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jp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settings.xml" manifest:media-type="text/xml"/>
  <manifest:file-entry manifest:full-path="styles.xml" manifest:media-type="text/xml"/>
  <manifest:file-entry manifest:full-path="media/image28.jpg" manifest:media-type="image/jpeg"/>
  <manifest:file-entry manifest:full-path="media/image29.jpg" manifest:media-type="image/jpeg"/>
  <manifest:file-entry manifest:full-path="media/image30.jpg" manifest:media-type="image/jpeg"/>
  <manifest:file-entry manifest:full-path="media/image31.jpg" manifest:media-type="image/jpeg"/>
  <manifest:file-entry manifest:full-path="media/image32.jpg" manifest:media-type="image/jpeg"/>
  <manifest:file-entry manifest:full-path="media/image33.jpg" manifest:media-type="image/jpeg"/>
  <manifest:file-entry manifest:full-path="media/image34.jpg" manifest:media-type="image/jpeg"/>
  <manifest:file-entry manifest:full-path="media/image35.jpg" manifest:media-type="image/jpeg"/>
  <manifest:file-entry manifest:full-path="media/image36.png" manifest:media-type="image/png"/>
  <manifest:file-entry manifest:full-path="media/image37.png" manifest:media-type="image/png"/>
  <manifest:file-entry manifest:full-path="media/image38.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automatic-styles>
    <style:style style:family="table-cell" style:name="a3701">
      <style:table-cell-properties style:vertical-align="middle" fo:padding-top="0in" fo:padding-bottom="0in" fo:padding-left="0.01944in" fo:padding-right="0.01944in"/>
      <style:paragraph-properties style:writing-mode="lr-tb"/>
    </style:style>
    <style:style style:family="text" style:name="a3702">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70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04">
      <style:paragraph-properties fo:line-height="0.22222in" fo:text-align="center" fo:margin-top="0.08333in" fo:margin-bottom="0.08333in"/>
    </style:style>
    <style:style style:family="paragraph" style:name="a15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1">
      <style:graphic-properties fo:wrap-option="wrap" fo:padding-top="0.05in" fo:padding-bottom="0.05in" fo:padding-left="0.1in" fo:padding-right="0.1in" draw:textarea-vertical-align="middle" draw:textarea-horizontal-align="left" draw:fill="solid" draw:fill-color="#200c43" draw:opacity="100%" draw:stroke="none" draw:auto-grow-width="false" draw:auto-grow-height="false"/>
      <style:paragraph-properties style:font-independent-line-spacing="true" style:writing-mode="lr-tb"/>
    </style:style>
    <style:style style:family="text" style:name="a370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542">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07">
      <style:paragraph-properties fo:line-height="0.22222in" fo:text-align="center" fo:margin-top="0.08333in" fo:margin-bottom="0.08333in"/>
    </style:style>
    <style:style style:family="paragraph" style:name="a15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4">
      <style:graphic-properties fo:wrap-option="wrap" fo:padding-top="0.05in" fo:padding-bottom="0.05in" fo:padding-left="0.1in" fo:padding-right="0.1in" draw:textarea-vertical-align="middle" draw:textarea-horizontal-align="left" draw:fill="solid" draw:fill-color="#eaeaea" draw:opacity="100%" draw:stroke="none" draw:auto-grow-width="false" draw:auto-grow-height="false"/>
      <style:paragraph-properties style:font-independent-line-spacing="true" style:writing-mode="lr-tb"/>
    </style:style>
    <style:style style:family="text" style:name="a3709">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545">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7">
      <style:graphic-properties fo:wrap-option="wrap" fo:padding-top="0.05in" fo:padding-bottom="0.05in" fo:padding-left="0.1in" fo:padding-right="0.1in" draw:textarea-vertical-align="middle" draw:textarea-horizontal-align="left" draw:fill="solid" draw:fill-color="#eaeaea" draw:opacity="100%" draw:stroke="none" draw:auto-grow-width="false" draw:auto-grow-height="false"/>
      <style:paragraph-properties style:font-independent-line-spacing="true" style:writing-mode="lr-tb"/>
    </style:style>
    <style:style style:family="text" style:name="a1548">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0">
      <style:paragraph-properties fo:line-height="0.22222in" fo:text-align="center" fo:margin-top="0.08333in" fo:margin-bottom="0.08333in"/>
    </style:style>
    <style:style style:family="text" style:name="a220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203">
      <style:paragraph-properties fo:line-height="0.22222in" fo:text-align="center" fo:margin-top="0.08333in" fo:margin-bottom="0.08333in"/>
    </style:style>
    <style:style style:family="text" style:name="a2205">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220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207">
      <style:paragraph-properties fo:line-height="0.22222in" fo:text-align="center" fo:margin-top="0.08333in" fo:margin-bottom="0.08333in"/>
    </style:style>
    <style:style style:family="text" style:name="a220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71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11">
      <style:paragraph-properties fo:line-height="0.22222in" fo:text-align="center" fo:margin-top="0.08333in" fo:margin-bottom="0.08333in"/>
    </style:style>
    <style:style style:family="text" style:name="a371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14">
      <style:paragraph-properties fo:line-height="0.22222in" fo:text-align="center" fo:margin-top="0.08333in" fo:margin-bottom="0.08333in"/>
    </style:style>
    <style:style style:family="graphic" style:name="a1550">
      <style:graphic-properties fo:wrap-option="wrap" fo:padding-top="0.05in" fo:padding-bottom="0.05in" fo:padding-left="0.1in" fo:padding-right="0.1in" draw:textarea-vertical-align="middle" draw:textarea-horizontal-align="left" draw:fill="solid" draw:fill-color="#714b25" draw:opacity="100%" draw:stroke="none" draw:auto-grow-width="false" draw:auto-grow-height="false"/>
      <style:paragraph-properties style:font-independent-line-spacing="true" style:writing-mode="lr-tb"/>
    </style:style>
    <style:style style:family="text" style:name="a1551">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16">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1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553">
      <style:graphic-properties fo:wrap-option="wrap" fo:padding-top="0.05in" fo:padding-bottom="0.05in" fo:padding-left="0.1in" fo:padding-right="0.1in" draw:textarea-vertical-align="middle" draw:textarea-horizontal-align="left" draw:fill="solid" draw:fill-color="#efe0ca" draw:opacity="100%" draw:stroke="none" draw:auto-grow-width="false" draw:auto-grow-height="false"/>
      <style:paragraph-properties style:font-independent-line-spacing="true" style:writing-mode="lr-tb"/>
    </style:style>
    <style:style style:family="paragraph" style:name="a3718">
      <style:paragraph-properties fo:line-height="0.22222in" fo:text-align="center" fo:margin-top="0.08333in" fo:margin-bottom="0.08333in"/>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6">
      <style:graphic-properties fo:wrap-option="wrap" fo:padding-top="0.05in" fo:padding-bottom="0.05in" fo:padding-left="0.1in" fo:padding-right="0.1in" draw:textarea-vertical-align="middle" draw:textarea-horizontal-align="left" draw:fill="solid" draw:fill-color="#f8dfc9" draw:opacity="100%" draw:stroke="none" draw:auto-grow-width="false" draw:auto-grow-height="false"/>
      <style:paragraph-properties style:font-independent-line-spacing="true" style:writing-mode="lr-tb"/>
    </style:style>
    <style:style style:family="text" style:name="a1557">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9">
      <style:graphic-properties fo:wrap-option="wrap" fo:padding-top="0.05in" fo:padding-bottom="0.05in" fo:padding-left="0.1in" fo:padding-right="0.1in" draw:textarea-vertical-align="middle" draw:textarea-horizontal-align="left" draw:fill="solid" draw:fill-color="#f1bb9d" draw:opacity="100%" draw:stroke="none" draw:auto-grow-width="false" draw:auto-grow-height="false"/>
      <style:paragraph-properties style:font-independent-line-spacing="true" style:writing-mode="lr-tb"/>
    </style:style>
    <style:style style:family="paragraph" style:name="a2210">
      <style:paragraph-properties fo:line-height="0.22222in" fo:text-align="center" fo:margin-top="0.08333in" fo:margin-bottom="0.08333in"/>
    </style:style>
    <style:style style:family="table-cell" style:name="a2212">
      <style:table-cell-properties style:vertical-align="middle" fo:padding-top="0in" fo:padding-bottom="0in" fo:padding-left="0.01944in" fo:padding-right="0.01944in"/>
      <style:paragraph-properties style:writing-mode="lr-tb"/>
    </style:style>
    <style:style style:family="text" style:name="a2213">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14">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217">
      <style:graphic-properties draw:fill="none" draw:stroke="solid" svg:stroke-width="0.01042in" svg:stroke-color="#000000" svg:stroke-opacity="100%" draw:stroke-linejoin="round" svg:stroke-linecap="butt"/>
    </style:style>
    <style:style style:family="presentation" style:name="a22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21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72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21">
      <style:paragraph-properties fo:line-height="0.22222in" fo:text-align="center" fo:margin-top="0.08333in" fo:margin-bottom="0.08333in"/>
    </style:style>
    <style:style style:family="table-cell" style:name="a3723">
      <style:table-cell-properties style:vertical-align="middle" fo:padding-top="0in" fo:padding-bottom="0in" fo:padding-left="0.01944in" fo:padding-right="0.01944in"/>
      <style:paragraph-properties style:writing-mode="lr-tb"/>
    </style:style>
    <style:style style:family="text" style:name="a3724">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560">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2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5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6">
      <style:paragraph-properties fo:line-height="0.22222in" fo:text-align="center" fo:margin-top="0.08333in" fo:margin-bottom="0.08333in"/>
    </style:style>
    <style:style style:family="graphic" style:name="a1562">
      <style:graphic-properties fo:wrap-option="wrap" fo:padding-top="0.05in" fo:padding-bottom="0.05in" fo:padding-left="0.1in" fo:padding-right="0.1in" draw:textarea-vertical-align="middle" draw:textarea-horizontal-align="left" draw:fill="solid" draw:fill-color="#983398" draw:opacity="100%" draw:stroke="none" draw:auto-grow-width="false" draw:auto-grow-height="false"/>
      <style:paragraph-properties style:font-independent-line-spacing="true" style:writing-mode="lr-tb"/>
    </style:style>
    <style:style style:family="text" style:name="a1563">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2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9">
      <style:paragraph-properties fo:line-height="0.22222in" fo:text-align="center" fo:margin-top="0.08333in" fo:margin-bottom="0.08333in"/>
    </style:style>
    <style:style style:family="graphic" style:name="a1565">
      <style:graphic-properties fo:wrap-option="wrap" fo:padding-top="0.05in" fo:padding-bottom="0.05in" fo:padding-left="0.1in" fo:padding-right="0.1in" draw:textarea-vertical-align="middle" draw:textarea-horizontal-align="left" draw:fill="solid" draw:fill-color="#262020" draw:opacity="100%" draw:stroke="none" draw:auto-grow-width="false" draw:auto-grow-height="false"/>
      <style:paragraph-properties style:font-independent-line-spacing="true" style:writing-mode="lr-tb"/>
    </style:style>
    <style:style style:family="text" style:name="a1566">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8">
      <style:graphic-properties fo:wrap-option="wrap" fo:padding-top="0.05in" fo:padding-bottom="0.05in" fo:padding-left="0.1in" fo:padding-right="0.1in" draw:textarea-vertical-align="middle" draw:textarea-horizontal-align="left" draw:fill="solid" draw:fill-color="#f4b8b1" draw:opacity="100%" draw:stroke="none" draw:auto-grow-width="false" draw:auto-grow-height="false"/>
      <style:paragraph-properties style:font-independent-line-spacing="true" style:writing-mode="lr-tb"/>
    </style:style>
    <style:style style:family="text" style:name="a1569">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221" style:parent-style-name="Graphics">
      <style:graphic-properties draw:fill="none" draw:stroke="none"/>
    </style:style>
    <style:style style:family="graphic" style:name="a2222" style:parent-style-name="Graphics">
      <style:graphic-properties draw:fill="none" draw:stroke="none"/>
    </style:style>
    <style:style style:family="drawing-page" style:name="a22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2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26">
      <style:paragraph-properties fo:line-height="15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29">
      <style:paragraph-properties fo:line-height="15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1">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73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33">
      <style:paragraph-properties fo:line-height="0.22222in" fo:text-align="center" fo:margin-top="0.08333in" fo:margin-bottom="0.08333in"/>
    </style:style>
    <style:style style:family="paragraph" style:name="a15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80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36">
      <style:paragraph-properties fo:line-height="0.22222in" fo:text-align="center" fo:margin-top="0.08333in" fo:margin-bottom="0.08333in"/>
    </style:style>
    <style:style style:family="graphic" style:name="a1571">
      <style:graphic-properties fo:wrap-option="wrap" fo:padding-top="0.05in" fo:padding-bottom="0.05in" fo:padding-left="0.1in" fo:padding-right="0.1in" draw:textarea-vertical-align="middle" draw:textarea-horizontal-align="left" draw:fill="solid" draw:fill-color="#2c347f" draw:opacity="100%" draw:stroke="none" draw:auto-grow-width="false" draw:auto-grow-height="false"/>
      <style:paragraph-properties style:font-independent-line-spacing="true" style:writing-mode="lr-tb"/>
    </style:style>
    <style:style style:family="paragraph" style:name="a801">
      <style:paragraph-properties fo:line-height="0.22222in" fo:text-align="center" fo:margin-bottom="0in"/>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3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able-cell" style:name="a803">
      <style:table-cell-properties style:vertical-align="middle" fo:padding-top="0in" fo:padding-bottom="0in" fo:padding-left="0.01944in" fo:padding-right="0.01944in"/>
      <style:paragraph-properties style:writing-mode="lr-tb"/>
    </style:style>
    <style:style style:family="text" style:name="a373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574">
      <style:graphic-properties fo:wrap-option="wrap" fo:padding-top="0.05in" fo:padding-bottom="0.05in" fo:padding-left="0.1in" fo:padding-right="0.1in" draw:textarea-vertical-align="middle" draw:textarea-horizontal-align="left" draw:fill="solid" draw:fill-color="#4c2403" draw:opacity="100%" draw:stroke="none" draw:auto-grow-width="false" draw:auto-grow-height="false"/>
      <style:paragraph-properties style:font-independent-line-spacing="true" style:writing-mode="lr-tb"/>
    </style:style>
    <style:style style:family="text" style:name="a804">
      <style:text-properties fo:font-size="0.16667in" style:font-size-asian="0.16667in" style:font-size-complex="0.16667in" style:language-asian="zh" style:country-asian="HK" style:letter-kerning="true"/>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5">
      <style:text-properties fo:font-size="0.16667in" style:font-size-asian="0.16667in" style:font-size-complex="0.16667in" style:language-asian="zh" style:country-asian="TW" style:letter-kerning="true"/>
    </style:style>
    <style:style style:family="paragraph" style:name="a15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6">
      <style:paragraph-properties fo:line-height="0.22222in" fo:text-align="center" fo:margin-bottom="0in"/>
    </style:style>
    <style:style style:family="graphic" style:name="a1577">
      <style:graphic-properties fo:wrap-option="wrap" fo:padding-top="0.05in" fo:padding-bottom="0.05in" fo:padding-left="0.1in" fo:padding-right="0.1in" draw:textarea-vertical-align="middle" draw:textarea-horizontal-align="left" draw:fill="solid" draw:fill-color="#f8d4b4" draw:opacity="100%" draw:stroke="none" draw:auto-grow-width="false" draw:auto-grow-height="false"/>
      <style:paragraph-properties style:font-independent-line-spacing="true" style:writing-mode="lr-tb"/>
    </style:style>
    <style:style style:family="text" style:name="a1578">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08">
      <style:text-properties fo:font-size="0.16667in" style:font-size-asian="0.16667in" style:font-size-complex="0.16667in" fo:language="en" fo:country="US" style:letter-kerning="true"/>
    </style:style>
    <style:style style:family="paragraph" style:name="a15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9">
      <style:text-properties fo:font-size="0.16667in" style:font-size-asian="0.16667in" style:font-size-complex="0.16667in" style:language-asian="zh" style:country-asian="TW" style:letter-kerning="true"/>
    </style:style>
    <style:style style:family="text" style:name="a223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1">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4">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3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740">
      <style:paragraph-properties fo:line-height="0.22222in" fo:text-align="center" fo:margin-top="0.08333in" fo:margin-bottom="0.08333in"/>
    </style:style>
    <style:style style:family="text" style:name="a374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743">
      <style:paragraph-properties fo:line-height="0.22222in" fo:text-align="center" fo:margin-top="0.08333in" fo:margin-bottom="0.08333in"/>
    </style:style>
    <style:style style:family="graphic" style:name="a1580">
      <style:graphic-properties fo:wrap-option="wrap" fo:padding-top="0.05in" fo:padding-bottom="0.05in" fo:padding-left="0.1in" fo:padding-right="0.1in" draw:textarea-vertical-align="middle" draw:textarea-horizontal-align="left" draw:fill="solid" draw:fill-color="#01a3d2" draw:opacity="100%" draw:stroke="none" draw:auto-grow-width="false" draw:auto-grow-height="false"/>
      <style:paragraph-properties style:font-independent-line-spacing="true" style:writing-mode="lr-tb"/>
    </style:style>
    <style:style style:family="table-cell" style:name="a3745">
      <style:table-cell-properties style:vertical-align="middle" fo:padding-top="0in" fo:padding-bottom="0in" fo:padding-left="0.01944in" fo:padding-right="0.01944in"/>
      <style:paragraph-properties style:writing-mode="lr-tb"/>
    </style:style>
    <style:style style:family="text" style:name="a810">
      <style:text-properties fo:font-size="0.16667in" style:font-size-asian="0.16667in" style:font-size-complex="0.16667in" fo:language="en" fo:country="US" style:letter-kerning="true"/>
    </style:style>
    <style:style style:family="text" style:name="a3746">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81">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747">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2">
      <style:paragraph-properties fo:line-height="0.22222in" fo:text-align="center" fo:margin-bottom="0in"/>
    </style:style>
    <style:style style:family="paragraph" style:name="a3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3">
      <style:graphic-properties fo:wrap-option="wrap" fo:padding-top="0.05in" fo:padding-bottom="0.05in" fo:padding-left="0.1in" fo:padding-right="0.1in" draw:textarea-vertical-align="middle" draw:textarea-horizontal-align="left" draw:fill="solid" draw:fill-color="#e08b27" draw:opacity="100%" draw:stroke="none" draw:auto-grow-width="false" draw:auto-grow-height="false"/>
      <style:paragraph-properties style:font-independent-line-spacing="true" style:writing-mode="lr-tb"/>
    </style:style>
    <style:style style:family="drawing-page" style:name="a15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749">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able-cell" style:name="a814">
      <style:table-cell-properties style:vertical-align="middle" fo:padding-top="0in" fo:padding-bottom="0in" fo:padding-left="0.01944in" fo:padding-right="0.01944in"/>
      <style:paragraph-properties style:writing-mode="lr-tb"/>
    </style:style>
    <style:style style:family="text" style:name="a158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5">
      <style:text-properties fo:font-size="0.16667in" style:font-size-asian="0.16667in" style:font-size-complex="0.16667in" style:language-asian="zh" style:country-asian="TW" style:letter-kerning="true"/>
    </style:style>
    <style:style style:family="text" style:name="a1586">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58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7">
      <style:paragraph-properties fo:line-height="0.22222in" fo:text-align="center" fo:margin-bottom="0in"/>
    </style:style>
    <style:style style:family="paragraph" style:name="a1588">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819">
      <style:table-cell-properties style:vertical-align="middle" fo:padding-top="0in" fo:padding-bottom="0in" fo:padding-left="0.01944in" fo:padding-right="0.01944in"/>
      <style:paragraph-properties style:writing-mode="lr-tb"/>
    </style:style>
    <style:style style:family="text" style:name="a224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4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2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4">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24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4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4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24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53">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3754">
      <style:graphic-properties draw:fill="none" draw:stroke="solid" svg:stroke-width="0.01042in" svg:stroke-color="#000000" svg:stroke-opacity="100%" draw:stroke-linejoin="round" svg:stroke-linecap="butt"/>
    </style:style>
    <style:style style:family="text" style:name="a159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5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20">
      <style:text-properties fo:font-size="0.16667in" style:font-size-asian="0.16667in" style:font-size-complex="0.16667in" style:language-asian="zh" style:country-asian="TW" style:letter-kerning="true"/>
    </style:style>
    <style:style style:family="drawing-page" style:name="a375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591">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drawing-page" style:name="a37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9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2">
      <style:paragraph-properties fo:line-height="0.22222in" fo:text-align="center" fo:margin-bottom="0in"/>
    </style:style>
    <style:style style:family="table" style:name="a3758">
      <style:table-properties style:writing-mode="lr-tb"/>
    </style:style>
    <style:style style:family="paragraph" style:name="a1593">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759">
      <style:table-column-properties style:column-width="2.20497in"/>
    </style:style>
    <style:style style:family="table-cell" style:name="a824">
      <style:table-cell-properties style:vertical-align="middle" fo:padding-top="0in" fo:padding-bottom="0in" fo:padding-left="0.01944in" fo:padding-right="0.01944in"/>
      <style:paragraph-properties style:writing-mode="lr-tb"/>
    </style:style>
    <style:style style:family="text" style:name="a15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825">
      <style:table-row-properties style:row-height="2.58242in"/>
    </style:style>
    <style:style style:family="paragraph" style:name="a1596">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6">
      <style:text-properties fo:font-size="0.16667in" style:font-size-asian="0.16667in" style:font-size-complex="0.16667in" fo:language="en" fo:country="US" style:letter-kerning="true"/>
    </style:style>
    <style:style style:family="text" style:name="a82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59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8">
      <style:paragraph-properties fo:line-height="0.22222in" fo:text-align="center" fo:margin-bottom="0in"/>
    </style:style>
    <style:style style:family="text" style:name="a159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5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5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80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5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54">
      <style:text-properties fo:font-variant="normal" fo:text-transform="none" fo:color="#c00000"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22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4">
      <style:graphic-properties draw:fill="none" draw:stroke="solid" svg:stroke-width="0.01042in" svg:stroke-color="#000000" svg:stroke-opacity="100%" draw:stroke-linejoin="round" svg:stroke-linecap="butt"/>
    </style:style>
    <style:style style:family="graphic" style:name="a2257">
      <style:graphic-properties fo:wrap-option="wrap" fo:padding-top="0.09998in" fo:padding-bottom="0.09998in" fo:padding-left="0.09998in" fo:padding-right="0.09998in" draw:textarea-vertical-align="middle" draw:textarea-horizontal-align="center" draw:fill="solid" draw:fill-color="#d6ccc2"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180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25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0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259">
      <style:text-properties fo:font-variant="normal" fo:text-transform="none" fo:color="#c00000"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0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0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olumn" style:name="a3760">
      <style:table-column-properties style:column-width="7.32365in"/>
    </style:style>
    <style:style style:family="table-row" style:name="a3761">
      <style:table-row-properties style:row-height="0.31434in"/>
    </style:style>
    <style:style style:family="text" style:name="a3762">
      <style:text-properties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text" style:name="a3763">
      <style:text-properties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paragraph" style:name="a3764">
      <style:paragraph-properties fo:text-align="center"/>
    </style:style>
    <style:style style:family="table-cell" style:name="a830">
      <style:table-cell-properties style:vertical-align="middle" fo:padding-top="0in" fo:padding-bottom="0in" fo:padding-left="0.01944in" fo:padding-right="0.01944in"/>
      <style:paragraph-properties style:writing-mode="lr-tb"/>
    </style:style>
    <style:style style:family="text" style:name="a3766">
      <style:text-properties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text" style:name="a831">
      <style:text-properties fo:font-family="標楷體" style:font-family-asian="標楷體" style:font-family-generic="script" style:font-family-generic-asian="script" style:font-pitch="fixed" style:font-pitch-asian="fixed" fo:font-size="0.27778in" style:font-size-asian="0.27778in" style:font-size-complex="0.27778in" fo:language="en" style:language-asian="zh" fo:country="US" style:country-asian="TW" style:letter-kerning="true"/>
    </style:style>
    <style:style style:family="paragraph" style:name="a3767">
      <style:paragraph-properties fo:text-align="center"/>
    </style:style>
    <style:style style:family="text" style:name="a83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7778in" style:font-size-asian="0.27778in" style:font-size-complex="0.27778in" style:language-asian="zh" style:country-asian="TW" style:letter-kerning="true"/>
    </style:style>
    <style:style style:family="paragraph" style:name="a833">
      <style:paragraph-properties fo:line-height="0.22222in" fo:text-align="center" fo:margin-bottom="0in"/>
    </style:style>
    <style:style style:family="table-cell" style:name="a3769">
      <style:table-cell-properties style:vertical-align="top" fo:background-color="#ad9985" fo:border-top="0.01389in solid #984807" fo:border-bottom="0.01389in solid #984807" fo:border-left="0.01389in solid #984807" fo:padding-top="0.05in" fo:padding-bottom="0.05in" fo:padding-left="0.1in" fo:padding-right="0.1in"/>
      <style:paragraph-properties style:writing-mode="lr-tb"/>
    </style:style>
    <style:style style:family="table-cell" style:name="a835">
      <style:table-cell-properties style:vertical-align="middle" fo:padding-top="0in" fo:padding-bottom="0in" fo:padding-left="0.01944in" fo:padding-right="0.01944in"/>
      <style:paragraph-properties style:writing-mode="lr-tb"/>
    </style:style>
    <style:style style:family="text" style:name="a836">
      <style:text-properties fo:font-size="0.16667in" style:font-size-asian="0.16667in" style:font-size-complex="0.16667in" style:language-asian="zh" style:country-asian="TW" style:letter-kerning="true"/>
    </style:style>
    <style:style style:family="text" style:name="a83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838">
      <style:paragraph-properties fo:line-height="0.22222in" fo:text-align="center" fo:margin-bottom="0in"/>
    </style:style>
    <style:style style:family="text" style:name="a226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62">
      <style:graphic-properties fo:wrap-option="wrap" fo:padding-top="0.09998in" fo:padding-bottom="0.09998in" fo:padding-left="0.09998in" fo:padding-right="0.09998in" draw:textarea-vertical-align="middle" draw:textarea-horizontal-align="left"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81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22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2">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aragraph" style:name="a2265">
      <style:paragraph-properties fo:line-height="10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4">
      <style:paragraph-properties fo:line-height="15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7">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7">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0">
      <style:text-properties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paragraph" style:name="a3771">
      <style:paragraph-properties fo:text-align="center"/>
    </style:style>
    <style:style style:family="table-cell" style:name="a3773">
      <style:table-cell-properties style:vertical-align="top" fo:background-color="#ad9985" fo:border-top="0.01389in solid #984807" fo:border-bottom="0.01389in solid #984807" fo:border-right="0.01389in solid #984807" fo:padding-top="0.05in" fo:padding-bottom="0.05in" fo:padding-left="0.1in" fo:padding-right="0.1in"/>
      <style:paragraph-properties style:writing-mode="lr-tb"/>
    </style:style>
    <style:style style:family="table-row" style:name="a3774">
      <style:table-row-properties style:row-height="0.30874in"/>
    </style:style>
    <style:style style:family="text" style:name="a377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able-cell" style:name="a840">
      <style:table-cell-properties style:vertical-align="middle" fo:padding-top="0in" fo:padding-bottom="0in" fo:padding-left="0.01944in" fo:padding-right="0.01944in"/>
      <style:paragraph-properties style:writing-mode="lr-tb"/>
    </style:style>
    <style:style style:family="text" style:name="a377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41">
      <style:text-properties fo:font-size="0.16667in" style:font-size-asian="0.16667in" style:font-size-complex="0.16667in" style:language-asian="zh" style:country-asian="TW" style:letter-kerning="true"/>
    </style:style>
    <style:style style:family="text" style:name="a377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4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77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843">
      <style:paragraph-properties fo:line-height="0.22222in" fo:text-align="center" fo:margin-bottom="0in"/>
    </style:style>
    <style:style style:family="paragraph" style:name="a3779">
      <style:paragraph-properties/>
    </style:style>
    <style:style style:family="table-cell" style:name="a845">
      <style:table-cell-properties style:vertical-align="middle" fo:padding-top="0in" fo:padding-bottom="0in" fo:padding-left="0.01944in" fo:padding-right="0.01944in"/>
      <style:paragraph-properties style:writing-mode="lr-tb"/>
    </style:style>
    <style:style style:family="text" style:name="a846">
      <style:text-properties fo:font-size="0.22222in" style:font-size-asian="0.22222in" style:font-size-complex="0.22222in" style:language-asian="zh" style:country-asian="TW" style:letter-kerning="true"/>
    </style:style>
    <style:style style:family="text" style:name="a847">
      <style:text-properties fo:font-size="0.22222in" style:font-size-asian="0.22222in" style:font-size-complex="0.22222in" fo:language="en" fo:country="US" style:letter-kerning="true"/>
    </style:style>
    <style:style style:family="text" style:name="a848">
      <style:text-properties fo:font-size="0.22222in" style:font-size-asian="0.22222in" style:font-size-complex="0.22222in" style:language-asian="zh" style:country-asian="TW" style:letter-kerning="true"/>
    </style:style>
    <style:style style:family="text" style:name="a849">
      <style:text-properties fo:font-size="0.22222in" style:font-size-asian="0.22222in" style:font-size-complex="0.22222in" fo:language="en" fo:country="US" style:letter-kerning="true"/>
    </style:style>
    <style:style style:family="text" style:name="a227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1">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0">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4">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76">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27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able-cell" style:name="a3781">
      <style:table-cell-properties style:vertical-align="middle" fo:background-color="#fcd9bc" fo:border-top="0.01389in solid #984807" fo:border-bottom="0.01389in solid #984807" fo:border-left="0.01389in solid #984807" fo:padding-top="0.05in" fo:padding-bottom="0.05in" fo:padding-left="0.1in" fo:padding-right="0.1in"/>
      <style:paragraph-properties style:writing-mode="lr-tb"/>
    </style:style>
    <style:style style:family="text" style:name="a378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83">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84">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8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50">
      <style:text-properties fo:font-size="0.22222in" style:font-size-asian="0.22222in" style:font-size-complex="0.22222in" style:language-asian="zh" style:country-asian="TW" style:letter-kerning="true"/>
    </style:style>
    <style:style style:family="text" style:name="a378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51">
      <style:text-properties fo:font-size="0.22222in" style:font-size-asian="0.22222in" style:font-size-complex="0.22222in" fo:language="en" fo:country="US" style:letter-kerning="true"/>
    </style:style>
    <style:style style:family="text" style:name="a378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52">
      <style:text-properties fo:font-size="0.22222in" style:font-size-asian="0.22222in" style:font-size-complex="0.22222in" style:language-asian="zh" style:country-asian="TW" style:letter-kerning="true"/>
    </style:style>
    <style:style style:family="text" style:name="a378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53">
      <style:text-properties fo:color="#ff0000" fo:font-size="0.22222in" style:font-size-asian="0.22222in" style:font-size-complex="0.22222in" style:language-asian="zh" style:country-asian="TW" style:letter-kerning="true"/>
    </style:style>
    <style:style style:family="text" style:name="a378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854">
      <style:text-properties fo:font-size="0.22222in" style:font-size-asian="0.22222in" style:font-size-complex="0.22222in" style:language-asian="zh" style:country-asian="TW" style:letter-kerning="true"/>
    </style:style>
    <style:style style:family="text" style:name="a855">
      <style:text-properties fo:font-size="0.22222in" style:font-size-asian="0.22222in" style:font-size-complex="0.22222in" fo:language="en" fo:country="US" style:letter-kerning="true"/>
    </style:style>
    <style:style style:family="text" style:name="a856">
      <style:text-properties fo:font-size="0.22222in" style:font-size-asian="0.22222in" style:font-size-complex="0.22222in" style:language-asian="zh" style:country-asian="TW" style:letter-kerning="true"/>
    </style:style>
    <style:style style:family="text" style:name="a857">
      <style:text-properties fo:font-size="0.22222in" style:font-size-asian="0.22222in" style:font-size-complex="0.22222in" fo:language="en" fo:country="US" style:letter-kerning="true"/>
    </style:style>
    <style:style style:family="text" style:name="a858">
      <style:text-properties fo:font-size="0.22222in" style:font-size-asian="0.22222in" style:font-size-complex="0.22222in" style:language-asian="zh" style:country-asian="TW" style:letter-kerning="true"/>
    </style:style>
    <style:style style:family="text" style:name="a85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2222in" style:font-size-asian="0.22222in" style:font-size-complex="0.22222in" style:language-asian="zh" style:country-asian="TW" style:letter-kerning="true"/>
    </style:style>
    <style:style style:family="text" style:name="a228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1">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83">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3">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2286">
      <style:paragraph-properties fo:line-height="10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4" style:parent-style-name="Graphics">
      <style:graphic-properties draw:fill="none" draw:stroke="none"/>
    </style:style>
    <style:style style:family="text" style:name="a228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5">
      <style:graphic-properties draw:fill="none" draw:stroke="solid" svg:stroke-width="0.01042in" svg:stroke-color="#000000" svg:stroke-opacity="100%" draw:stroke-linejoin="round" svg:stroke-linecap="butt"/>
    </style:style>
    <style:style style:family="paragraph" style:name="a2288">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83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8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790">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91">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9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93">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94">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79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860">
      <style:paragraph-properties fo:line-height="150%" fo:text-align="justify" fo:text-align-last="start" fo:margin-top="0.08333in" fo:margin-bottom="0.08333in"/>
    </style:style>
    <style:style style:family="text" style:name="a379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3797">
      <style:paragraph-properties/>
    </style:style>
    <style:style style:family="table-cell" style:name="a862">
      <style:table-cell-properties style:vertical-align="middle" fo:padding-top="0in" fo:padding-bottom="0in" fo:padding-left="0.01944in" fo:padding-right="0.01944in"/>
      <style:paragraph-properties style:writing-mode="lr-tb"/>
    </style:style>
    <style:style style:family="text" style:name="a863">
      <style:text-properties fo:font-size="0.16667in" style:font-size-asian="0.16667in" style:font-size-complex="0.16667in" fo:language="en" fo:country="US" style:letter-kerning="true"/>
    </style:style>
    <style:style style:family="table-cell" style:name="a3799">
      <style:table-cell-properties style:vertical-align="top" fo:background-color="#fcd9bc" fo:border-top="0.01389in solid #984807" fo:border-bottom="0.01389in solid #984807" fo:border-right="0.01389in solid #984807" fo:padding-top="0.05in" fo:padding-bottom="0.05in" fo:padding-left="0.1in" fo:padding-right="0.1in"/>
      <style:paragraph-properties style:writing-mode="lr-tb"/>
    </style:style>
    <style:style style:family="text" style:name="a864">
      <style:text-properties fo:font-size="0.16667in" style:font-size-asian="0.16667in" style:font-size-complex="0.16667in" style:language-asian="zh" style:country-asian="TW" style:letter-kerning="true"/>
    </style:style>
    <style:style style:family="text" style:name="a865">
      <style:text-properties fo:font-size="0.16667in" style:font-size-asian="0.16667in" style:font-size-complex="0.16667in" fo:language="en" fo:country="US" style:letter-kerning="true"/>
    </style:style>
    <style:style style:family="text" style:name="a866">
      <style:text-properties fo:font-size="0.16667in" style:font-size-asian="0.16667in" style:font-size-complex="0.16667in" style:language-asian="zh" style:country-asian="TW" style:letter-kerning="true"/>
    </style:style>
    <style:style style:family="text" style:name="a86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868">
      <style:paragraph-properties fo:line-height="0.22222in" fo:text-align="center" fo:margin-bottom="0in"/>
    </style:style>
    <style:style style:family="text" style:name="a229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1">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29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graphic" style:name="a229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4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4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4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84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84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0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5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 style:name="a2502">
      <style:table-properties style:writing-mode="lr-tb"/>
    </style:style>
    <style:style style:family="table-column" style:name="a2503">
      <style:table-column-properties style:column-width="0.35175in"/>
    </style:style>
    <style:style style:family="table-column" style:name="a2504">
      <style:table-column-properties style:column-width="1.09093in"/>
    </style:style>
    <style:style style:family="table-column" style:name="a2505">
      <style:table-column-properties style:column-width="1.06189in"/>
    </style:style>
    <style:style style:family="table-column" style:name="a2506">
      <style:table-column-properties style:column-width="0.58487in"/>
    </style:style>
    <style:style style:family="table-column" style:name="a2507">
      <style:table-column-properties style:column-width="2.73355in"/>
    </style:style>
    <style:style style:family="table-column" style:name="a2508">
      <style:table-column-properties style:column-width="1.29335in"/>
    </style:style>
    <style:style style:family="table-column" style:name="a2509">
      <style:table-column-properties style:column-width="0.47288in"/>
    </style:style>
    <style:style style:family="table-cell" style:name="a870">
      <style:table-cell-properties style:vertical-align="middle" fo:padding-top="0in" fo:padding-bottom="0in" fo:padding-left="0.01944in" fo:padding-right="0.01944in"/>
      <style:paragraph-properties style:writing-mode="lr-tb"/>
    </style:style>
    <style:style style:family="text" style:name="a871">
      <style:text-properties fo:font-size="0.16667in" style:font-size-asian="0.16667in" style:font-size-complex="0.16667in" fo:language="en" fo:country="US" style:letter-kerning="true"/>
    </style:style>
    <style:style style:family="text" style:name="a872">
      <style:text-properties fo:font-size="0.16667in" style:font-size-asian="0.16667in" style:font-size-complex="0.16667in" style:language-asian="zh" style:country-asian="TW" style:letter-kerning="true"/>
    </style:style>
    <style:style style:family="paragraph" style:name="a873">
      <style:paragraph-properties fo:line-height="0.22222in" fo:text-align="center" fo:margin-bottom="0in"/>
    </style:style>
    <style:style style:family="text" style:name="a875">
      <style:text-properties fo:font-size="0.16667in" style:font-size-asian="0.16667in" style:font-size-complex="0.16667in" style:language-asian="zh" style:country-asian="TW" style:letter-kerning="true"/>
    </style:style>
    <style:style style:family="paragraph" style:name="a876">
      <style:paragraph-properties fo:line-height="0.22222in" fo:text-align="center" fo:margin-bottom="0in"/>
    </style:style>
    <style:style style:family="text" style:name="a100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00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fo:language="en" style:language-asian="zh" fo:country="US" style:country-asian="TW" style:letter-kerning="true"/>
    </style:style>
    <style:style style:family="text" style:name="a878">
      <style:text-properties fo:font-size="0.16667in" style:font-size-asian="0.16667in" style:font-size-complex="0.16667in" fo:language="en" fo:country="US" style:letter-kerning="true"/>
    </style:style>
    <style:style style:family="text" style:name="a100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879">
      <style:text-properties fo:font-size="0.16667in" style:font-size-asian="0.16667in" style:font-size-complex="0.16667in" style:language-asian="zh" style:country-asian="TW" style:letter-kerning="true"/>
    </style:style>
    <style:style style:family="paragraph" style:name="a1003">
      <style:paragraph-properties fo:line-height="0.22222in" fo:text-align="center" fo:margin-bottom="0in"/>
    </style:style>
    <style:style style:family="table-cell" style:name="a1005">
      <style:table-cell-properties style:vertical-align="middle" fo:padding-top="0in" fo:padding-bottom="0in" fo:padding-left="0.01944in" fo:padding-right="0.01944in"/>
      <style:paragraph-properties style:writing-mode="lr-tb"/>
    </style:style>
    <style:style style:family="text" style:name="a1006">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185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85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1008">
      <style:paragraph-properties fo:line-height="0.22222in" fo:text-align="center" fo:margin-bottom="0in"/>
    </style:style>
    <style:style style:family="text" style:name="a185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5">
      <style:graphic-properties fo:wrap-option="wrap" fo:padding-top="0.09998in" fo:padding-bottom="0.09998in" fo:padding-left="0.09998in" fo:padding-right="0.09998in" draw:textarea-vertical-align="middle" draw:textarea-horizontal-align="center" draw:fill="solid" draw:fill-color="#d6ccc2"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85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able-column" style:name="a2510">
      <style:table-column-properties style:column-width="0.47288in"/>
    </style:style>
    <style:style style:family="table-row" style:name="a2511">
      <style:table-row-properties style:row-height="0.6912in"/>
    </style:style>
    <style:style style:family="text" style:name="a2512">
      <style:text-properties fo:font-size="0.16667in" style:font-size-asian="0.16667in" style:font-size-complex="0.16667in" style:language-asian="zh" style:country-asian="TW" style:letter-kerning="true"/>
    </style:style>
    <style:style style:family="text" style:name="a251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14">
      <style:paragraph-properties fo:line-height="0.22222in" fo:text-align="center" fo:margin-bottom="0in"/>
    </style:style>
    <style:style style:family="table-cell" style:name="a2516">
      <style:table-cell-properties style:vertical-align="middle" fo:padding-top="0in" fo:padding-bottom="0in" fo:padding-left="0.01944in" fo:padding-right="0.01944in"/>
      <style:paragraph-properties style:writing-mode="lr-tb"/>
    </style:style>
    <style:style style:family="text" style:name="a2517">
      <style:text-properties fo:font-size="0.16667in" style:font-size-asian="0.16667in" style:font-size-complex="0.16667in" style:language-asian="zh" style:country-asian="TW" style:letter-kerning="true"/>
    </style:style>
    <style:style style:family="text" style:name="a251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19">
      <style:paragraph-properties fo:line-height="0.22222in" fo:text-align="center" fo:margin-bottom="0in"/>
    </style:style>
    <style:style style:family="paragraph" style:name="a880">
      <style:paragraph-properties fo:line-height="0.22222in" fo:text-align="center" fo:margin-bottom="0in"/>
    </style:style>
    <style:style style:family="text" style:name="a882">
      <style:text-properties fo:font-size="0.16667in" style:font-size-asian="0.16667in" style:font-size-complex="0.16667in" style:language-asian="zh" style:country-asian="TW" style:letter-kerning="true"/>
    </style:style>
    <style:style style:family="paragraph" style:name="a883">
      <style:paragraph-properties fo:line-height="0.22222in" fo:text-align="center" fo:margin-bottom="0in"/>
    </style:style>
    <style:style style:family="text" style:name="a885">
      <style:text-properties fo:font-size="0.16667in" style:font-size-asian="0.16667in" style:font-size-complex="0.16667in" fo:language="en" fo:country="US" style:letter-kerning="true"/>
    </style:style>
    <style:style style:family="text" style:name="a886">
      <style:text-properties fo:font-size="0.16667in" style:font-size-asian="0.16667in" style:font-size-complex="0.16667in" style:language-asian="zh" style:country-asian="TW" style:letter-kerning="true"/>
    </style:style>
    <style:style style:family="table-cell" style:name="a1010">
      <style:table-cell-properties style:vertical-align="middle" fo:padding-top="0in" fo:padding-bottom="0in" fo:padding-left="0.01944in" fo:padding-right="0.01944in"/>
      <style:paragraph-properties style:writing-mode="lr-tb"/>
    </style:style>
    <style:style style:family="paragraph" style:name="a887">
      <style:paragraph-properties fo:line-height="0.22222in" fo:text-align="center" fo:margin-bottom="0in"/>
    </style:style>
    <style:style style:family="text" style:name="a1011">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01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889">
      <style:text-properties fo:font-size="0.16667in" style:font-size-asian="0.16667in" style:font-size-complex="0.16667in" style:language-asian="zh" style:country-asian="TW" style:letter-kerning="true"/>
    </style:style>
    <style:style style:family="paragraph" style:name="a1013">
      <style:paragraph-properties fo:line-height="0.22222in" fo:text-align="center" fo:margin-bottom="0in"/>
    </style:style>
    <style:style style:family="table-cell" style:name="a1015">
      <style:table-cell-properties style:vertical-align="middle" fo:padding-top="0in" fo:padding-bottom="0in" fo:padding-left="0.01944in" fo:padding-right="0.01944in"/>
      <style:paragraph-properties style:writing-mode="lr-tb"/>
    </style:style>
    <style:style style:family="text" style:name="a101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86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style:language-asian="zh" fo:country="US" style:country-asian="TW" style:letter-kerning="true"/>
    </style:style>
    <style:style style:family="paragraph" style:name="a18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graphic" style:name="a1862">
      <style:graphic-properties fo:wrap-option="wrap" fo:padding-top="0.05in" fo:padding-bottom="0.05in" fo:padding-left="0.1in" fo:padding-right="0.1in" draw:textarea-vertical-align="middle" draw:textarea-horizontal-align="center" draw:fill="solid" draw:fill-color="#8c8c8c" draw:opacity="100%" draw:stroke="solid" svg:stroke-width="0.02778in" svg:stroke-color="#bcbcbc" svg:stroke-opacity="100%" svg:stroke-linecap="butt" draw:auto-grow-width="false" draw:auto-grow-height="false"/>
      <style:paragraph-properties style:font-independent-line-spacing="true" style:writing-mode="lr-tb"/>
    </style:style>
    <style:style style:family="text" style:name="a101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style:language-asian="zh" fo:country="US" style:country-asian="TW" style:letter-kerning="true"/>
    </style:style>
    <style:style style:family="text" style:name="a1863">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5">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7">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9">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521">
      <style:table-cell-properties style:vertical-align="middle" fo:padding-top="0in" fo:padding-bottom="0in" fo:padding-left="0.01944in" fo:padding-right="0.01944in"/>
      <style:paragraph-properties style:writing-mode="lr-tb"/>
    </style:style>
    <style:style style:family="text" style:name="a2522">
      <style:text-properties fo:font-size="0.16667in" style:font-size-asian="0.16667in" style:font-size-complex="0.16667in" style:language-asian="zh" style:country-asian="TW" style:letter-kerning="true"/>
    </style:style>
    <style:style style:family="paragraph" style:name="a2523">
      <style:paragraph-properties fo:line-height="0.22222in" fo:text-align="center" fo:margin-bottom="0in"/>
    </style:style>
    <style:style style:family="text" style:name="a2525">
      <style:text-properties fo:font-size="0.16667in" style:font-size-asian="0.16667in" style:font-size-complex="0.16667in" style:language-asian="zh" style:country-asian="TW" style:letter-kerning="true"/>
    </style:style>
    <style:style style:family="text" style:name="a252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27">
      <style:paragraph-properties fo:line-height="0.22222in" fo:text-align="center" fo:margin-bottom="0in"/>
    </style:style>
    <style:style style:family="table-cell" style:name="a2529">
      <style:table-cell-properties style:vertical-align="middle" fo:padding-top="0in" fo:padding-bottom="0in" fo:padding-left="0.01944in" fo:padding-right="0.01944in"/>
      <style:paragraph-properties style:writing-mode="lr-tb"/>
    </style:style>
    <style:style style:family="text" style:name="a89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891">
      <style:paragraph-properties fo:line-height="0.22222in" fo:text-align="center" fo:margin-bottom="0in"/>
    </style:style>
    <style:style style:family="table-cell" style:name="a893">
      <style:table-cell-properties style:vertical-align="middle" fo:padding-top="0in" fo:padding-bottom="0in" fo:padding-left="0.01944in" fo:padding-right="0.01944in"/>
      <style:paragraph-properties style:writing-mode="lr-tb"/>
    </style:style>
    <style:style style:family="text" style:name="a894">
      <style:text-properties fo:font-size="0.16667in" style:font-size-asian="0.16667in" style:font-size-complex="0.16667in" fo:language="en" fo:country="US" style:letter-kerning="true"/>
    </style:style>
    <style:style style:family="text" style:name="a895">
      <style:text-properties fo:font-size="0.16667in" style:font-size-asian="0.16667in" style:font-size-complex="0.16667in" style:language-asian="zh" style:country-asian="TW" style:letter-kerning="true"/>
    </style:style>
    <style:style style:family="paragraph" style:name="a896">
      <style:paragraph-properties fo:line-height="0.22222in" fo:text-align="center" fo:margin-bottom="0in"/>
    </style:style>
    <style:style style:family="text" style:name="a102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02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style:language-asian="zh" fo:country="US" style:country-asian="TW" style:letter-kerning="true"/>
    </style:style>
    <style:style style:family="text" style:name="a898">
      <style:text-properties fo:font-size="0.16667in" style:font-size-asian="0.16667in" style:font-size-complex="0.16667in" style:language-asian="zh" style:country-asian="TW" style:letter-kerning="true"/>
    </style:style>
    <style:style style:family="text" style:name="a102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899">
      <style:paragraph-properties fo:line-height="0.22222in" fo:text-align="center" fo:margin-bottom="0in"/>
    </style:style>
    <style:style style:family="text" style:name="a102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text" style:name="a102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02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style:language-asian="zh" fo:country="US" style:country-asian="TW" style:letter-kerning="true"/>
    </style:style>
    <style:style style:family="text" style:name="a102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8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style:language-asian="zh" fo:country="US" style:country-asian="TW" style:letter-kerning="true"/>
    </style:style>
    <style:style style:family="text" style:name="a1871">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2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8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9">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graphic" style:name="a187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7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76">
      <style:graphic-properties fo:wrap-option="wrap" fo:padding-top="0.05in" fo:padding-bottom="0.05in" fo:padding-left="0.1in" fo:padding-right="0.1in" draw:textarea-vertical-align="middle" draw:textarea-horizontal-align="center" draw:fill="solid" draw:fill-color="#d9d9d9" draw:opacity="100%" draw:stroke="solid" svg:stroke-width="0.02778in" svg:stroke-color="#bcbcbc" svg:stroke-opacity="100%" svg:stroke-linecap="butt" draw:auto-grow-width="false" draw:auto-grow-height="false"/>
      <style:paragraph-properties style:font-independent-line-spacing="true" style:writing-mode="lr-tb"/>
    </style:style>
    <style:style style:family="text" style:name="a1877">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78">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79">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530">
      <style:text-properties fo:font-size="0.16667in" style:font-size-asian="0.16667in" style:font-size-complex="0.16667in" style:language-asian="zh" style:country-asian="TW" style:letter-kerning="true"/>
    </style:style>
    <style:style style:family="text" style:name="a253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32">
      <style:paragraph-properties fo:line-height="0.22222in" fo:text-align="center" fo:margin-bottom="0in"/>
    </style:style>
    <style:style style:family="table-cell" style:name="a2534">
      <style:table-cell-properties style:vertical-align="middle" fo:padding-top="0in" fo:padding-bottom="0in" fo:padding-left="0.01944in" fo:padding-right="0.01944in"/>
      <style:paragraph-properties style:writing-mode="lr-tb"/>
    </style:style>
    <style:style style:family="text" style:name="a2535">
      <style:text-properties fo:font-size="0.16667in" style:font-size-asian="0.16667in" style:font-size-complex="0.16667in" style:language-asian="zh" style:country-asian="TW" style:letter-kerning="true"/>
    </style:style>
    <style:style style:family="text" style:name="a253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37">
      <style:paragraph-properties fo:line-height="0.22222in" fo:text-align="center" fo:margin-bottom="0in"/>
    </style:style>
    <style:style style:family="table-cell" style:name="a2539">
      <style:table-cell-properties style:vertical-align="middle" fo:padding-top="0in" fo:padding-bottom="0in" fo:padding-left="0.01944in" fo:padding-right="0.01944in"/>
      <style:paragraph-properties style:writing-mode="lr-tb"/>
    </style:style>
    <style:style style:family="text" style:name="a1030">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03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032">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033">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text" style:name="a1034">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035">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text" style:name="a1036">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8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881">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38">
      <style:paragraph-properties fo:line-height="150%" fo:text-align="justify" fo:text-align-last="start" fo:margin-top="0.08333in" fo:margin-bottom="0.08333in"/>
    </style:style>
    <style:style style:family="paragraph" style:name="a18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3">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8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8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8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0">
      <style:text-properties fo:font-size="0.16667in" style:font-size-asian="0.16667in" style:font-size-complex="0.16667in" style:language-asian="zh" style:country-asian="HK" style:letter-kerning="true"/>
    </style:style>
    <style:style style:family="text" style:name="a2541">
      <style:text-properties fo:font-size="0.16667in" style:font-size-asian="0.16667in" style:font-size-complex="0.16667in" style:language-asian="zh" style:country-asian="TW" style:letter-kerning="true"/>
    </style:style>
    <style:style style:family="paragraph" style:name="a2542">
      <style:paragraph-properties fo:line-height="0.22222in" fo:text-align="center" fo:margin-bottom="0in"/>
    </style:style>
    <style:style style:family="text" style:name="a2544">
      <style:text-properties fo:font-size="0.16667in" style:font-size-asian="0.16667in" style:font-size-complex="0.16667in" fo:language="en" fo:country="US" style:letter-kerning="true"/>
    </style:style>
    <style:style style:family="text" style:name="a2545">
      <style:text-properties fo:font-size="0.16667in" style:font-size-asian="0.16667in" style:font-size-complex="0.16667in" style:language-asian="zh" style:country-asian="TW" style:letter-kerning="true"/>
    </style:style>
    <style:style style:family="text" style:name="a2546">
      <style:text-properties fo:font-size="0.16667in" style:font-size-asian="0.16667in" style:font-size-complex="0.16667in" fo:language="en" fo:country="US" style:letter-kerning="true"/>
    </style:style>
    <style:style style:family="text" style:name="a254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48">
      <style:paragraph-properties fo:line-height="0.22222in" fo:text-align="center" fo:margin-bottom="0in"/>
    </style:style>
    <style:style style:family="paragraph" style:name="a3200">
      <style:paragraph-properties fo:line-height="0.22222in" fo:text-align="center" fo:margin-bottom="0in"/>
    </style:style>
    <style:style style:family="table-cell" style:name="a3202">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3203">
      <style:text-properties fo:font-size="0.125in" style:font-size-asian="0.125in" style:font-size-complex="0.125in" fo:language="en" fo:country="US" style:letter-kerning="true"/>
    </style:style>
    <style:style style:family="text" style:name="a3204">
      <style:text-properties fo:font-size="0.125in" style:font-size-asian="0.125in" style:font-size-complex="0.125in" style:language-asian="zh" style:country-asian="TW" style:letter-kerning="true"/>
    </style:style>
    <style:style style:family="table-cell" style:name="a1040">
      <style:table-cell-properties style:vertical-align="middle" fo:padding-top="0in" fo:padding-bottom="0in" fo:padding-left="0.01944in" fo:padding-right="0.01944in"/>
      <style:paragraph-properties style:writing-mode="lr-tb"/>
    </style:style>
    <style:style style:family="paragraph" style:name="a3205">
      <style:paragraph-properties fo:line-height="0.22222in" fo:text-align="center" fo:margin-bottom="0in"/>
    </style:style>
    <style:style style:family="text" style:name="a1041">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04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207">
      <style:text-properties fo:font-size="0.125in" style:font-size-asian="0.125in" style:font-size-complex="0.125in" style:language-asian="zh" style:country-asian="TW" style:letter-kerning="true"/>
    </style:style>
    <style:style style:family="text" style:name="a104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3208">
      <style:paragraph-properties fo:line-height="0.22222in" fo:text-align="center" fo:margin-bottom="0in"/>
    </style:style>
    <style:style style:family="text" style:name="a104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045">
      <style:paragraph-properties fo:line-height="0.22222in" fo:text-align="center" fo:margin-bottom="0in"/>
    </style:style>
    <style:style style:family="text" style:name="a189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047">
      <style:table-cell-properties style:vertical-align="middle" fo:padding-top="0in" fo:padding-bottom="0in" fo:padding-left="0.01944in" fo:padding-right="0.01944in"/>
      <style:paragraph-properties style:writing-mode="lr-tb"/>
    </style:style>
    <style:style style:family="paragraph" style:name="a18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89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4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8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4">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189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able-cell" style:name="a2550">
      <style:table-cell-properties style:vertical-align="middle" fo:padding-top="0in" fo:padding-bottom="0in" fo:padding-left="0.01944in" fo:padding-right="0.01944in"/>
      <style:paragraph-properties style:writing-mode="lr-tb"/>
    </style:style>
    <style:style style:family="text" style:name="a2551">
      <style:text-properties fo:font-size="0.16667in" style:font-size-asian="0.16667in" style:font-size-complex="0.16667in" style:language-asian="zh" style:country-asian="TW" style:letter-kerning="true"/>
    </style:style>
    <style:style style:family="text" style:name="a25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53">
      <style:paragraph-properties fo:line-height="0.22222in" fo:text-align="center" fo:margin-bottom="0in"/>
    </style:style>
    <style:style style:family="table-cell" style:name="a2555">
      <style:table-cell-properties style:vertical-align="middle" fo:padding-top="0in" fo:padding-bottom="0in" fo:padding-left="0.01944in" fo:padding-right="0.01944in"/>
      <style:paragraph-properties style:writing-mode="lr-tb"/>
    </style:style>
    <style:style style:family="text" style:name="a2556">
      <style:text-properties fo:font-size="0.16667in" style:font-size-asian="0.16667in" style:font-size-complex="0.16667in" style:language-asian="zh" style:country-asian="TW" style:letter-kerning="true"/>
    </style:style>
    <style:style style:family="text" style:name="a255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58">
      <style:paragraph-properties fo:line-height="0.22222in" fo:text-align="center" fo:margin-bottom="0in"/>
    </style:style>
    <style:style style:family="text" style:name="a3210">
      <style:text-properties fo:font-size="0.125in" style:font-size-asian="0.125in" style:font-size-complex="0.125in" fo:language="en" fo:country="US" style:letter-kerning="true"/>
    </style:style>
    <style:style style:family="text" style:name="a3211">
      <style:text-properties fo:font-size="0.125in" style:font-size-asian="0.125in" style:font-size-complex="0.125in" style:language-asian="zh" style:country-asian="TW" style:letter-kerning="true"/>
    </style:style>
    <style:style style:family="paragraph" style:name="a3212">
      <style:paragraph-properties fo:line-height="0.22222in" fo:text-align="center" fo:margin-bottom="0in"/>
    </style:style>
    <style:style style:family="text" style:name="a3214">
      <style:text-properties fo:font-size="0.125in" style:font-size-asian="0.125in" style:font-size-complex="0.125in" style:language-asian="zh" style:country-asian="TW" style:letter-kerning="true"/>
    </style:style>
    <style:style style:family="paragraph" style:name="a1050">
      <style:paragraph-properties fo:line-height="0.22222in" fo:text-align="center" fo:margin-bottom="0in"/>
    </style:style>
    <style:style style:family="paragraph" style:name="a3215">
      <style:paragraph-properties fo:line-height="0.22222in" fo:text-align="center" fo:margin-bottom="0in"/>
    </style:style>
    <style:style style:family="text" style:name="a10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217">
      <style:text-properties fo:font-size="0.125in" style:font-size-asian="0.125in" style:font-size-complex="0.125in" fo:language="en" fo:country="US" style:letter-kerning="true"/>
    </style:style>
    <style:style style:family="paragraph" style:name="a1053">
      <style:paragraph-properties fo:line-height="0.22222in" fo:text-align="center" fo:margin-bottom="0in"/>
    </style:style>
    <style:style style:family="text" style:name="a3218">
      <style:text-properties fo:font-size="0.125in" style:font-size-asian="0.125in" style:font-size-complex="0.125in" style:language-asian="zh" style:country-asian="TW" style:letter-kerning="true"/>
    </style:style>
    <style:style style:family="paragraph" style:name="a3219">
      <style:paragraph-properties fo:line-height="0.22222in" fo:text-align="center" fo:margin-bottom="0in"/>
    </style:style>
    <style:style style:family="text" style:name="a1055">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05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057">
      <style:paragraph-properties fo:line-height="0.22222in" fo:text-align="center" fo:margin-bottom="0in"/>
    </style:style>
    <style:style style:family="text" style:name="a105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able-cell" style:name="a2560">
      <style:table-cell-properties style:vertical-align="middle" fo:padding-top="0in" fo:padding-bottom="0in" fo:padding-left="0.01944in" fo:padding-right="0.01944in"/>
      <style:paragraph-properties style:writing-mode="lr-tb"/>
    </style:style>
    <style:style style:family="table-row" style:name="a2561">
      <style:table-row-properties style:row-height="2.58242in"/>
    </style:style>
    <style:style style:family="text" style:name="a256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63">
      <style:paragraph-properties fo:line-height="0.22222in" fo:text-align="center" fo:margin-bottom="0in"/>
    </style:style>
    <style:style style:family="table-cell" style:name="a2565">
      <style:table-cell-properties style:vertical-align="middle" fo:padding-top="0in" fo:padding-bottom="0in" fo:padding-left="0.01944in" fo:padding-right="0.01944in"/>
      <style:paragraph-properties style:writing-mode="lr-tb"/>
    </style:style>
    <style:style style:family="text" style:name="a256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2567">
      <style:paragraph-properties fo:line-height="0.22222in" fo:text-align="center" fo:margin-bottom="0in"/>
    </style:style>
    <style:style style:family="table-cell" style:name="a2569">
      <style:table-cell-properties style:vertical-align="middle" fo:padding-top="0in" fo:padding-bottom="0in" fo:padding-left="0.01944in" fo:padding-right="0.01944in"/>
      <style:paragraph-properties style:writing-mode="lr-tb"/>
    </style:style>
    <style:style style:family="text" style:name="a3221">
      <style:text-properties fo:font-size="0.125in" style:font-size-asian="0.125in" style:font-size-complex="0.125in" style:language-asian="zh" style:country-asian="TW" style:letter-kerning="true"/>
    </style:style>
    <style:style style:family="text" style:name="a322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paragraph" style:name="a3223">
      <style:paragraph-properties fo:line-height="0.22222in" fo:text-align="center" fo:margin-bottom="0in"/>
    </style:style>
    <style:style style:family="paragraph" style:name="a1060">
      <style:paragraph-properties fo:line-height="0.22222in" fo:text-align="center" fo:margin-bottom="0in"/>
    </style:style>
    <style:style style:family="table-cell" style:name="a3225">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drawing-page" style:name="a322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2">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22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6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22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64">
      <style:paragraph-properties fo:line-height="0.22222in" fo:text-align="center" fo:margin-bottom="0in"/>
    </style:style>
    <style:style style:family="text" style:name="a32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6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067">
      <style:paragraph-properties fo:line-height="0.22222in" fo:text-align="center" fo:margin-bottom="0in"/>
    </style:style>
    <style:style style:family="table-cell" style:name="a1069">
      <style:table-cell-properties style:vertical-align="middle" fo:padding-top="0in" fo:padding-bottom="0in" fo:padding-left="0.01944in" fo:padding-right="0.01944in"/>
      <style:paragraph-properties style:writing-mode="lr-tb"/>
    </style:style>
    <style:style style:family="text" style:name="a257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71">
      <style:paragraph-properties fo:line-height="0.22222in" fo:text-align="center" fo:margin-bottom="0in"/>
    </style:style>
    <style:style style:family="table-cell" style:name="a2573">
      <style:table-cell-properties style:vertical-align="middle" fo:padding-top="0in" fo:padding-bottom="0in" fo:padding-left="0.01944in" fo:padding-right="0.01944in"/>
      <style:paragraph-properties style:writing-mode="lr-tb"/>
    </style:style>
    <style:style style:family="text" style:name="a257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75">
      <style:paragraph-properties fo:line-height="0.22222in" fo:text-align="center" fo:margin-bottom="0in"/>
    </style:style>
    <style:style style:family="table-cell" style:name="a2577">
      <style:table-cell-properties style:vertical-align="middle" fo:padding-top="0in" fo:padding-bottom="0in" fo:padding-left="0.01944in" fo:padding-right="0.01944in"/>
      <style:paragraph-properties style:writing-mode="lr-tb"/>
    </style:style>
    <style:style style:family="text" style:name="a2578">
      <style:text-properties fo:font-size="0.16667in" style:font-size-asian="0.16667in" style:font-size-complex="0.16667in" fo:language="en" style:language-asian="zh" fo:country="US" style:country-asian="TW" style:letter-kerning="true"/>
    </style:style>
    <style:style style:family="paragraph" style:name="a2579">
      <style:paragraph-properties fo:line-height="150%" fo:text-align="justify" fo:text-align-last="start" fo:margin-top="0.08333in" fo:margin-bottom="0.08333in"/>
    </style:style>
    <style:style style:family="text" style:name="a323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2">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0">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3235">
      <style:paragraph-properties fo:line-height="100%" fo:text-align="lef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1">
      <style:paragraph-properties fo:line-height="0.22222in" fo:text-align="center" fo:margin-bottom="0in"/>
    </style:style>
    <style:style style:family="text" style:name="a323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3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7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23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74">
      <style:paragraph-properties fo:line-height="0.22222in" fo:text-align="center" fo:margin-bottom="0in"/>
    </style:style>
    <style:style style:family="text" style:name="a323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6">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07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078">
      <style:paragraph-properties fo:line-height="0.22222in" fo:text-align="center" fo:margin-bottom="0in"/>
    </style:style>
    <style:style style:family="table-cell" style:name="a2581">
      <style:table-cell-properties style:vertical-align="middle" fo:padding-top="0in" fo:padding-bottom="0in" fo:padding-left="0.01944in" fo:padding-right="0.01944in"/>
      <style:paragraph-properties style:writing-mode="lr-tb"/>
    </style:style>
    <style:style style:family="text" style:name="a258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83">
      <style:paragraph-properties fo:line-height="0.22222in" fo:text-align="center" fo:margin-bottom="0in"/>
    </style:style>
    <style:style style:family="table-cell" style:name="a2585">
      <style:table-cell-properties style:vertical-align="middle" fo:padding-top="0in" fo:padding-bottom="0in" fo:padding-left="0.01944in" fo:padding-right="0.01944in"/>
      <style:paragraph-properties style:writing-mode="lr-tb"/>
    </style:style>
    <style:style style:family="text" style:name="a258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87">
      <style:paragraph-properties fo:line-height="0.22222in" fo:text-align="center" fo:margin-bottom="0in"/>
    </style:style>
    <style:style style:family="table-cell" style:name="a2589">
      <style:table-cell-properties style:vertical-align="middle" fo:padding-top="0in" fo:padding-bottom="0in" fo:padding-left="0.01944in" fo:padding-right="0.01944in"/>
      <style:paragraph-properties style:writing-mode="lr-tb"/>
    </style:style>
    <style:style style:family="text" style:name="a324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2">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4">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24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1">
      <style:paragraph-properties fo:line-height="0.22222in" fo:text-align="center" fo:margin-bottom="0in"/>
    </style:style>
    <style:style style:family="text" style:name="a324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47">
      <style:paragraph-properties fo:line-height="100%" fo:text-align="lef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24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8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24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85">
      <style:paragraph-properties fo:line-height="0.22222in" fo:text-align="center" fo:margin-bottom="0in"/>
    </style:style>
    <style:style style:family="text" style:name="a108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088">
      <style:paragraph-properties fo:line-height="0.22222in" fo:text-align="center" fo:margin-bottom="0in"/>
    </style:style>
    <style:style style:family="text" style:name="a259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591">
      <style:paragraph-properties fo:line-height="0.22222in" fo:text-align="center" fo:margin-bottom="0in"/>
    </style:style>
    <style:style style:family="table-cell" style:name="a2593">
      <style:table-cell-properties style:vertical-align="middle" fo:padding-top="0in" fo:padding-bottom="0in" fo:padding-left="0.01944in" fo:padding-right="0.01944in"/>
      <style:paragraph-properties style:writing-mode="lr-tb"/>
    </style:style>
    <style:style style:family="text" style:name="a2594">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595">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596">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5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98">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259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5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5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00">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25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53">
      <style:paragraph-properties fo:line-height="100%" fo:text-align="lef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090">
      <style:table-cell-properties style:vertical-align="middle" fo:padding-top="0in" fo:padding-bottom="0in" fo:padding-left="0.01944in" fo:padding-right="0.01944in"/>
      <style:paragraph-properties style:writing-mode="lr-tb"/>
    </style:style>
    <style:style style:family="text" style:name="a325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03">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1">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5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92">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5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0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0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8">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094">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25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08">
      <style:graphic-properties fo:wrap-option="wrap" fo:padding-top="0.09998in" fo:padding-bottom="0.09998in" fo:padding-left="0.09998in" fo:padding-right="0.09998in" draw:textarea-vertical-align="middle" draw:textarea-horizontal-align="center" draw:fill="solid" draw:fill-color="#d6ccc2"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text" style:name="a109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0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9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1099">
      <style:graphic-properties draw:fill="none" draw:stroke="solid" svg:stroke-width="0.01042in" svg:stroke-color="#000000" svg:stroke-opacity="100%" draw:stroke-linejoin="round" svg:stroke-linecap="butt"/>
    </style:style>
    <style:style style:family="text" style:name="a130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2">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30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0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6">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30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0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6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61">
      <style:paragraph-properties fo:line-height="100%" fo:text-align="left" style:tab-stop-distance="1in" fo:margin-left="0in" fo:margin-right="0in" fo:text-indent="0in" fo:margin-top="0.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6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1">
      <style:graphic-properties fo:wrap-option="wrap" fo:padding-top="0.09998in" fo:padding-bottom="0.09998in" fo:padding-left="0.09998in" fo:padding-right="0.09998in" draw:textarea-vertical-align="middle" draw:textarea-horizontal-align="center" draw:fill="solid" draw:fill-color="#edede9"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paragraph" style:name="a3263">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3">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4">
      <style:graphic-properties fo:wrap-option="wrap" fo:padding-top="0.09998in" fo:padding-bottom="0.09998in" fo:padding-left="0.09998in" fo:padding-right="0.09998in" draw:textarea-vertical-align="middle" draw:textarea-horizontal-align="center" draw:fill="solid" draw:fill-color="#edede9"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text" style:name="a326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2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6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817">
      <style:graphic-properties fo:wrap-option="wrap" fo:padding-top="0.09998in" fo:padding-bottom="0.09998in" fo:padding-left="0.09998in" fo:padding-right="0.09998in" draw:textarea-vertical-align="middle" draw:textarea-horizontal-align="center" draw:fill="solid" draw:fill-color="#edede9"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text" style:name="a326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1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0">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11">
      <style:graphic-properties draw:fill="none" draw:stroke="solid" svg:stroke-width="0.01042in" svg:stroke-color="#000000" svg:stroke-opacity="100%" draw:stroke-linejoin="round" svg:stroke-linecap="butt"/>
    </style:style>
    <style:style style:family="text" style:name="a1312">
      <style:text-properties fo:font-variant="normal" fo:text-transform="none" fo:color="#595959" style:text-line-through-type="none" style:text-line-through-style="none" style:text-line-through-width="auto" style:text-line-through-color="font-color" style:text-position="0% 100%" fo:font-family="Anaheim" style:font-family-asian="Anaheim" style:font-family-complex="Anaheim" fo:font-size="0.16667in" style:font-size-asian="0.16667in" style:font-size-complex="0.16667in" fo:letter-spacing="0in"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1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318">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1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7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7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820">
      <style:graphic-properties fo:wrap-option="wrap" fo:padding-top="0.09998in" fo:padding-bottom="0.09998in" fo:padding-left="0.09998in" fo:padding-right="0.09998in" draw:textarea-vertical-align="middle" draw:textarea-horizontal-align="center" draw:fill="solid" draw:fill-color="#d6ccc2"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paragraph" style:name="a32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327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aragraph" style:name="a28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7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23">
      <style:graphic-properties fo:wrap-option="wrap" fo:padding-top="0.09998in" fo:padding-bottom="0.09998in" fo:padding-left="0.09998in" fo:padding-right="0.09998in" draw:textarea-vertical-align="middle" draw:textarea-horizontal-align="center" draw:fill="solid" draw:fill-color="#d6ccc2"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text" style:name="a327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27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7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graphic" style:name="a2826">
      <style:graphic-properties fo:wrap-option="wrap" fo:padding-top="0.09998in" fo:padding-bottom="0.09998in" fo:padding-left="0.09998in" fo:padding-right="0.09998in" draw:textarea-vertical-align="middle" draw:textarea-horizontal-align="center" draw:fill="solid" draw:fill-color="#d6ccc2" draw:opacity="100%" draw:stroke="solid" svg:stroke-width="0.01042in" svg:stroke-color="#191919" svg:stroke-opacity="100%" draw:stroke-linejoin="round" svg:stroke-linecap="butt" draw:auto-grow-width="false" draw:auto-grow-height="false"/>
      <style:paragraph-properties style:font-independent-line-spacing="true" style:writing-mode="lr-tb"/>
    </style:style>
    <style:style style:family="text" style:name="a327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8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7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1">
      <style:graphic-properties fo:wrap-option="wrap" fo:padding-top="0.09998in" fo:padding-bottom="0.09998in" fo:padding-left="0.09998in" fo:padding-right="0.7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132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2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25">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26">
      <style:graphic-properties draw:fill="none" draw:stroke="solid" svg:stroke-width="0.01042in" svg:stroke-color="#000000" svg:stroke-opacity="100%" draw:stroke-linejoin="round" svg:stroke-linecap="butt"/>
    </style:style>
    <style:style style:family="presentation" style:name="a13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2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3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28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8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83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1">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8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3">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85">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83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5">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8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8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2838">
      <style:paragraph-properties fo:line-height="10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0">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1">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2">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4">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5">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6">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8">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9">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2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40">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93">
      <style:graphic-properties fo:wrap-option="no-wrap" fo:padding-top="0.05in" fo:padding-bottom="0.05in" fo:padding-left="0.1in" fo:padding-right="0.1in" draw:textarea-vertical-align="middle" draw:textarea-horizontal-align="left" draw:fill="none" draw:stroke="solid" svg:stroke-width="0.04167in" svg:stroke-color="#eeece1" svg:stroke-opacity="100%" draw:stroke-linejoin="round" draw:auto-grow-width="false" draw:auto-grow-height="false"/>
      <style:paragraph-properties style:font-independent-line-spacing="true" style:writing-mode="lr-tb"/>
    </style:style>
    <style:style style:family="paragraph" style:name="a2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3297">
      <style:graphic-properties fo:wrap-option="no-wrap" fo:padding-top="0.05in" fo:padding-bottom="0.05in" fo:padding-left="0.1in" fo:padding-right="0.1in" draw:textarea-vertical-align="middle" draw:textarea-horizontal-align="left" draw:fill="gradient" draw:secondary-fill-color="#3f3f3f" draw:fill-gradient-name="a3296" draw:stroke="none" draw:auto-grow-width="false" draw:auto-grow-height="false"/>
      <style:paragraph-properties style:font-independent-line-spacing="true" style:writing-mode="lr-tb"/>
    </style:style>
    <style:style style:family="text" style:name="a284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29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2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4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00">
      <style:text-properties fo:font-family="標楷體" style:font-family-asian="標楷體" style:font-family-complex="Times New Roman" style:font-family-generic="script" style:font-family-generic-asian="script" style:font-family-generic-complex="roman" style:font-pitch="fixed" style:font-pitch-asian="fixed" style:font-pitch-complex="variable" fo:font-size="0.16667in" style:font-size-asian="0.16667in" style:font-size-complex="0.16667in" fo:language="en" style:language-asian="zh" fo:country="US" style:country-asian="TW" style:letter-kerning="true"/>
    </style:style>
    <style:style style:family="text" style:name="a350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02">
      <style:paragraph-properties fo:line-height="0.22222in" fo:text-align="center" fo:margin-bottom="0in"/>
    </style:style>
    <style:style style:family="table-cell" style:name="a3504">
      <style:table-cell-properties style:vertical-align="middle" fo:padding-top="0in" fo:padding-bottom="0in" fo:padding-left="0.01944in" fo:padding-right="0.01944in"/>
      <style:paragraph-properties style:writing-mode="lr-tb"/>
    </style:style>
    <style:style style:family="text" style:name="a1340">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05">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341">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0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342">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07">
      <style:paragraph-properties fo:line-height="0.22222in" fo:text-align="center" fo:margin-bottom="0in"/>
    </style:style>
    <style:style style:family="text" style:name="a1344">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3509">
      <style:table-cell-properties style:vertical-align="middle" fo:padding-top="0in" fo:padding-bottom="0in" fo:padding-left="0.01944in" fo:padding-right="0.01944in"/>
      <style:paragraph-properties style:writing-mode="lr-tb"/>
    </style:style>
    <style:style style:family="text" style:name="a1345">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6">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8">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9">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00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5">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2006">
      <style:graphic-properties draw:fill="none" draw:stroke="solid" svg:stroke-width="0.01042in" svg:stroke-color="#000000" svg:stroke-opacity="100%" draw:stroke-linejoin="round" svg:stroke-linecap="butt"/>
    </style:style>
    <style:style style:family="presentation" style:name="a2850">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resentation" style:name="a20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85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0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85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853">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54">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85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5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85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0">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51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12">
      <style:paragraph-properties fo:line-height="0.22222in" fo:text-align="center" fo:margin-bottom="0in"/>
    </style:style>
    <style:style style:family="table-cell" style:name="a3514">
      <style:table-cell-properties style:vertical-align="middle" fo:padding-top="0in" fo:padding-bottom="0in" fo:padding-left="0.01944in" fo:padding-right="0.01944in"/>
      <style:paragraph-properties style:writing-mode="lr-tb"/>
    </style:style>
    <style:style style:family="paragraph" style:name="a1350">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516">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1352">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7">
      <style:text-properties fo:color="#c00000" fo:font-family="標楷體" style:font-family-asian="標楷體" style:font-family-complex="Times New Roman" style:font-family-generic="script" style:font-family-generic-asian="script" style:font-family-generic-complex="roman" style:font-pitch="fixed" style:font-pitch-asian="fixed" style:font-pitch-complex="variable" fo:font-size="0.19444in" style:font-size-asian="0.19444in" style:font-size-complex="0.19444in" fo:language="en" style:language-asian="zh" fo:country="US" style:country-asian="TW" fo:font-weight="bold" style:font-weight-asian="bold" style:font-weight-complex="bold" style:letter-kerning="true"/>
    </style:style>
    <style:style style:family="text" style:name="a1353">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8">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paragraph" style:name="a1354">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1356">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7">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8">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9">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6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01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5">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66">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86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8">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352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522">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52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524">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52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1361">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2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1362">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2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paragraph" style:name="a1363">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352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1365">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6">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7">
      <style:text-properties fo:font-variant="normal" fo:text-transform="none" fo:color="#ff0000"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8">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0">
      <style:paragraph-properties fo:line-height="15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3">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5">
      <style:paragraph-properties fo:line-height="15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8">
      <style:paragraph-properties fo:line-height="15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73">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76">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77">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78">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7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30">
      <style:paragraph-properties fo:line-height="150%" fo:text-align="justify" fo:text-align-last="start" fo:margin-top="0.08333in" fo:margin-bottom="0.08333in"/>
    </style:style>
    <style:style style:family="table-cell" style:name="a3532">
      <style:table-cell-properties style:vertical-align="middle" fo:padding-top="0in" fo:padding-bottom="0in" fo:padding-left="0.01944in" fo:padding-right="0.01944in"/>
      <style:paragraph-properties style:writing-mode="lr-tb"/>
    </style:style>
    <style:style style:family="text" style:name="a3533">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53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370">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5">
      <style:paragraph-properties fo:line-height="0.22222in" fo:text-align="center" fo:margin-bottom="0in"/>
    </style:style>
    <style:style style:family="text" style:name="a1371">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2">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537">
      <style:table-cell-properties style:vertical-align="middle" fo:padding-top="0in" fo:padding-bottom="0in" fo:padding-left="0.01944in" fo:padding-right="0.01944in"/>
      <style:paragraph-properties style:writing-mode="lr-tb"/>
    </style:style>
    <style:style style:family="text" style:name="a353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374">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3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375">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6">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7">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8">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9">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0">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3">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1">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20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882">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3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83">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84">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885">
      <style:paragraph-properties fo:line-height="10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40">
      <style:paragraph-properties fo:line-height="0.22222in" fo:text-align="center" fo:margin-bottom="0in"/>
    </style:style>
    <style:style style:family="text" style:name="a354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43">
      <style:paragraph-properties fo:line-height="0.22222in" fo:text-align="center" fo:margin-bottom="0in"/>
    </style:style>
    <style:style style:family="paragraph" style:name="a1380">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45">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54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382">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47">
      <style:paragraph-properties fo:line-height="0.22222in" fo:text-align="center" fo:margin-bottom="0in"/>
    </style:style>
    <style:style style:family="text" style:name="a1383">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4">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4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386">
      <style:text-properties fo:font-variant="normal" fo:text-transform="none" fo:color="#191919" style:text-line-through-type="none" style:text-line-through-style="none" style:text-line-through-width="auto" style:text-line-through-color="font-color" style:text-position="0% 100%" fo:font-family="Microsoft YaHei" style:font-family-asian="Microsoft YaHei" style:font-family-generic="swiss" style:font-family-generic-asian="swiss" style:font-pitch="variable" style:font-pitch-asian="variable" fo:font-size="0.21875in" style:font-size-asian="0.21875in" style:font-size-complex="0.2187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7">
      <style:paragraph-properties fo:line-height="110%" fo:text-align="left" style:tab-stop-distance="1in" fo:margin-left="0.36458in" fo:margin-right="0in" fo:text-indent="-0.36458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04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4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4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89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2">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4">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6">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8">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0">
      <style:paragraph-properties fo:line-height="0.22222in" fo:text-align="center" fo:margin-bottom="0in"/>
    </style:style>
    <style:style style:family="text" style:name="a3552">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55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54">
      <style:paragraph-properties fo:line-height="0.22222in" fo:text-align="center" fo:margin-bottom="0in"/>
    </style:style>
    <style:style style:family="paragraph" style:name="a1390">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5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39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557">
      <style:paragraph-properties fo:line-height="0.22222in" fo:text-align="center" fo:margin-bottom="0in"/>
    </style:style>
    <style:style style:family="text" style:name="a139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9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559">
      <style:table-cell-properties style:vertical-align="middle" fo:padding-top="0in" fo:padding-bottom="0in" fo:padding-left="0.01944in" fo:padding-right="0.01944in"/>
      <style:paragraph-properties style:writing-mode="lr-tb"/>
    </style:style>
    <style:style style:family="text" style:name="a13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7">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resentation" style:name="a1398">
      <style:graphic-properties draw:fill="none" draw:stroke="solid" svg:stroke-width="0.01042in" svg:stroke-color="#000000" svg:stroke-opacity="100%" draw:stroke-linejoin="round" svg:stroke-linecap="butt"/>
    </style:style>
    <style:style style:family="presentation" style:name="a139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05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052">
      <style:text-properties fo:font-variant="normal" fo:text-transform="none" fo:color="#000000" style:text-line-through-type="none" style:text-line-through-style="none" style:text-line-through-width="auto" style:text-line-through-color="font-color" style:text-position="0% 100%" fo:font-family="Cambria"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1">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4">
      <style:graphic-properties fo:wrap-option="wrap" fo:padding-top="0.05in" fo:padding-bottom="0.05in" fo:padding-left="0.1in" fo:padding-right="0.1in" draw:textarea-vertical-align="middle" draw:textarea-horizontal-align="center" draw:fill="solid" draw:fill-color="#ad9985" draw:opacity="100%" draw:stroke="solid" svg:stroke-width="0.02778in" svg:stroke-color="#325881" svg:stroke-opacity="100%" svg:stroke-linecap="butt" draw:auto-grow-width="false" draw:auto-grow-height="false"/>
      <style:paragraph-properties style:font-independent-line-spacing="true" style:writing-mode="lr-tb"/>
    </style:style>
    <style:style style:family="text" style:name="a205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4">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58">
      <style:graphic-properties fo:wrap-option="wrap" fo:padding-top="0.09998in" fo:padding-bottom="0.09998in" fo:padding-left="0.09998in" fo:padding-right="0.09998in" draw:textarea-vertical-align="middle" draw:textarea-horizontal-align="center" draw:fill="solid" draw:fill-color="#d6ccc2"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60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7">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60">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3561">
      <style:paragraph-properties fo:line-height="0.22222in" fo:text-align="center" fo:margin-bottom="0in"/>
    </style:style>
    <style:style style:family="text" style:name="a356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64">
      <style:paragraph-properties fo:line-height="0.22222in" fo:text-align="center" fo:margin-bottom="0in"/>
    </style:style>
    <style:style style:family="text" style:name="a3566">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56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68">
      <style:paragraph-properties fo:line-height="0.22222in" fo:text-align="center" fo:margin-bottom="0in"/>
    </style:style>
    <style:style style:family="text" style:name="a206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44444in" style:font-size-asian="0.44444in" style:font-size-complex="0.4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6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1610">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6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06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1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6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1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06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1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0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9">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resentation" style:name="a1617">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161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7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71">
      <style:paragraph-properties fo:line-height="0.22222in" fo:text-align="center" fo:margin-bottom="0in"/>
    </style:style>
    <style:style style:family="text" style:name="a3573">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57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75">
      <style:paragraph-properties fo:line-height="0.22222in" fo:text-align="center" fo:margin-bottom="0in"/>
    </style:style>
    <style:style style:family="text" style:name="a357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578">
      <style:paragraph-properties fo:line-height="0.22222in" fo:text-align="center" fo:margin-bottom="0in"/>
    </style:style>
    <style:style style:family="table" style:name="a2070">
      <style:table-properties style:writing-mode="lr-tb"/>
    </style:style>
    <style:style style:family="table-column" style:name="a2071">
      <style:table-column-properties style:column-width="0.35175in"/>
    </style:style>
    <style:style style:family="table-column" style:name="a2072">
      <style:table-column-properties style:column-width="1.09093in"/>
    </style:style>
    <style:style style:family="paragraph" style:name="a162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073">
      <style:table-column-properties style:column-width="1.06189in"/>
    </style:style>
    <style:style style:family="graphic" style:name="a162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able-column" style:name="a2074">
      <style:table-column-properties style:column-width="0.58487in"/>
    </style:style>
    <style:style style:family="text" style:name="a162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075">
      <style:table-column-properties style:column-width="2.73355in"/>
    </style:style>
    <style:style style:family="text" style:name="a162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076">
      <style:table-column-properties style:column-width="1.29335in"/>
    </style:style>
    <style:style style:family="paragraph" style:name="a162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077">
      <style:table-column-properties style:column-width="0.47288in"/>
    </style:style>
    <style:style style:family="graphic" style:name="a1625">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able-column" style:name="a2078">
      <style:table-column-properties style:column-width="0.47288in"/>
    </style:style>
    <style:style style:family="text" style:name="a162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079">
      <style:table-row-properties style:row-height="0.8783in"/>
    </style:style>
    <style:style style:family="text" style:name="a162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able-cell" style:name="a3580">
      <style:table-cell-properties style:vertical-align="middle" fo:padding-top="0in" fo:padding-bottom="0in" fo:padding-left="0.01944in" fo:padding-right="0.01944in"/>
      <style:paragraph-properties style:writing-mode="lr-tb"/>
    </style:style>
    <style:style style:family="text" style:name="a3581">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582">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84">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58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8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8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3589">
      <style:graphic-properties draw:fill="none" draw:stroke="solid" svg:stroke-width="0.01042in" svg:stroke-color="#000000" svg:stroke-opacity="100%" draw:stroke-linejoin="round" svg:stroke-linecap="butt"/>
    </style:style>
    <style:style style:family="text" style:name="a2080">
      <style:text-properties fo:font-size="0.16667in" style:font-size-asian="0.16667in" style:font-size-complex="0.16667in" style:language-asian="zh" style:country-asian="TW" style:letter-kerning="true"/>
    </style:style>
    <style:style style:family="text" style:name="a208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082">
      <style:paragraph-properties fo:line-height="0.22222in" fo:text-align="center" fo:margin-bottom="0in"/>
    </style:style>
    <style:style style:family="presentation" style:name="a1630">
      <style:graphic-properties draw:fill="none" draw:stroke="solid" svg:stroke-width="0.01042in" svg:stroke-color="#000000" svg:stroke-opacity="100%" draw:stroke-linejoin="round" svg:stroke-linecap="butt"/>
    </style:style>
    <style:style style:family="presentation" style:name="a16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2084">
      <style:table-cell-properties style:vertical-align="middle" fo:padding-top="0in" fo:padding-bottom="0in" fo:padding-left="0.01944in" fo:padding-right="0.01944in"/>
      <style:paragraph-properties style:writing-mode="lr-tb"/>
    </style:style>
    <style:style style:family="drawing-page" style:name="a163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2085">
      <style:text-properties fo:font-size="0.16667in" style:font-size-asian="0.16667in" style:font-size-complex="0.16667in" style:language-asian="zh" style:country-asian="TW" style:letter-kerning="true"/>
    </style:style>
    <style:style style:family="drawing-page" style:name="a16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8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634" style:parent-style-name="Graphics">
      <style:graphic-properties draw:fill="none" draw:stroke="none"/>
    </style:style>
    <style:style style:family="paragraph" style:name="a2087">
      <style:paragraph-properties fo:line-height="0.22222in" fo:text-align="center" fo:margin-bottom="0in"/>
    </style:style>
    <style:style style:family="text" style:name="a1635">
      <style:text-properties fo:font-variant="normal" fo:text-transform="none" fo:color="#ffffff"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089">
      <style:table-cell-properties style:vertical-align="middle" fo:padding-top="0in" fo:padding-bottom="0in" fo:padding-left="0.01944in" fo:padding-right="0.01944in"/>
      <style:paragraph-properties style:writing-mode="lr-tb"/>
    </style:style>
    <style:style style:family="graphic" style:name="a1637">
      <style:graphic-properties fo:wrap-option="wrap" fo:padding-top="0.05in" fo:padding-bottom="0.05in" fo:padding-left="0.1in" fo:padding-right="0.1in" draw:textarea-vertical-align="middle" draw:textarea-horizontal-align="center" draw:fill="none" draw:stroke="solid" svg:stroke-width="0.04514in" svg:stroke-color="#ff0000" svg:stroke-opacity="100%" svg:stroke-linecap="butt" draw:auto-grow-width="false" draw:auto-grow-height="false"/>
      <style:paragraph-properties style:font-independent-line-spacing="true" style:writing-mode="lr-tb"/>
    </style:style>
    <style:style style:family="drawing-page" style:name="a16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3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9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591">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35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9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59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5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59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98">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able" style:name="a3599">
      <style:table-properties style:writing-mode="lr-tb"/>
    </style:style>
    <style:style style:family="table-row" style:name="a3800">
      <style:table-row-properties style:row-height="0.33624in"/>
    </style:style>
    <style:style style:family="text" style:name="a3801">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0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2090">
      <style:text-properties fo:font-size="0.16667in" style:font-size-asian="0.16667in" style:font-size-complex="0.16667in" style:language-asian="zh" style:country-asian="TW" style:letter-kerning="true"/>
    </style:style>
    <style:style style:family="text" style:name="a3803">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2091">
      <style:paragraph-properties fo:line-height="0.22222in" fo:text-align="center" fo:margin-bottom="0in"/>
    </style:style>
    <style:style style:family="text" style:name="a3804">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4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05">
      <style:paragraph-properties/>
    </style:style>
    <style:style style:family="text" style:name="a2093">
      <style:text-properties fo:font-size="0.16667in" style:font-size-asian="0.16667in" style:font-size-complex="0.16667in" style:language-asian="zh" style:country-asian="TW" style:letter-kerning="true"/>
    </style:style>
    <style:style style:family="text" style:name="a16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able-cell" style:name="a3807">
      <style:table-cell-properties style:vertical-align="middle" fo:background-color="#ffffff" fo:border-top="0.01389in solid #984807" fo:border-bottom="0.01389in solid #984807" fo:border-left="0.01389in solid #984807" fo:padding-top="0.05in" fo:padding-bottom="0.05in" fo:padding-left="0.1in" fo:padding-right="0.1in"/>
      <style:paragraph-properties style:writing-mode="lr-tb"/>
    </style:style>
    <style:style style:family="paragraph" style:name="a1642">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95">
      <style:paragraph-properties fo:line-height="0.22222in" fo:text-align="center" fo:margin-bottom="0in"/>
    </style:style>
    <style:style style:family="text" style:name="a380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4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0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able-cell" style:name="a2097">
      <style:table-cell-properties style:vertical-align="middle" fo:padding-top="0in" fo:padding-bottom="0in" fo:padding-left="0.01944in" fo:padding-right="0.01944in"/>
      <style:paragraph-properties style:writing-mode="lr-tb"/>
    </style:style>
    <style:style style:family="text" style:name="a1645">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8">
      <style:text-properties fo:font-size="0.16667in" style:font-size-asian="0.16667in" style:font-size-complex="0.16667in" style:language-asian="zh" style:country-asian="TW" style:letter-kerning="true"/>
    </style:style>
    <style:style style:family="text" style:name="a164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647">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01">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30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05">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30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0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810">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11">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1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13">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14">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650">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1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1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5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1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53">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1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5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1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655">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8">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1">
      <style:text-properties fo:font-variant="normal" fo:text-transform="none" fo:color="#c0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14">
      <style:graphic-properties fo:wrap-option="wrap" fo:padding-top="0.09998in" fo:padding-bottom="0.09998in" fo:padding-left="0.09998in" fo:padding-right="0.09998in" draw:textarea-vertical-align="middle" draw:textarea-horizontal-align="left"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drawing-page" style:name="a2315">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1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8">
      <style:graphic-properties fo:wrap-option="wrap" fo:padding-top="0.09998in" fo:padding-bottom="0.09998in" fo:padding-left="0.09998in" fo:padding-right="0.7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31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681">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8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8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8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0">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resentation" style:name="a688">
      <style:graphic-properties fo:wrap-option="wrap" fo:padding-top="0.09998in" fo:padding-bottom="0.09998in" fo:padding-left="0.89999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aragraph" style:name="a3821">
      <style:paragraph-properties/>
    </style:style>
    <style:style style:family="text" style:name="a68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823">
      <style:table-cell-properties style:vertical-align="top" fo:background-color="#ffffff" fo:border-top="0.01389in solid #984807" fo:border-bottom="0.01389in solid #984807" fo:border-right="0.01389in solid #984807" fo:padding-top="0.05in" fo:padding-bottom="0.05in" fo:padding-left="0.1in" fo:padding-right="0.1in"/>
      <style:paragraph-properties style:writing-mode="lr-tb"/>
    </style:style>
    <style:style style:family="table-row" style:name="a3824">
      <style:table-row-properties style:row-height="0.39293in"/>
    </style:style>
    <style:style style:family="text" style:name="a166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661">
      <style:paragraph-properties fo:line-height="100%" fo:text-align="left" style:tab-stop-distance="1in" fo:margin-left="0.5in" fo:margin-right="0in" fo:text-indent="-0.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2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6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664">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29">
      <style:paragraph-properties fo:margin-left="0.78299in" fo:text-indent="-0.78299in"/>
    </style:style>
    <style:style style:family="graphic" style:name="a166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6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6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6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2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22">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323">
      <style:graphic-properties draw:fill="none" draw:stroke="solid" svg:stroke-width="0.01042in" svg:stroke-color="#000000" svg:stroke-opacity="100%" draw:stroke-linejoin="round" svg:stroke-linecap="butt"/>
    </style:style>
    <style:style style:family="presentation" style:name="a23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32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232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 style:name="a2327">
      <style:table-properties style:writing-mode="lr-tb"/>
    </style:style>
    <style:style style:family="table-column" style:name="a2328">
      <style:table-column-properties style:column-width="0.35175in"/>
    </style:style>
    <style:style style:family="table-column" style:name="a2329">
      <style:table-column-properties style:column-width="1.09093in"/>
    </style:style>
    <style:style style:family="text" style:name="a69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1">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3">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5">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97">
      <style:graphic-properties draw:fill="none" draw:stroke="solid" svg:stroke-width="0.01042in" svg:stroke-color="#000000" svg:stroke-opacity="100%" draw:stroke-linejoin="round" svg:stroke-linecap="butt"/>
    </style:style>
    <style:style style:family="presentation" style:name="a69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3831">
      <style:table-cell-properties style:vertical-align="middle" fo:background-color="#fcd9bc" fo:border-top="0.01389in solid #984807" fo:border-bottom="0.01389in solid #984807" fo:border-left="0.01389in solid #984807" fo:padding-top="0.05in" fo:padding-bottom="0.05in" fo:padding-left="0.1in" fo:padding-right="0.1in"/>
      <style:paragraph-properties style:writing-mode="lr-tb"/>
    </style:style>
    <style:style style:family="drawing-page" style:name="a699">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83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33">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34">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6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3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resentation" style:name="a1671">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383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901">
      <style:text-properties fo:font-size="0.16667in" style:font-size-asian="0.16667in" style:font-size-complex="0.16667in" fo:language="en" fo:country="US" style:letter-kerning="true"/>
    </style:style>
    <style:style style:family="text" style:name="a383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7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2">
      <style:text-properties fo:font-size="0.16667in" style:font-size-asian="0.16667in" style:font-size-complex="0.16667in" style:language-asian="zh" style:country-asian="TW" style:letter-kerning="true"/>
    </style:style>
    <style:style style:family="text" style:name="a383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7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3">
      <style:paragraph-properties fo:line-height="0.22222in" fo:text-align="center" fo:margin-bottom="0in"/>
    </style:style>
    <style:style style:family="text" style:name="a383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67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5">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905">
      <style:text-properties fo:font-size="0.16667in" style:font-size-asian="0.16667in" style:font-size-complex="0.16667in" style:language-asian="zh" style:country-asian="TW" style:letter-kerning="true"/>
    </style:style>
    <style:style style:family="text" style:name="a167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6">
      <style:paragraph-properties fo:line-height="0.22222in" fo:text-align="center" fo:margin-bottom="0in"/>
    </style:style>
    <style:style style:family="text" style:name="a167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8">
      <style:text-properties fo:font-size="0.16667in" style:font-size-asian="0.16667in" style:font-size-complex="0.16667in" fo:language="en" fo:country="US" style:letter-kerning="true"/>
    </style:style>
    <style:style style:family="graphic" style:name="a167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909">
      <style:text-properties fo:font-size="0.16667in" style:font-size-asian="0.16667in" style:font-size-complex="0.16667in" style:language-asian="zh" style:country-asian="TW" style:letter-kerning="true"/>
    </style:style>
    <style:style style:family="table-column" style:name="a2330">
      <style:table-column-properties style:column-width="1.06189in"/>
    </style:style>
    <style:style style:family="table-column" style:name="a2331">
      <style:table-column-properties style:column-width="0.58487in"/>
    </style:style>
    <style:style style:family="table-column" style:name="a2332">
      <style:table-column-properties style:column-width="2.73355in"/>
    </style:style>
    <style:style style:family="table-column" style:name="a2333">
      <style:table-column-properties style:column-width="1.29335in"/>
    </style:style>
    <style:style style:family="table-column" style:name="a2334">
      <style:table-column-properties style:column-width="0.47288in"/>
    </style:style>
    <style:style style:family="table-column" style:name="a2335">
      <style:table-column-properties style:column-width="0.47288in"/>
    </style:style>
    <style:style style:family="table-row" style:name="a2336">
      <style:table-row-properties style:row-height="0.6912in"/>
    </style:style>
    <style:style style:family="text" style:name="a2337">
      <style:text-properties fo:font-size="0.16667in" style:font-size-asian="0.16667in" style:font-size-complex="0.16667in" style:language-asian="zh" style:country-asian="TW" style:letter-kerning="true"/>
    </style:style>
    <style:style style:family="text" style:name="a233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339">
      <style:paragraph-properties fo:line-height="0.22222in" fo:text-align="center" fo:margin-bottom="0in"/>
    </style:style>
    <style:style style:family="text" style:name="a3840">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41">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84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3843">
      <style:paragraph-properties/>
    </style:style>
    <style:style style:family="text" style:name="a168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845">
      <style:table-cell-properties style:vertical-align="middle" fo:background-color="#fcd9bc" fo:border-top="0.01389in solid #984807" fo:border-bottom="0.01389in solid #984807" fo:border-right="0.01389in solid #984807" fo:padding-top="0.05in" fo:padding-bottom="0.05in" fo:padding-left="0.1in" fo:padding-right="0.1in"/>
      <style:paragraph-properties style:writing-mode="lr-tb"/>
    </style:style>
    <style:style style:family="paragraph" style:name="a910">
      <style:paragraph-properties fo:line-height="0.22222in" fo:text-align="center" fo:margin-bottom="0in"/>
    </style:style>
    <style:style style:family="table-row" style:name="a3846">
      <style:table-row-properties style:row-height="0.39293in"/>
    </style:style>
    <style:style style:family="text" style:name="a168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4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912">
      <style:text-properties fo:font-size="0.16667in" style:font-size-asian="0.16667in" style:font-size-complex="0.16667in" style:language-asian="zh" style:country-asian="TW" style:letter-kerning="true"/>
    </style:style>
    <style:style style:family="text" style:name="a384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graphic" style:name="a1683">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91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84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resentation" style:name="a1684">
      <style:graphic-properties draw:fill="none" draw:stroke="solid" svg:stroke-width="0.01042in" svg:stroke-color="#000000" svg:stroke-opacity="100%" draw:stroke-linejoin="round" svg:stroke-linecap="butt"/>
    </style:style>
    <style:style style:family="paragraph" style:name="a914">
      <style:paragraph-properties fo:line-height="0.22222in" fo:text-align="center" fo:margin-bottom="0in"/>
    </style:style>
    <style:style style:family="presentation" style:name="a168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68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able-cell" style:name="a916">
      <style:table-cell-properties style:vertical-align="middle" fo:padding-top="0in" fo:padding-bottom="0in" fo:padding-left="0.01944in" fo:padding-right="0.01944in"/>
      <style:paragraph-properties style:writing-mode="lr-tb"/>
    </style:style>
    <style:style style:family="drawing-page" style:name="a16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17">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8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8">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341">
      <style:table-cell-properties style:vertical-align="middle" fo:padding-top="0in" fo:padding-bottom="0in" fo:padding-left="0.01944in" fo:padding-right="0.01944in"/>
      <style:paragraph-properties style:writing-mode="lr-tb"/>
    </style:style>
    <style:style style:family="text" style:name="a2342">
      <style:text-properties fo:font-size="0.16667in" style:font-size-asian="0.16667in" style:font-size-complex="0.16667in" style:language-asian="zh" style:country-asian="TW" style:letter-kerning="true"/>
    </style:style>
    <style:style style:family="text" style:name="a234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344">
      <style:paragraph-properties fo:line-height="0.22222in" fo:text-align="center" fo:margin-bottom="0in"/>
    </style:style>
    <style:style style:family="table-cell" style:name="a2346">
      <style:table-cell-properties style:vertical-align="middle" fo:padding-top="0in" fo:padding-bottom="0in" fo:padding-left="0.01944in" fo:padding-right="0.01944in"/>
      <style:paragraph-properties style:writing-mode="lr-tb"/>
    </style:style>
    <style:style style:family="text" style:name="a2347">
      <style:text-properties fo:font-size="0.16667in" style:font-size-asian="0.16667in" style:font-size-complex="0.16667in" style:language-asian="zh" style:country-asian="TW" style:letter-kerning="true"/>
    </style:style>
    <style:style style:family="paragraph" style:name="a2348">
      <style:paragraph-properties fo:line-height="0.22222in" fo:text-align="center" fo:margin-bottom="0in"/>
    </style:style>
    <style:style style:family="text" style:name="a3000">
      <style:text-properties fo:font-size="0.19444in" style:font-size-asian="0.19444in" style:font-size-complex="0.19444in" style:language-asian="zh" style:country-asian="TW" style:letter-kerning="true"/>
    </style:style>
    <style:style style:family="text" style:name="a3001">
      <style:text-properties fo:font-size="0.19444in" style:font-size-asian="0.19444in" style:font-size-complex="0.19444in" fo:language="en" fo:country="US" style:letter-kerning="true"/>
    </style:style>
    <style:style style:family="text" style:name="a3002">
      <style:text-properties fo:font-size="0.19444in" style:font-size-asian="0.19444in" style:font-size-complex="0.19444in" style:language-asian="zh" style:country-asian="TW" style:letter-kerning="true"/>
    </style:style>
    <style:style style:family="text" style:name="a300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3004">
      <style:paragraph-properties fo:line-height="0.30556in" fo:text-align="justify" fo:text-align-last="start" fo:margin-top="0.08333in" fo:margin-bottom="0.08333in"/>
    </style:style>
    <style:style style:family="table-cell" style:name="a3006">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3850">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007">
      <style:text-properties fo:font-size="0.19444in" style:font-size-asian="0.19444in" style:font-size-complex="0.19444in" fo:language="en" fo:country="US" style:letter-kerning="true"/>
    </style:style>
    <style:style style:family="paragraph" style:name="a3851">
      <style:paragraph-properties/>
    </style:style>
    <style:style style:family="text" style:name="a3008">
      <style:text-properties fo:font-size="0.19444in" style:font-size-asian="0.19444in" style:font-size-complex="0.19444in" style:language-asian="zh" style:country-asian="TW" style:letter-kerning="true"/>
    </style:style>
    <style:style style:family="text" style:name="a3009">
      <style:text-properties fo:font-size="0.19444in" style:font-size-asian="0.19444in" style:font-size-complex="0.19444in" fo:language="en" fo:country="US" style:letter-kerning="true"/>
    </style:style>
    <style:style style:family="table-cell" style:name="a3853">
      <style:table-cell-properties style:vertical-align="middle" fo:background-color="#fcd9bc" fo:border-top="0.01389in solid #984807" fo:border-bottom="0.01389in solid #984807" fo:border-left="0.01389in solid #984807" fo:padding-top="0.05in" fo:padding-bottom="0.05in" fo:padding-left="0.1in" fo:padding-right="0.1in"/>
      <style:paragraph-properties style:writing-mode="lr-tb"/>
    </style:style>
    <style:style style:family="table-row" style:name="a3854">
      <style:table-row-properties style:row-height="0.83788in"/>
    </style:style>
    <style:style style:family="graphic" style:name="a1690">
      <style:graphic-properties fo:wrap-option="wrap" fo:padding-top="0.05in" fo:padding-bottom="0.05in" fo:padding-left="0.1in" fo:padding-right="0.1in" draw:textarea-vertical-align="middle" draw:textarea-horizontal-align="center" draw:fill="solid" draw:fill-color="#ad9985" draw:opacity="100%" draw:stroke="solid" svg:stroke-width="0.02778in" svg:stroke-color="#bcbcbc" svg:stroke-opacity="100%" svg:stroke-linecap="butt" draw:auto-grow-width="false" draw:auto-grow-height="false"/>
      <style:paragraph-properties style:font-independent-line-spacing="true" style:writing-mode="lr-tb"/>
    </style:style>
    <style:style style:family="text" style:name="a385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graphic" style:name="a920">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85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9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2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5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692">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2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58">
      <style:text-properties fo:font-family="Microsoft JhengHei UI" style:font-family-asian="Microsoft JhengHei UI" style:font-family-generic="swiss" style:font-family-generic-asian="swiss" style:font-pitch="variable" style:font-pitch-asian="variable" fo:font-size="0.27778in" style:font-size-asian="0.27778in" style:font-size-complex="0.27778in" fo:language="en" style:language-asian="zh" fo:country="US" style:country-asian="TW"/>
    </style:style>
    <style:style style:family="text" style:name="a169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23">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59">
      <style:paragraph-properties/>
    </style:style>
    <style:style style:family="text" style:name="a1694">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924">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6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925">
      <style:graphic-properties draw:fill="none" draw:stroke="solid" svg:stroke-width="0.01042in" svg:stroke-color="#000000" svg:stroke-opacity="100%" draw:stroke-linejoin="round" svg:stroke-linecap="butt"/>
    </style:style>
    <style:style style:family="text" style:name="a1696">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92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9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92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69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9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50">
      <style:text-properties fo:font-size="0.16667in" style:font-size-asian="0.16667in" style:font-size-complex="0.16667in" style:language-asian="zh" style:country-asian="TW" style:letter-kerning="true"/>
    </style:style>
    <style:style style:family="text" style:name="a235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resentation" style:name="a1900">
      <style:graphic-properties draw:fill="none" draw:stroke="solid" svg:stroke-width="0.01042in" svg:stroke-color="#000000" svg:stroke-opacity="100%" draw:stroke-linejoin="round" svg:stroke-linecap="butt"/>
    </style:style>
    <style:style style:family="paragraph" style:name="a2352">
      <style:paragraph-properties fo:line-height="0.22222in" fo:text-align="center" fo:margin-bottom="0in"/>
    </style:style>
    <style:style style:family="presentation" style:name="a190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90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able-cell" style:name="a2354">
      <style:table-cell-properties style:vertical-align="middle" fo:padding-top="0in" fo:padding-bottom="0in" fo:padding-left="0.01944in" fo:padding-right="0.01944in"/>
      <style:paragraph-properties style:writing-mode="lr-tb"/>
    </style:style>
    <style:style style:family="drawing-page" style:name="a19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55">
      <style:text-properties fo:font-size="0.16667in" style:font-size-asian="0.16667in" style:font-size-complex="0.16667in" style:language-asian="zh" style:country-asian="TW" style:letter-kerning="true"/>
    </style:style>
    <style:style style:family="text" style:name="a190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35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90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357">
      <style:paragraph-properties fo:line-height="0.22222in" fo:text-align="center" fo:margin-bottom="0in"/>
    </style:style>
    <style:style style:family="text" style:name="a190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359">
      <style:table-cell-properties style:vertical-align="middle" fo:padding-top="0in" fo:padding-bottom="0in" fo:padding-left="0.01944in" fo:padding-right="0.01944in"/>
      <style:paragraph-properties style:writing-mode="lr-tb"/>
    </style:style>
    <style:style style:family="presentation" style:name="a1908">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190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10">
      <style:text-properties fo:font-size="0.19444in" style:font-size-asian="0.19444in" style:font-size-complex="0.19444in" style:language-asian="zh" style:country-asian="TW" style:letter-kerning="true"/>
    </style:style>
    <style:style style:family="text" style:name="a301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3012">
      <style:paragraph-properties fo:line-height="0.22222in" fo:text-align="center" fo:margin-bottom="0in"/>
    </style:style>
    <style:style style:family="table-cell" style:name="a3014">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3015">
      <style:text-properties fo:font-size="0.125in" style:font-size-asian="0.125in" style:font-size-complex="0.125in" fo:language="en" fo:country="US" style:letter-kerning="true"/>
    </style:style>
    <style:style style:family="text" style:name="a3016">
      <style:text-properties fo:font-size="0.125in" style:font-size-asian="0.125in" style:font-size-complex="0.125in" style:language-asian="zh" style:country-asian="TW" style:letter-kerning="true"/>
    </style:style>
    <style:style style:family="paragraph" style:name="a3017">
      <style:paragraph-properties fo:line-height="0.22222in" fo:text-align="center" fo:margin-bottom="0in"/>
    </style:style>
    <style:style style:family="table-cell" style:name="a3861">
      <style:table-cell-properties style:vertical-align="middle" fo:background-color="#ffffff" fo:border-top="0.01389in solid #984807" fo:border-bottom="0.01389in solid #984807" fo:border-left="0.01389in solid #984807" fo:padding-top="0.05in" fo:padding-bottom="0.05in" fo:padding-left="0.1in" fo:padding-right="0.1in"/>
      <style:paragraph-properties style:writing-mode="lr-tb"/>
    </style:style>
    <style:style style:family="text" style:name="a3862">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style:language-asian="zh" style:country-asian="TW" style:text-underline-type="none" style:text-underline-style="none" style:text-underline-width="auto" fo:font-weight="normal" style:font-weight-asian="normal" style:font-weight-complex="normal" style:text-underline-mode="continuous"/>
    </style:style>
    <style:style style:family="text" style:name="a3019">
      <style:text-properties fo:font-size="0.125in" style:font-size-asian="0.125in" style:font-size-complex="0.125in" style:language-asian="zh" style:country-asian="TW" style:letter-kerning="true"/>
    </style:style>
    <style:style style:family="text" style:name="a3863">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64">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65">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93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866">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93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867">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93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868">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9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69">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resentation" style:name="a934">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able" style:name="a935">
      <style:table-properties style:writing-mode="lr-tb"/>
    </style:style>
    <style:style style:family="table-column" style:name="a936">
      <style:table-column-properties style:column-width="0.35175in"/>
    </style:style>
    <style:style style:family="table-column" style:name="a937">
      <style:table-column-properties style:column-width="1.09093in"/>
    </style:style>
    <style:style style:family="table-column" style:name="a938">
      <style:table-column-properties style:column-width="1.06189in"/>
    </style:style>
    <style:style style:family="table-column" style:name="a939">
      <style:table-column-properties style:column-width="0.58487in"/>
    </style:style>
    <style:style style:family="text" style:name="a2360">
      <style:text-properties fo:font-size="0.16667in" style:font-size-asian="0.16667in" style:font-size-complex="0.16667in" style:language-asian="zh" style:country-asian="TW" style:letter-kerning="true"/>
    </style:style>
    <style:style style:family="text" style:name="a236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91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62">
      <style:paragraph-properties fo:line-height="0.22222in" fo:text-align="center" fo:margin-bottom="0in"/>
    </style:style>
    <style:style style:family="text" style:name="a191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364">
      <style:table-cell-properties style:vertical-align="middle" fo:padding-top="0in" fo:padding-bottom="0in" fo:padding-left="0.01944in" fo:padding-right="0.01944in"/>
      <style:paragraph-properties style:writing-mode="lr-tb"/>
    </style:style>
    <style:style style:family="text" style:name="a191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5">
      <style:text-properties fo:font-size="0.16667in" style:font-size-asian="0.16667in" style:font-size-complex="0.16667in" style:language-asian="zh" style:country-asian="HK" style:letter-kerning="true"/>
    </style:style>
    <style:style style:family="text" style:name="a191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6">
      <style:text-properties fo:font-size="0.16667in" style:font-size-asian="0.16667in" style:font-size-complex="0.16667in" style:language-asian="zh" style:country-asian="TW" style:letter-kerning="true"/>
    </style:style>
    <style:style style:family="text" style:name="a191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67">
      <style:paragraph-properties fo:line-height="0.22222in" fo:text-align="center" fo:margin-bottom="0in"/>
    </style:style>
    <style:style style:family="text" style:name="a191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9">
      <style:text-properties fo:font-size="0.16667in" style:font-size-asian="0.16667in" style:font-size-complex="0.16667in" fo:language="en" fo:country="US" style:letter-kerning="true"/>
    </style:style>
    <style:style style:family="text" style:name="a191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20">
      <style:paragraph-properties fo:line-height="0.22222in" fo:text-align="center" fo:margin-bottom="0in"/>
    </style:style>
    <style:style style:family="text" style:name="a3022">
      <style:text-properties fo:font-size="0.125in" style:font-size-asian="0.125in" style:font-size-complex="0.125in" fo:language="en" fo:country="US" style:letter-kerning="true"/>
    </style:style>
    <style:style style:family="text" style:name="a3023">
      <style:text-properties fo:font-size="0.125in" style:font-size-asian="0.125in" style:font-size-complex="0.125in" style:language-asian="zh" style:country-asian="TW" style:letter-kerning="true"/>
    </style:style>
    <style:style style:family="paragraph" style:name="a3024">
      <style:paragraph-properties fo:line-height="0.22222in" fo:text-align="center" fo:margin-bottom="0in"/>
    </style:style>
    <style:style style:family="text" style:name="a3026">
      <style:text-properties fo:font-size="0.125in" style:font-size-asian="0.125in" style:font-size-complex="0.125in" style:language-asian="zh" style:country-asian="TW" style:letter-kerning="true"/>
    </style:style>
    <style:style style:family="text" style:name="a3870">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3027">
      <style:paragraph-properties fo:line-height="0.22222in" fo:text-align="center" fo:margin-bottom="0in"/>
    </style:style>
    <style:style style:family="text" style:name="a3871">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3872">
      <style:paragraph-properties/>
    </style:style>
    <style:style style:family="text" style:name="a3029">
      <style:text-properties fo:font-size="0.125in" style:font-size-asian="0.125in" style:font-size-complex="0.125in" fo:language="en" fo:country="US" style:letter-kerning="true"/>
    </style:style>
    <style:style style:family="text" style:name="a3874">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75">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olumn" style:name="a940">
      <style:table-column-properties style:column-width="2.73355in"/>
    </style:style>
    <style:style style:family="text" style:name="a3876">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olumn" style:name="a941">
      <style:table-column-properties style:column-width="1.29335in"/>
    </style:style>
    <style:style style:family="text" style:name="a3877">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olumn" style:name="a942">
      <style:table-column-properties style:column-width="0.47288in"/>
    </style:style>
    <style:style style:family="text" style:name="a3878">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olumn" style:name="a943">
      <style:table-column-properties style:column-width="0.47288in"/>
    </style:style>
    <style:style style:family="text" style:name="a3879">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row" style:name="a944">
      <style:table-row-properties style:row-height="0.8783in"/>
    </style:style>
    <style:style style:family="text" style:name="a945">
      <style:text-properties fo:font-size="0.16667in" style:font-size-asian="0.16667in" style:font-size-complex="0.16667in" style:language-asian="zh" style:country-asian="TW" style:letter-kerning="true"/>
    </style:style>
    <style:style style:family="text" style:name="a94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947">
      <style:paragraph-properties fo:line-height="0.22222in" fo:text-align="center" fo:margin-bottom="0in"/>
    </style:style>
    <style:style style:family="table-cell" style:name="a949">
      <style:table-cell-properties style:vertical-align="middle" fo:padding-top="0in" fo:padding-bottom="0in" fo:padding-left="0.01944in" fo:padding-right="0.01944in"/>
      <style:paragraph-properties style:writing-mode="lr-tb"/>
    </style:style>
    <style:style style:family="text" style:name="a2370">
      <style:text-properties fo:font-size="0.16667in" style:font-size-asian="0.16667in" style:font-size-complex="0.16667in" style:language-asian="zh" style:country-asian="TW" style:letter-kerning="true"/>
    </style:style>
    <style:style style:family="text" style:name="a2371">
      <style:text-properties fo:font-size="0.16667in" style:font-size-asian="0.16667in" style:font-size-complex="0.16667in" fo:language="en" fo:country="US" style:letter-kerning="true"/>
    </style:style>
    <style:style style:family="paragraph" style:name="a1920">
      <style:paragraph-properties fo:line-height="15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373">
      <style:paragraph-properties fo:line-height="0.22222in" fo:text-align="center" fo:margin-bottom="0in"/>
    </style:style>
    <style:style style:family="text" style:name="a192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3">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375">
      <style:table-cell-properties style:vertical-align="middle" fo:padding-top="0in" fo:padding-bottom="0in" fo:padding-left="0.01944in" fo:padding-right="0.01944in"/>
      <style:paragraph-properties style:writing-mode="lr-tb"/>
    </style:style>
    <style:style style:family="text" style:name="a192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6">
      <style:text-properties fo:font-size="0.16667in" style:font-size-asian="0.16667in" style:font-size-complex="0.16667in" style:language-asian="zh" style:country-asian="TW" style:letter-kerning="true"/>
    </style:style>
    <style:style style:family="text" style:name="a1925">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92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78">
      <style:paragraph-properties fo:line-height="0.22222in" fo:text-align="center" fo:margin-bottom="0in"/>
    </style:style>
    <style:style style:family="paragraph" style:name="a1927">
      <style:paragraph-properties fo:line-height="15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30">
      <style:text-properties fo:font-size="0.125in" style:font-size-asian="0.125in" style:font-size-complex="0.125in" style:language-asian="zh" style:country-asian="TW" style:letter-kerning="true"/>
    </style:style>
    <style:style style:family="paragraph" style:name="a3031">
      <style:paragraph-properties fo:line-height="0.22222in" fo:text-align="center" fo:margin-bottom="0in"/>
    </style:style>
    <style:style style:family="text" style:name="a3033">
      <style:text-properties fo:font-size="0.125in" style:font-size-asian="0.125in" style:font-size-complex="0.125in" style:language-asian="zh" style:country-asian="TW" style:letter-kerning="true"/>
    </style:style>
    <style:style style:family="text" style:name="a303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paragraph" style:name="a3035">
      <style:paragraph-properties fo:line-height="0.22222in" fo:text-align="center" fo:margin-bottom="0in"/>
    </style:style>
    <style:style style:family="text" style:name="a3880">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ell" style:name="a3037">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3881">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038">
      <style:text-properties fo:font-size="0.125in" style:font-size-asian="0.125in" style:font-size-complex="0.125in" fo:language="en" fo:country="US" style:letter-kerning="true"/>
    </style:style>
    <style:style style:family="text" style:name="a3882">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039">
      <style:text-properties fo:font-size="0.125in" style:font-size-asian="0.125in" style:font-size-complex="0.125in" style:language-asian="zh" style:country-asian="TW" style:letter-kerning="true"/>
    </style:style>
    <style:style style:family="text" style:name="a3883">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3884">
      <style:paragraph-properties/>
    </style:style>
    <style:style style:family="text" style:name="a950">
      <style:text-properties fo:font-size="0.16667in" style:font-size-asian="0.16667in" style:font-size-complex="0.16667in" style:language-asian="zh" style:country-asian="TW" style:letter-kerning="true"/>
    </style:style>
    <style:style style:family="text" style:name="a3886">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95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887">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952">
      <style:paragraph-properties fo:line-height="0.22222in" fo:text-align="center" fo:margin-bottom="0in"/>
    </style:style>
    <style:style style:family="text" style:name="a3888">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89">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ell" style:name="a954">
      <style:table-cell-properties style:vertical-align="middle" fo:padding-top="0in" fo:padding-bottom="0in" fo:padding-left="0.01944in" fo:padding-right="0.01944in"/>
      <style:paragraph-properties style:writing-mode="lr-tb"/>
    </style:style>
    <style:style style:family="text" style:name="a955">
      <style:text-properties fo:font-size="0.16667in" style:font-size-asian="0.16667in" style:font-size-complex="0.16667in" style:language-asian="zh" style:country-asian="TW" style:letter-kerning="true"/>
    </style:style>
    <style:style style:family="paragraph" style:name="a956">
      <style:paragraph-properties fo:line-height="0.22222in" fo:text-align="center" fo:margin-bottom="0in"/>
    </style:style>
    <style:style style:family="text" style:name="a958">
      <style:text-properties fo:font-size="0.16667in" style:font-size-asian="0.16667in" style:font-size-complex="0.16667in" style:language-asian="zh" style:country-asian="TW" style:letter-kerning="true"/>
    </style:style>
    <style:style style:family="text" style:name="a95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able-cell" style:name="a2380">
      <style:table-cell-properties style:vertical-align="middle" fo:padding-top="0in" fo:padding-bottom="0in" fo:padding-left="0.01944in" fo:padding-right="0.01944in"/>
      <style:paragraph-properties style:writing-mode="lr-tb"/>
    </style:style>
    <style:style style:family="text" style:name="a2381">
      <style:text-properties fo:font-size="0.16667in" style:font-size-asian="0.16667in" style:font-size-complex="0.16667in" style:language-asian="zh" style:country-asian="TW" style:letter-kerning="true"/>
    </style:style>
    <style:style style:family="paragraph" style:name="a1930">
      <style:paragraph-properties fo:line-height="15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93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3">
      <style:paragraph-properties fo:line-height="0.22222in" fo:text-align="center" fo:margin-bottom="0in"/>
    </style:style>
    <style:style style:family="paragraph" style:name="a1932">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385">
      <style:table-cell-properties style:vertical-align="middle" fo:padding-top="0in" fo:padding-bottom="0in" fo:padding-left="0.01944in" fo:padding-right="0.01944in"/>
      <style:paragraph-properties style:writing-mode="lr-tb"/>
    </style:style>
    <style:style style:family="text" style:name="a193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2386">
      <style:table-row-properties style:row-height="2.58242in"/>
    </style:style>
    <style:style style:family="paragraph" style:name="a1935">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7">
      <style:text-properties fo:font-size="0.16667in" style:font-size-asian="0.16667in" style:font-size-complex="0.16667in" fo:language="en" fo:country="US" style:letter-kerning="true"/>
    </style:style>
    <style:style style:family="text" style:name="a193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9">
      <style:paragraph-properties fo:line-height="0.22222in" fo:text-align="center" fo:margin-bottom="0in"/>
    </style:style>
    <style:style style:family="text" style:name="a193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40">
      <style:paragraph-properties fo:line-height="0.22222in" fo:text-align="center" fo:margin-bottom="0in"/>
    </style:style>
    <style:style style:family="text" style:name="a3042">
      <style:text-properties fo:font-size="0.125in" style:font-size-asian="0.125in" style:font-size-complex="0.125in" style:language-asian="zh" style:country-asian="TW" style:letter-kerning="true"/>
    </style:style>
    <style:style style:family="paragraph" style:name="a3043">
      <style:paragraph-properties fo:line-height="0.22222in" fo:text-align="center" fo:margin-bottom="0in"/>
    </style:style>
    <style:style style:family="text" style:name="a3045">
      <style:text-properties fo:font-size="0.125in" style:font-size-asian="0.125in" style:font-size-complex="0.125in" fo:language="en" fo:country="US" style:letter-kerning="true"/>
    </style:style>
    <style:style style:family="text" style:name="a3046">
      <style:text-properties fo:font-size="0.125in" style:font-size-asian="0.125in" style:font-size-complex="0.125in" style:language-asian="zh" style:country-asian="TW" style:letter-kerning="true"/>
    </style:style>
    <style:style style:family="text" style:name="a3890">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3047">
      <style:paragraph-properties fo:line-height="0.22222in" fo:text-align="center" fo:margin-bottom="0in"/>
    </style:style>
    <style:style style:family="text" style:name="a3891">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92">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049">
      <style:text-properties fo:font-size="0.125in" style:font-size-asian="0.125in" style:font-size-complex="0.125in" style:language-asian="zh" style:country-asian="TW" style:letter-kerning="true"/>
    </style:style>
    <style:style style:family="text" style:name="a3893">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94">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895">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960">
      <style:paragraph-properties fo:line-height="0.22222in" fo:text-align="center" fo:margin-bottom="0in"/>
    </style:style>
    <style:style style:family="paragraph" style:name="a3896">
      <style:paragraph-properties/>
    </style:style>
    <style:style style:family="table-cell" style:name="a962">
      <style:table-cell-properties style:vertical-align="middle" fo:padding-top="0in" fo:padding-bottom="0in" fo:padding-left="0.01944in" fo:padding-right="0.01944in"/>
      <style:paragraph-properties style:writing-mode="lr-tb"/>
    </style:style>
    <style:style style:family="text" style:name="a3898">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963">
      <style:text-properties fo:font-size="0.16667in" style:font-size-asian="0.16667in" style:font-size-complex="0.16667in" style:language-asian="zh" style:country-asian="TW" style:letter-kerning="true"/>
    </style:style>
    <style:style style:family="text" style:name="a3899">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96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965">
      <style:paragraph-properties fo:line-height="0.22222in" fo:text-align="center" fo:margin-bottom="0in"/>
    </style:style>
    <style:style style:family="table-cell" style:name="a967">
      <style:table-cell-properties style:vertical-align="middle" fo:padding-top="0in" fo:padding-bottom="0in" fo:padding-left="0.01944in" fo:padding-right="0.01944in"/>
      <style:paragraph-properties style:writing-mode="lr-tb"/>
    </style:style>
    <style:style style:family="text" style:name="a968">
      <style:text-properties fo:font-size="0.16667in" style:font-size-asian="0.16667in" style:font-size-complex="0.16667in" style:language-asian="zh" style:country-asian="TW" style:letter-kerning="true"/>
    </style:style>
    <style:style style:family="text" style:name="a96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able-cell" style:name="a2391">
      <style:table-cell-properties style:vertical-align="middle" fo:padding-top="0in" fo:padding-bottom="0in" fo:padding-left="0.01944in" fo:padding-right="0.01944in"/>
      <style:paragraph-properties style:writing-mode="lr-tb"/>
    </style:style>
    <style:style style:family="graphic" style:name="a19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392">
      <style:text-properties fo:font-size="0.19444in" style:font-size-asian="0.19444in" style:font-size-complex="0.19444in" fo:language="en" style:language-asian="zh" fo:country="US" style:country-asian="TW" style:letter-kerning="true"/>
    </style:style>
    <style:style style:family="text" style:name="a194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3">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text" style:name="a194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943">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5">
      <style:paragraph-properties fo:line-height="0.22222in" fo:text-align="center" fo:margin-bottom="0in"/>
    </style:style>
    <style:style style:family="graphic" style:name="a1944">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94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397">
      <style:table-cell-properties style:vertical-align="middle" fo:padding-top="0in" fo:padding-bottom="0in" fo:padding-left="0.01944in" fo:padding-right="0.01944in"/>
      <style:paragraph-properties style:writing-mode="lr-tb"/>
    </style:style>
    <style:style style:family="text" style:name="a194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8">
      <style:text-properties fo:font-size="0.16667in" style:font-size-asian="0.16667in" style:font-size-complex="0.16667in" fo:language="en" style:language-asian="zh" fo:country="US" style:country-asian="TW" style:letter-kerning="true"/>
    </style:style>
    <style:style style:family="paragraph" style:name="a194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94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1949">
      <style:graphic-properties draw:fill="none" draw:stroke="solid" svg:stroke-width="0.01042in" svg:stroke-color="#000000" svg:stroke-opacity="100%" draw:stroke-linejoin="round" svg:stroke-linecap="butt"/>
    </style:style>
    <style:style style:family="paragraph" style:name="a3050">
      <style:paragraph-properties fo:line-height="0.22222in" fo:text-align="center" fo:margin-bottom="0in"/>
    </style:style>
    <style:style style:family="text" style:name="a260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052">
      <style:text-properties fo:font-size="0.125in" style:font-size-asian="0.125in" style:font-size-complex="0.125in" fo:language="en" fo:country="US" style:letter-kerning="true"/>
    </style:style>
    <style:style style:family="text" style:name="a260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053">
      <style:text-properties fo:font-size="0.125in" style:font-size-asian="0.125in" style:font-size-complex="0.125in" style:language-asian="zh" style:country-asian="TW" style:letter-kerning="true"/>
    </style:style>
    <style:style style:family="paragraph" style:name="a26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54">
      <style:paragraph-properties fo:line-height="0.22222in" fo:text-align="center" fo:margin-bottom="0in"/>
    </style:style>
    <style:style style:family="presentation" style:name="a260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60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6">
      <style:text-properties fo:font-size="0.125in" style:font-size-asian="0.125in" style:font-size-complex="0.125in" style:language-asian="zh" style:country-asian="TW" style:letter-kerning="true"/>
    </style:style>
    <style:style style:family="text" style:name="a260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paragraph" style:name="a260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58">
      <style:paragraph-properties fo:line-height="0.22222in" fo:text-align="center" fo:margin-bottom="0in"/>
    </style:style>
    <style:style style:family="graphic" style:name="a260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60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60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44444in" style:font-size-asian="0.44444in" style:font-size-complex="0.44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70">
      <style:paragraph-properties fo:line-height="0.22222in" fo:text-align="center" fo:margin-bottom="0in"/>
    </style:style>
    <style:style style:family="table-cell" style:name="a972">
      <style:table-cell-properties style:vertical-align="middle" fo:padding-top="0in" fo:padding-bottom="0in" fo:padding-left="0.01944in" fo:padding-right="0.01944in"/>
      <style:paragraph-properties style:writing-mode="lr-tb"/>
    </style:style>
    <style:style style:family="text" style:name="a973">
      <style:text-properties fo:font-size="0.16667in" style:font-size-asian="0.16667in" style:font-size-complex="0.16667in" style:language-asian="zh" style:country-asian="HK" style:letter-kerning="true"/>
    </style:style>
    <style:style style:family="text" style:name="a974">
      <style:text-properties fo:font-size="0.16667in" style:font-size-asian="0.16667in" style:font-size-complex="0.16667in" style:language-asian="zh" style:country-asian="TW" style:letter-kerning="true"/>
    </style:style>
    <style:style style:family="paragraph" style:name="a975">
      <style:paragraph-properties fo:line-height="0.22222in" fo:text-align="center" fo:margin-bottom="0in"/>
    </style:style>
    <style:style style:family="presentation" style:name="a110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101">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977">
      <style:text-properties fo:font-size="0.16667in" style:font-size-asian="0.16667in" style:font-size-complex="0.16667in" fo:language="en" fo:country="US" style:letter-kerning="true"/>
    </style:style>
    <style:style style:family="drawing-page" style:name="a11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78">
      <style:text-properties fo:font-size="0.16667in" style:font-size-asian="0.16667in" style:font-size-complex="0.16667in" style:language-asian="zh" style:country-asian="TW" style:letter-kerning="true"/>
    </style:style>
    <style:style style:family="text" style:name="a110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79">
      <style:text-properties fo:font-size="0.16667in" style:font-size-asian="0.16667in" style:font-size-complex="0.16667in" fo:language="en" fo:country="US" style:letter-kerning="true"/>
    </style:style>
    <style:style style:family="text" style:name="a110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0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0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9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51">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resentation" style:name="a1108">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drawing-page" style:name="a19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 style:name="a1109">
      <style:table-properties style:writing-mode="lr-tb"/>
    </style:style>
    <style:style style:family="graphic" style:name="a1953" style:parent-style-name="Graphics">
      <style:graphic-properties draw:fill="none" draw:stroke="none"/>
    </style:style>
    <style:style style:family="drawing-page" style:name="a195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55" style:parent-style-name="Graphics">
      <style:graphic-properties draw:fill="none" fo:clip="rect(0in, 0in, 0in, 0in)" draw:stroke="none"/>
    </style:style>
    <style:style style:family="drawing-page" style:name="a19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957" style:parent-style-name="Graphics">
      <style:graphic-properties draw:fill="none" fo:clip="rect(4.62848in, 1.60493in, 0.42923in, 6.59827in)" draw:stroke="none"/>
    </style:style>
    <style:style style:family="drawing-page" style:name="a19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5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060">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able-row" style:name="a3061">
      <style:table-row-properties style:row-height="1.1232in"/>
    </style:style>
    <style:style style:family="paragraph" style:name="a261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62">
      <style:text-properties fo:font-size="0.19444in" style:font-size-asian="0.19444in" style:font-size-complex="0.19444in" style:language-asian="zh" style:country-asian="TW" style:letter-kerning="true"/>
    </style:style>
    <style:style style:family="graphic" style:name="a261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063">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presentation" style:name="a2612">
      <style:graphic-properties draw:fill="none" draw:stroke="solid" svg:stroke-width="0.01042in" svg:stroke-color="#000000" svg:stroke-opacity="100%" draw:stroke-linejoin="round" svg:stroke-linecap="butt"/>
    </style:style>
    <style:style style:family="text" style:name="a3064">
      <style:text-properties fo:font-size="0.19444in" style:font-size-asian="0.19444in" style:font-size-complex="0.19444in" style:language-asian="zh" style:country-asian="TW" style:letter-kerning="true"/>
    </style:style>
    <style:style style:family="presentation" style:name="a26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06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drawing-page" style:name="a2614">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3066">
      <style:paragraph-properties fo:line-height="0.22222in" fo:text-align="center" fo:margin-bottom="0in"/>
    </style:style>
    <style:style style:family="drawing-page" style:name="a2615">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1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068">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paragraph" style:name="a26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69">
      <style:text-properties fo:font-size="0.19444in" style:font-size-asian="0.19444in" style:font-size-complex="0.19444in" style:language-asian="zh" style:country-asian="TW" style:letter-kerning="true"/>
    </style:style>
    <style:style style:family="presentation" style:name="a2618">
      <style:graphic-properties fo:wrap-option="wrap" fo:padding-top="0.09998in" fo:padding-bottom="0.09998in" fo:padding-left="0.09998in" fo:padding-right="0.7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61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8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981">
      <style:paragraph-properties fo:line-height="0.22222in" fo:text-align="center" fo:margin-bottom="0in"/>
    </style:style>
    <style:style style:family="table-cell" style:name="a983">
      <style:table-cell-properties style:vertical-align="middle" fo:padding-top="0in" fo:padding-bottom="0in" fo:padding-left="0.01944in" fo:padding-right="0.01944in"/>
      <style:paragraph-properties style:writing-mode="lr-tb"/>
    </style:style>
    <style:style style:family="text" style:name="a984">
      <style:text-properties fo:font-size="0.16667in" style:font-size-asian="0.16667in" style:font-size-complex="0.16667in" style:language-asian="zh" style:country-asian="TW" style:letter-kerning="true"/>
    </style:style>
    <style:style style:family="text" style:name="a98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986">
      <style:paragraph-properties fo:line-height="0.22222in" fo:text-align="center" fo:margin-bottom="0in"/>
    </style:style>
    <style:style style:family="table-column" style:name="a1110">
      <style:table-column-properties style:column-width="0.35175in"/>
    </style:style>
    <style:style style:family="table-column" style:name="a1111">
      <style:table-column-properties style:column-width="1.09093in"/>
    </style:style>
    <style:style style:family="table-cell" style:name="a988">
      <style:table-cell-properties style:vertical-align="middle" fo:padding-top="0in" fo:padding-bottom="0in" fo:padding-left="0.01944in" fo:padding-right="0.01944in"/>
      <style:paragraph-properties style:writing-mode="lr-tb"/>
    </style:style>
    <style:style style:family="table-column" style:name="a1112">
      <style:table-column-properties style:column-width="1.06189in"/>
    </style:style>
    <style:style style:family="text" style:name="a989">
      <style:text-properties fo:font-size="0.16667in" style:font-size-asian="0.16667in" style:font-size-complex="0.16667in" style:language-asian="zh" style:country-asian="TW" style:letter-kerning="true"/>
    </style:style>
    <style:style style:family="table-column" style:name="a1113">
      <style:table-column-properties style:column-width="0.58487in"/>
    </style:style>
    <style:style style:family="table-column" style:name="a1114">
      <style:table-column-properties style:column-width="2.73355in"/>
    </style:style>
    <style:style style:family="table-column" style:name="a1115">
      <style:table-column-properties style:column-width="1.29335in"/>
    </style:style>
    <style:style style:family="table-column" style:name="a1116">
      <style:table-column-properties style:column-width="0.47288in"/>
    </style:style>
    <style:style style:family="text" style:name="a196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olumn" style:name="a1117">
      <style:table-column-properties style:column-width="0.47288in"/>
    </style:style>
    <style:style style:family="text" style:name="a196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row" style:name="a1118">
      <style:table-row-properties style:row-height="0.8783in"/>
    </style:style>
    <style:style style:family="paragraph" style:name="a19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9">
      <style:text-properties fo:font-size="0.16667in" style:font-size-asian="0.16667in" style:font-size-complex="0.16667in" style:language-asian="zh" style:country-asian="TW" style:letter-kerning="true"/>
    </style:style>
    <style:style style:family="presentation" style:name="a196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19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70">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text" style:name="a3071">
      <style:text-properties fo:font-size="0.19444in" style:font-size-asian="0.19444in" style:font-size-complex="0.19444in" style:language-asian="zh" style:country-asian="TW" style:letter-kerning="true"/>
    </style:style>
    <style:style style:family="text" style:name="a262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072">
      <style:text-properties fo:color="#ff0000" fo:font-size="0.19444in" style:font-size-asian="0.19444in" style:font-size-complex="0.19444in" style:language-asian="zh" style:country-asian="TW" style:letter-kerning="true"/>
    </style:style>
    <style:style style:family="paragraph" style:name="a26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73">
      <style:text-properties fo:font-size="0.19444in" style:font-size-asian="0.19444in" style:font-size-complex="0.19444in" style:language-asian="zh" style:country-asian="TW" style:letter-kerning="true"/>
    </style:style>
    <style:style style:family="presentation" style:name="a2622">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074">
      <style:text-properties fo:font-size="0.19444in" style:font-size-asian="0.19444in" style:font-size-complex="0.19444in" fo:language="en" fo:country="US" style:letter-kerning="true"/>
    </style:style>
    <style:style style:family="presentation" style:name="a2623">
      <style:graphic-properties draw:fill="none" draw:stroke="solid" svg:stroke-width="0.01042in" svg:stroke-color="#000000" svg:stroke-opacity="100%" draw:stroke-linejoin="round" svg:stroke-linecap="butt"/>
    </style:style>
    <style:style style:family="text" style:name="a3075">
      <style:text-properties fo:font-size="0.19444in" style:font-size-asian="0.19444in" style:font-size-complex="0.19444in" style:language-asian="zh" style:country-asian="TW" style:letter-kerning="true"/>
    </style:style>
    <style:style style:family="presentation" style:name="a26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076">
      <style:text-properties fo:font-size="0.19444in" style:font-size-asian="0.19444in" style:font-size-complex="0.19444in" fo:language="en" fo:country="US" style:letter-kerning="true"/>
    </style:style>
    <style:style style:family="drawing-page" style:name="a262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3077">
      <style:text-properties fo:font-size="0.19444in" style:font-size-asian="0.19444in" style:font-size-complex="0.19444in" style:language-asian="zh" style:country-asian="TW" style:letter-kerning="true"/>
    </style:style>
    <style:style style:family="text" style:name="a3078">
      <style:text-properties fo:font-size="0.19444in" style:font-size-asian="0.19444in" style:font-size-complex="0.19444in" fo:language="en" fo:country="US" style:letter-kerning="true"/>
    </style:style>
    <style:style style:family="drawing-page" style:name="a2627">
      <style:drawing-page-properties draw:fill="bitmap" draw:fill-image-name="a2626" style:repeat="stretch"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079">
      <style:text-properties fo:font-size="0.19444in" style:font-size-asian="0.19444in" style:font-size-complex="0.19444in" style:language-asian="zh" style:country-asian="TW" style:letter-kerning="true"/>
    </style:style>
    <style:style style:family="text" style:name="a2628">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991">
      <style:paragraph-properties fo:line-height="0.22222in" fo:text-align="center" fo:margin-bottom="0in"/>
    </style:style>
    <style:style style:family="table-cell" style:name="a993">
      <style:table-cell-properties style:vertical-align="middle" fo:padding-top="0in" fo:padding-bottom="0in" fo:padding-left="0.01944in" fo:padding-right="0.01944in"/>
      <style:paragraph-properties style:writing-mode="lr-tb"/>
    </style:style>
    <style:style style:family="table-row" style:name="a994">
      <style:table-row-properties style:row-height="2.58242in"/>
    </style:style>
    <style:style style:family="text" style:name="a995">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99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12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997">
      <style:paragraph-properties fo:line-height="0.22222in" fo:text-align="center" fo:margin-bottom="0in"/>
    </style:style>
    <style:style style:family="paragraph" style:name="a1121">
      <style:paragraph-properties fo:line-height="0.22222in" fo:text-align="center" fo:margin-bottom="0in"/>
    </style:style>
    <style:style style:family="table-cell" style:name="a999">
      <style:table-cell-properties style:vertical-align="middle" fo:padding-top="0in" fo:padding-bottom="0in" fo:padding-left="0.01944in" fo:padding-right="0.01944in"/>
      <style:paragraph-properties style:writing-mode="lr-tb"/>
    </style:style>
    <style:style style:family="table-cell" style:name="a1123">
      <style:table-cell-properties style:vertical-align="middle" fo:padding-top="0in" fo:padding-bottom="0in" fo:padding-left="0.01944in" fo:padding-right="0.01944in"/>
      <style:paragraph-properties style:writing-mode="lr-tb"/>
    </style:style>
    <style:style style:family="text" style:name="a1124">
      <style:text-properties fo:font-size="0.16667in" style:font-size-asian="0.16667in" style:font-size-complex="0.16667in" style:language-asian="zh" style:country-asian="TW" style:letter-kerning="true"/>
    </style:style>
    <style:style style:family="text" style:name="a112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126">
      <style:paragraph-properties fo:line-height="0.22222in" fo:text-align="center" fo:margin-bottom="0in"/>
    </style:style>
    <style:style style:family="text" style:name="a197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28">
      <style:table-cell-properties style:vertical-align="middle" fo:padding-top="0in" fo:padding-bottom="0in" fo:padding-left="0.01944in" fo:padding-right="0.01944in"/>
      <style:paragraph-properties style:writing-mode="lr-tb"/>
    </style:style>
    <style:style style:family="text" style:name="a197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9">
      <style:text-properties fo:font-size="0.16667in" style:font-size-asian="0.16667in" style:font-size-complex="0.16667in" style:language-asian="zh" style:country-asian="TW" style:letter-kerning="true"/>
    </style:style>
    <style:style style:family="text" style:name="a197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5">
      <style:paragraph-properties fo:line-height="15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0">
      <style:text-properties fo:color="#ff0000" fo:font-size="0.19444in" style:font-size-asian="0.19444in" style:font-size-complex="0.19444in" fo:language="en" fo:country="US" style:letter-kerning="true"/>
    </style:style>
    <style:style style:family="text" style:name="a3081">
      <style:text-properties fo:color="#ff0000" fo:font-size="0.19444in" style:font-size-asian="0.19444in" style:font-size-complex="0.19444in" style:language-asian="zh" style:country-asian="TW" style:letter-kerning="true"/>
    </style:style>
    <style:style style:family="graphic" style:name="a2630">
      <style:graphic-properties fo:wrap-option="wrap" fo:padding-top="0.05in" fo:padding-bottom="0.05in" fo:padding-left="0.1in" fo:padding-right="0.1in" draw:textarea-vertical-align="middle" draw:textarea-horizontal-align="center" draw:fill="none" draw:stroke="solid" svg:stroke-width="0.04167in" svg:stroke-color="#984807" svg:stroke-opacity="100%" svg:stroke-linecap="butt" draw:auto-grow-width="false" draw:auto-grow-height="false"/>
      <style:paragraph-properties style:font-independent-line-spacing="true" style:writing-mode="lr-tb"/>
    </style:style>
    <style:style style:family="text" style:name="a3082">
      <style:text-properties fo:color="#ff0000" fo:font-size="0.19444in" style:font-size-asian="0.19444in" style:font-size-complex="0.19444in" fo:language="en" fo:country="US" style:letter-kerning="true"/>
    </style:style>
    <style:style style:family="text" style:name="a2631">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083">
      <style:text-properties fo:color="#ff0000" fo:font-size="0.19444in" style:font-size-asian="0.19444in" style:font-size-complex="0.19444in" style:language-asian="zh" style:country-asian="TW" style:letter-kerning="true"/>
    </style:style>
    <style:style style:family="text" style:name="a2632">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084">
      <style:text-properties fo:font-size="0.19444in" style:font-size-asian="0.19444in" style:font-size-complex="0.19444in" style:language-asian="zh" style:country-asian="TW" style:letter-kerning="true"/>
    </style:style>
    <style:style style:family="paragraph" style:name="a26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5">
      <style:text-properties fo:font-size="0.19444in" style:font-size-asian="0.19444in" style:font-size-complex="0.19444in" fo:language="en" fo:country="US" style:letter-kerning="true"/>
    </style:style>
    <style:style style:family="graphic" style:name="a2634">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3086">
      <style:text-properties fo:font-size="0.19444in" style:font-size-asian="0.19444in" style:font-size-complex="0.19444in" style:language-asian="zh" style:country-asian="TW" style:letter-kerning="true"/>
    </style:style>
    <style:style style:family="text" style:name="a2635">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87">
      <style:text-properties fo:font-size="0.19444in" style:font-size-asian="0.19444in" style:font-size-complex="0.19444in" fo:language="en" fo:country="US" style:letter-kerning="true"/>
    </style:style>
    <style:style style:family="paragraph" style:name="a26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8">
      <style:text-properties fo:font-size="0.19444in" style:font-size-asian="0.19444in" style:font-size-complex="0.19444in" style:language-asian="zh" style:country-asian="TW" style:letter-kerning="true"/>
    </style:style>
    <style:style style:family="graphic" style:name="a2637">
      <style:graphic-properties fo:wrap-option="wrap" fo:padding-top="0.05in" fo:padding-bottom="0.05in" fo:padding-left="0.1in" fo:padding-right="0.1in" draw:textarea-vertical-align="middle" draw:textarea-horizontal-align="center" draw:fill="none" draw:stroke="solid" svg:stroke-width="0.04167in" svg:stroke-color="#efe0ca" svg:stroke-opacity="100%" svg:stroke-linecap="butt" draw:auto-grow-width="false" draw:auto-grow-height="false"/>
      <style:paragraph-properties style:font-independent-line-spacing="true" style:writing-mode="lr-tb"/>
    </style:style>
    <style:style style:family="text" style:name="a308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2638">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39">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30">
      <style:paragraph-properties fo:line-height="0.22222in" fo:text-align="center" fo:margin-bottom="0in"/>
    </style:style>
    <style:style style:family="text" style:name="a1132">
      <style:text-properties fo:font-size="0.16667in" style:font-size-asian="0.16667in" style:font-size-complex="0.16667in" style:language-asian="zh" style:country-asian="TW" style:letter-kerning="true"/>
    </style:style>
    <style:style style:family="text" style:name="a113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134">
      <style:paragraph-properties fo:line-height="0.22222in" fo:text-align="center" fo:margin-bottom="0in"/>
    </style:style>
    <style:style style:family="table-cell" style:name="a1136">
      <style:table-cell-properties style:vertical-align="middle" fo:padding-top="0in" fo:padding-bottom="0in" fo:padding-left="0.01944in" fo:padding-right="0.01944in"/>
      <style:paragraph-properties style:writing-mode="lr-tb"/>
    </style:style>
    <style:style style:family="text" style:name="a198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7">
      <style:text-properties fo:font-size="0.16667in" style:font-size-asian="0.16667in" style:font-size-complex="0.16667in" style:language-asian="zh" style:country-asian="TW" style:letter-kerning="true"/>
    </style:style>
    <style:style style:family="text" style:name="a198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982">
      <style:paragraph-properties fo:line-height="15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9">
      <style:paragraph-properties fo:line-height="0.22222in" fo:text-align="center" fo:margin-bottom="0in"/>
    </style:style>
    <style:style style:family="text" style:name="a198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5">
      <style:paragraph-properties fo:line-height="15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7">
      <style:paragraph-properties fo:line-height="15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9">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90">
      <style:paragraph-properties fo:line-height="0.30556in" fo:text-align="justify" fo:text-align-last="start" fo:margin-top="0.08333in" fo:margin-bottom="0.08333in"/>
    </style:style>
    <style:style style:family="text" style:name="a2640">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3092">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641">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093">
      <style:text-properties fo:font-size="0.19444in" style:font-size-asian="0.19444in" style:font-size-complex="0.19444in" fo:language="en" fo:country="US" style:letter-kerning="true"/>
    </style:style>
    <style:style style:family="text" style:name="a2642">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094">
      <style:text-properties fo:font-size="0.19444in" style:font-size-asian="0.19444in" style:font-size-complex="0.19444in" style:language-asian="zh" style:country-asian="TW" style:letter-kerning="true"/>
    </style:style>
    <style:style style:family="paragraph" style:name="a26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9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graphic" style:name="a2644">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3096">
      <style:paragraph-properties fo:line-height="0.22222in" fo:text-align="center" fo:margin-bottom="0in"/>
    </style:style>
    <style:style style:family="text" style:name="a2645">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098">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graphic" style:name="a2647">
      <style:graphic-properties fo:wrap-option="wrap" fo:padding-top="0.05in" fo:padding-bottom="0.05in" fo:padding-left="0.1in" fo:padding-right="0.1in" draw:textarea-vertical-align="middle" draw:textarea-horizontal-align="center" draw:fill="none" draw:stroke="solid" svg:stroke-width="0.04167in" svg:stroke-color="#efe0ca" svg:stroke-opacity="100%" svg:stroke-linecap="butt" draw:auto-grow-width="false" draw:auto-grow-height="false"/>
      <style:paragraph-properties style:font-independent-line-spacing="true" style:writing-mode="lr-tb"/>
    </style:style>
    <style:style style:family="text" style:name="a3099">
      <style:text-properties fo:font-size="0.125in" style:font-size-asian="0.125in" style:font-size-complex="0.125in" fo:language="en" fo:country="US" style:letter-kerning="true"/>
    </style:style>
    <style:style style:family="text" style:name="a2648">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49">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3301">
      <style:graphic-properties fo:wrap-option="no-wrap" fo:padding-top="0.05in" fo:padding-bottom="0.05in" fo:padding-left="0.1in" fo:padding-right="0.1in" draw:textarea-vertical-align="middle" draw:textarea-horizontal-align="left" draw:fill="gradient" draw:secondary-fill-color="#efe0ca" draw:fill-gradient-name="a3300" draw:stroke="none" draw:auto-grow-width="false" draw:auto-grow-height="false"/>
      <style:paragraph-properties style:font-independent-line-spacing="true" style:writing-mode="lr-tb"/>
    </style:style>
    <style:style style:family="text" style:name="a330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05">
      <style:graphic-properties fo:wrap-option="no-wrap" fo:padding-top="0.05in" fo:padding-bottom="0.05in" fo:padding-left="0.1in" fo:padding-right="0.1in" draw:textarea-vertical-align="middle" draw:textarea-horizontal-align="left" draw:fill="gradient" draw:secondary-fill-color="#3f3f3f" draw:fill-gradient-name="a3304" draw:stroke="none" draw:auto-grow-width="false" draw:auto-grow-height="false"/>
      <style:paragraph-properties style:font-independent-line-spacing="true" style:writing-mode="lr-tb"/>
    </style:style>
    <style:style style:family="table-cell" style:name="a1141">
      <style:table-cell-properties style:vertical-align="middle" fo:padding-top="0in" fo:padding-bottom="0in" fo:padding-left="0.01944in" fo:padding-right="0.01944in"/>
      <style:paragraph-properties style:writing-mode="lr-tb"/>
    </style:style>
    <style:style style:family="text" style:name="a33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style:font-family-generic="roman" style:font-family-generic-asian="script" style:font-pitch="variable"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2">
      <style:text-properties fo:font-size="0.16667in" style:font-size-asian="0.16667in" style:font-size-complex="0.16667in" style:language-asian="zh" style:country-asian="TW" style:letter-kerning="true"/>
    </style:style>
    <style:style style:family="text" style:name="a330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3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4">
      <style:paragraph-properties fo:line-height="0.22222in" fo:text-align="center" fo:margin-bottom="0in"/>
    </style:style>
    <style:style style:family="graphic" style:name="a330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cell" style:name="a1146">
      <style:table-cell-properties style:vertical-align="middle" fo:padding-top="0in" fo:padding-bottom="0in" fo:padding-left="0.01944in" fo:padding-right="0.01944in"/>
      <style:paragraph-properties style:writing-mode="lr-tb"/>
    </style:style>
    <style:style style:family="text" style:name="a1147">
      <style:text-properties fo:font-size="0.16667in" style:font-size-asian="0.16667in" style:font-size-complex="0.16667in" style:language-asian="zh" style:country-asian="HK" style:letter-kerning="true"/>
    </style:style>
    <style:style style:family="text" style:name="a199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8">
      <style:text-properties fo:font-size="0.16667in" style:font-size-asian="0.16667in" style:font-size-complex="0.16667in" style:language-asian="zh" style:country-asian="TW" style:letter-kerning="true"/>
    </style:style>
    <style:style style:family="paragraph" style:name="a1992">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9">
      <style:paragraph-properties fo:line-height="0.22222in" fo:text-align="center" fo:margin-bottom="0in"/>
    </style:style>
    <style:style style:family="text" style:name="a199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99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5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652">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53">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5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656">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57">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5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33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12">
      <style:graphic-properties fo:wrap-option="no-wrap" fo:padding-top="0.05in" fo:padding-bottom="0.05in" fo:padding-left="0.1in" fo:padding-right="0.1in" draw:textarea-vertical-align="middle" draw:textarea-horizontal-align="left" draw:fill="none" draw:stroke="solid" svg:stroke-width="0.04167in" svg:stroke-color="#eeece1" svg:stroke-opacity="100%" draw:stroke-linejoin="round" draw:auto-grow-width="false" draw:auto-grow-height="false"/>
      <style:paragraph-properties style:font-independent-line-spacing="true" style:writing-mode="lr-tb"/>
    </style:style>
    <style:style style:family="text" style:name="a331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Unicode MS" style:font-family-generic="roman" style:font-family-generic-asian="script" style:font-family-generic-complex="swiss" style:font-pitch="variable"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1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style:font-family-generic="roman" style:font-family-generic-asian="script" style:font-pitch="variable"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1">
      <style:text-properties fo:font-size="0.16667in" style:font-size-asian="0.16667in" style:font-size-complex="0.16667in" fo:language="en" fo:country="US" style:letter-kerning="true"/>
    </style:style>
    <style:style style:family="graphic" style:name="a331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52">
      <style:text-properties fo:font-size="0.16667in" style:font-size-asian="0.16667in" style:font-size-complex="0.16667in" style:language-asian="zh" style:country-asian="TW" style:letter-kerning="true"/>
    </style:style>
    <style:style style:family="text" style:name="a331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3">
      <style:text-properties fo:font-size="0.16667in" style:font-size-asian="0.16667in" style:font-size-complex="0.16667in" fo:language="en" fo:country="US" style:letter-kerning="true"/>
    </style:style>
    <style:style style:family="paragraph" style:name="a33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3319">
      <style:graphic-properties fo:wrap-option="no-wrap" fo:padding-top="0.05in" fo:padding-bottom="0.05in" fo:padding-left="0.1in" fo:padding-right="0.1in" draw:textarea-vertical-align="middle" draw:textarea-horizontal-align="left" draw:fill="none" draw:stroke="solid" svg:stroke-width="0.04167in" svg:stroke-color="#eeece1" svg:stroke-opacity="100%" draw:stroke-linejoin="round" draw:auto-grow-width="false" draw:auto-grow-height="false"/>
      <style:paragraph-properties style:font-independent-line-spacing="true" style:writing-mode="lr-tb"/>
    </style:style>
    <style:style style:family="paragraph" style:name="a1155">
      <style:paragraph-properties fo:line-height="0.22222in" fo:text-align="center" fo:margin-bottom="0in"/>
    </style:style>
    <style:style style:family="table-cell" style:name="a1157">
      <style:table-cell-properties style:vertical-align="middle" fo:padding-top="0in" fo:padding-bottom="0in" fo:padding-left="0.01944in" fo:padding-right="0.01944in"/>
      <style:paragraph-properties style:writing-mode="lr-tb"/>
    </style:style>
    <style:style style:family="text" style:name="a1158">
      <style:text-properties fo:font-size="0.16667in" style:font-size-asian="0.16667in" style:font-size-complex="0.16667in" style:language-asian="zh" style:country-asian="TW" style:letter-kerning="true"/>
    </style:style>
    <style:style style:family="text" style:name="a115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2660">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1">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6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664">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66">
      <style:graphic-properties fo:wrap-option="wrap" fo:padding-top="0.05in" fo:padding-bottom="0.05in" fo:padding-left="0.1in" fo:padding-right="0.1in" draw:textarea-vertical-align="middle" draw:textarea-horizontal-align="center" draw:fill="none" draw:stroke="solid" svg:stroke-width="0.04167in" svg:stroke-color="#efe0ca" svg:stroke-opacity="100%" svg:stroke-linecap="butt" draw:auto-grow-width="false" draw:auto-grow-height="false"/>
      <style:paragraph-properties style:font-independent-line-spacing="true" style:writing-mode="lr-tb"/>
    </style:style>
    <style:style style:family="text" style:name="a2667">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68">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69">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32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Unicode MS" style:font-family-generic="roman" style:font-family-generic-asian="script" style:font-family-generic-complex="swiss" style:font-pitch="variable"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1">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complex="Arial Unicode MS" style:font-family-generic="roman" style:font-family-generic-asian="script" style:font-family-generic-complex="swiss" style:font-pitch="variable"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32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Unicode MS" style:font-family-generic="roman" style:font-family-generic-asian="script" style:font-family-generic-complex="swiss" style:font-pitch="variable"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3">
      <style:text-properties fo:font-variant="normal" fo:text-transform="none" fo:color="#ff0000" style:text-line-through-type="none" style:text-line-through-style="none" style:text-line-through-width="auto" style:text-line-through-color="font-color" style:text-position="0% 100%" fo:font-family="Times New Roman" style:font-family-asian="標楷體" style:font-family-complex="Arial Unicode MS" style:font-family-generic="roman" style:font-family-generic-asian="script" style:font-family-generic-complex="swiss" style:font-pitch="variable"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32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Unicode MS" style:font-family-generic="roman" style:font-family-generic-asian="script" style:font-family-generic-complex="swiss" style:font-pitch="variable" style:font-pitch-asian="fixed" style:font-pitch-complex="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0">
      <style:paragraph-properties fo:line-height="0.22222in" fo:text-align="center" fo:margin-bottom="0in"/>
    </style:style>
    <style:style style:family="text" style:name="a332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style:font-family-complex="Arial" style:font-family-generic="roman" style:font-family-generic-asian="script" style:font-pitch="variable"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62">
      <style:table-cell-properties style:vertical-align="middle" fo:padding-top="0in" fo:padding-bottom="0in" fo:padding-left="0.01944in" fo:padding-right="0.01944in"/>
      <style:paragraph-properties style:writing-mode="lr-tb"/>
    </style:style>
    <style:style style:family="graphic" style:name="a332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163">
      <style:text-properties fo:font-size="0.16667in" style:font-size-asian="0.16667in" style:font-size-complex="0.16667in" style:language-asian="zh" style:country-asian="TW" style:letter-kerning="true"/>
    </style:style>
    <style:style style:family="text" style:name="a3328">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75in" style:font-size-asian="0.75in" style:font-size-complex="0.75in" fo:letter-spacing="0in" fo:language="en" style:language-asian="zh" fo:country="US" style:country-asian="TW" fo:font-style="normal" style:font-style-asian="normal" style:font-style-complex="normal" fo:text-shadow="-0.01305in -0.0047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6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329">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75in" style:font-size-asian="0.75in" style:font-size-complex="0.75in" fo:letter-spacing="0in" fo:language="en" style:language-asian="zh" fo:country="US" style:country-asian="TW" fo:font-style="normal" style:font-style-asian="normal" style:font-style-complex="normal" fo:text-shadow="-0.01305in -0.0047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65">
      <style:paragraph-properties fo:line-height="0.22222in" fo:text-align="center" fo:margin-bottom="0in"/>
    </style:style>
    <style:style style:family="table-cell" style:name="a1167">
      <style:table-cell-properties style:vertical-align="middle" fo:padding-top="0in" fo:padding-bottom="0in" fo:padding-left="0.01944in" fo:padding-right="0.01944in"/>
      <style:paragraph-properties style:writing-mode="lr-tb"/>
    </style:style>
    <style:style style:family="table-row" style:name="a1168">
      <style:table-row-properties style:row-height="2.58242in"/>
    </style:style>
    <style:style style:family="text" style:name="a1169">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267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7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672">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3">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4">
      <style:paragraph-properties fo:line-height="100%" fo:text-align="justify" fo:text-align-last="star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7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676">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78">
      <style:graphic-properties fo:wrap-option="wrap" fo:padding-top="0.05in" fo:padding-bottom="0.05in" fo:padding-left="0.1in" fo:padding-right="0.1in" draw:textarea-vertical-align="middle" draw:textarea-horizontal-align="center" draw:fill="none" draw:stroke="solid" svg:stroke-width="0.04167in" svg:stroke-color="#984807" svg:stroke-opacity="100%" svg:stroke-linecap="butt" draw:auto-grow-width="false" draw:auto-grow-height="false"/>
      <style:paragraph-properties style:font-independent-line-spacing="true" style:writing-mode="lr-tb"/>
    </style:style>
    <style:style style:family="text" style:name="a2679">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33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1">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3332">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75in" style:font-size-asian="0.75in" style:font-size-complex="0.75in" fo:letter-spacing="0in" fo:language="en" style:language-asian="zh" fo:country="US" style:country-asian="TW" fo:font-style="normal" style:font-style-asian="normal" style:font-style-complex="normal" fo:text-shadow="-0.01305in -0.0047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333">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75in" style:font-size-asian="0.75in" style:font-size-complex="0.75in" fo:letter-spacing="0in" fo:language="en" style:language-asian="zh" fo:country="US" style:country-asian="TW" fo:font-style="normal" style:font-style-asian="normal" style:font-style-complex="normal" fo:text-shadow="-0.01305in -0.0047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3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3335">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1171">
      <style:paragraph-properties fo:line-height="0.22222in" fo:text-align="center" fo:margin-bottom="0in"/>
    </style:style>
    <style:style style:family="text" style:name="a3336">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75in" style:font-size-asian="0.75in" style:font-size-complex="0.75in" fo:letter-spacing="0in" fo:language="en" style:language-asian="zh" fo:country="US" style:country-asian="TW" fo:font-style="normal" style:font-style-asian="normal" style:font-style-complex="normal" fo:text-shadow="-0.01305in -0.0047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337">
      <style:text-properties fo:font-variant="normal" fo:text-transform="none" fo:color="#ffffff" style:text-line-through-type="none" style:text-line-through-style="none" style:text-line-through-width="auto" style:text-line-through-color="font-color" style:text-position="0% 100%" fo:font-family="Arial" style:font-family-asian="Arial" style:font-family-complex="Arial" fo:font-size="0.75in" style:font-size-asian="0.75in" style:font-size-complex="0.75in" fo:letter-spacing="0in" fo:language="en" style:language-asian="zh" fo:country="US" style:country-asian="TW" fo:font-style="normal" style:font-style-asian="normal" style:font-style-complex="normal" fo:text-shadow="-0.01305in -0.00475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173">
      <style:table-cell-properties style:vertical-align="middle" fo:padding-top="0in" fo:padding-bottom="0in" fo:padding-left="0.01944in" fo:padding-right="0.01944in"/>
      <style:paragraph-properties style:writing-mode="lr-tb"/>
    </style:style>
    <style:style style:family="paragraph" style:name="a33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333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1175">
      <style:paragraph-properties fo:line-height="0.22222in" fo:text-align="center" fo:margin-bottom="0in"/>
    </style:style>
    <style:style style:family="table-cell" style:name="a1177">
      <style:table-cell-properties style:vertical-align="middle" fo:padding-top="0in" fo:padding-bottom="0in" fo:padding-left="0.01944in" fo:padding-right="0.01944in"/>
      <style:paragraph-properties style:writing-mode="lr-tb"/>
    </style:style>
    <style:style style:family="text" style:name="a117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17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2680">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81">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8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684">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5">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8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2688">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40">
      <style:graphic-properties draw:fill="solid" draw:fill-color="#984807" draw:opacity="100%" draw:stroke="solid" svg:stroke-width="0.05208in" svg:stroke-color="#ff0000" svg:stroke-opacity="100%" draw:stroke-linejoin="round" svg:stroke-linecap="butt"/>
    </style:style>
    <style:style style:family="text" style:name="a33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43">
      <style:graphic-properties fo:wrap-option="wrap" fo:padding-top="0.05in" fo:padding-bottom="0.05in" fo:padding-left="0.1in" fo:padding-right="0.1in" draw:textarea-vertical-align="top" draw:textarea-horizontal-align="left" draw:fill="solid" draw:fill-color="#e5cca8" draw:opacity="100%" draw:stroke="solid" svg:stroke-width="0.01042in" svg:stroke-color="#000000" svg:stroke-opacity="100%" draw:stroke-linejoin="round" svg:stroke-linecap="butt" draw:auto-grow-width="false" draw:auto-grow-height="false"/>
      <style:paragraph-properties style:font-independent-line-spacing="true" style:writing-mode="lr-tb"/>
    </style:style>
    <style:style style:family="text" style:name="a334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complex="Arial" style:font-family-generic="script" style:font-family-generic-asian="script"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0">
      <style:paragraph-properties fo:line-height="0.22222in" fo:text-align="center" fo:margin-bottom="0in"/>
    </style:style>
    <style:style style:family="paragraph" style:name="a33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4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cell" style:name="a1182">
      <style:table-cell-properties style:vertical-align="middle" fo:padding-top="0in" fo:padding-bottom="0in" fo:padding-left="0.01944in" fo:padding-right="0.01944in"/>
      <style:paragraph-properties style:writing-mode="lr-tb"/>
    </style:style>
    <style:style style:family="text" style:name="a33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3">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33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185">
      <style:paragraph-properties fo:line-height="0.22222in" fo:text-align="center" fo:margin-bottom="0in"/>
    </style:style>
    <style:style style:family="table-cell" style:name="a1187">
      <style:table-cell-properties style:vertical-align="middle" fo:padding-top="0in" fo:padding-bottom="0in" fo:padding-left="0.01944in" fo:padding-right="0.01944in"/>
      <style:paragraph-properties style:writing-mode="lr-tb"/>
    </style:style>
    <style:style style:family="text" style:name="a118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18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graphic" style:name="a2690">
      <style:graphic-properties fo:wrap-option="wrap" fo:padding-top="0.05in" fo:padding-bottom="0.05in" fo:padding-left="0.1in" fo:padding-right="0.1in" draw:textarea-vertical-align="middle" draw:textarea-horizontal-align="center" draw:fill="none" draw:stroke="solid" svg:stroke-width="0.04167in" svg:stroke-color="#efe0ca" svg:stroke-opacity="100%" svg:stroke-linecap="butt" draw:auto-grow-width="false" draw:auto-grow-height="false"/>
      <style:paragraph-properties style:font-independent-line-spacing="true" style:writing-mode="lr-tb"/>
    </style:style>
    <style:style style:family="text" style:name="a2691">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92">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693">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0833in" style:font-size-asian="0.20833in" style:font-size-complex="0.20833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95">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696">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8">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50">
      <style:graphic-properties fo:wrap-option="no-wrap" fo:padding-top="0.05in" fo:padding-bottom="0.05in" fo:padding-left="0.1in" fo:padding-right="0.1in" draw:textarea-vertical-align="middle" draw:textarea-horizontal-align="left" draw:fill="gradient" draw:fill-gradient-name="a3349" draw:stroke="none" draw:auto-grow-width="false" draw:auto-grow-height="false"/>
      <style:paragraph-properties style:font-independent-line-spacing="true" style:writing-mode="lr-tb"/>
    </style:style>
    <style:style style:family="text" style:name="a335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0">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54">
      <style:graphic-properties fo:wrap-option="no-wrap" fo:padding-top="0.05in" fo:padding-bottom="0.05in" fo:padding-left="0.1in" fo:padding-right="0.1in" draw:textarea-vertical-align="middle" draw:textarea-horizontal-align="left" draw:fill="gradient" draw:fill-gradient-name="a3353" draw:stroke="none" draw:auto-grow-width="false" draw:auto-grow-height="false"/>
      <style:paragraph-properties style:font-independent-line-spacing="true" style:writing-mode="lr-tb"/>
    </style:style>
    <style:style style:family="text" style:name="a119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33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paragraph" style:name="a33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0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2905">
      <style:paragraph-properties fo:line-height="150%" fo:text-align="lef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graphic" style:name="a3358">
      <style:graphic-properties fo:wrap-option="no-wrap" fo:padding-top="0.05in" fo:padding-bottom="0.05in" fo:padding-left="0.1in" fo:padding-right="0.1in" draw:textarea-vertical-align="middle" draw:textarea-horizontal-align="left" draw:fill="gradient" draw:fill-gradient-name="a3357" draw:stroke="solid" svg:stroke-width="0.01389in" svg:stroke-color="#ffffff" svg:stroke-opacity="100%" draw:stroke-linejoin="round" draw:auto-grow-width="false" draw:auto-grow-height="false"/>
      <style:paragraph-properties style:font-independent-line-spacing="true" style:writing-mode="lr-tb"/>
    </style:style>
    <style:style style:family="text" style:name="a119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335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195">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drawing-page" style:name="a290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96">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graphic" style:name="a2909" style:parent-style-name="Graphics">
      <style:graphic-properties draw:fill="none" draw:stroke="none"/>
    </style:style>
    <style:style style:family="text" style:name="a1197">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19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199">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drawing-page" style:name="a140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4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0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0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0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0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7">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140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9">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1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62">
      <style:graphic-properties fo:wrap-option="no-wrap" fo:padding-top="0.05in" fo:padding-bottom="0.05in" fo:padding-left="0.1in" fo:padding-right="0.1in" draw:textarea-vertical-align="middle" draw:textarea-horizontal-align="left" draw:fill="gradient" draw:fill-gradient-name="a3361" draw:stroke="none" draw:auto-grow-width="false" draw:auto-grow-height="false"/>
      <style:paragraph-properties style:font-independent-line-spacing="true" style:writing-mode="lr-tb"/>
    </style:style>
    <style:style style:family="paragraph" style:name="a291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6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12">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paragraph" style:name="a3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9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914" style:parent-style-name="Graphics">
      <style:graphic-properties draw:fill="none" draw:stroke="none"/>
    </style:style>
    <style:style style:family="graphic" style:name="a3366">
      <style:graphic-properties fo:wrap-option="no-wrap" fo:padding-top="0.05in" fo:padding-bottom="0.05in" fo:padding-left="0.1in" fo:padding-right="0.1in" draw:textarea-vertical-align="middle" draw:textarea-horizontal-align="left" draw:fill="gradient" draw:fill-gradient-name="a3365" draw:stroke="none" draw:auto-grow-width="false" draw:auto-grow-height="false"/>
      <style:paragraph-properties style:font-independent-line-spacing="true" style:writing-mode="lr-tb"/>
    </style:style>
    <style:style style:family="text" style:name="a2915">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6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17">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text" style:name="a2918">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0">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1">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2">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3">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5">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70">
      <style:graphic-properties fo:wrap-option="no-wrap" fo:padding-top="0.05in" fo:padding-bottom="0.05in" fo:padding-left="0.1in" fo:padding-right="0.1in" draw:textarea-vertical-align="middle" draw:textarea-horizontal-align="left" draw:fill="gradient" draw:fill-gradient-name="a3369" draw:stroke="none" draw:auto-grow-width="false" draw:auto-grow-height="false"/>
      <style:paragraph-properties style:font-independent-line-spacing="true" style:writing-mode="lr-tb"/>
    </style:style>
    <style:style style:family="text" style:name="a337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0">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paragraph" style:name="a33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74">
      <style:graphic-properties fo:wrap-option="no-wrap" fo:padding-top="0.05in" fo:padding-bottom="0.05in" fo:padding-left="0.1in" fo:padding-right="0.1in" draw:textarea-vertical-align="middle" draw:textarea-horizontal-align="left" draw:fill="gradient" draw:fill-gradient-name="a3373" draw:stroke="solid" svg:stroke-width="0.01389in" svg:stroke-color="#ffffff" svg:stroke-opacity="100%" draw:stroke-linejoin="round" draw:auto-grow-width="false" draw:auto-grow-height="false"/>
      <style:paragraph-properties style:font-independent-line-spacing="true" style:writing-mode="lr-tb"/>
    </style:style>
    <style:style style:family="graphic" style:name="a2923">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text" style:name="a337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6">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graphic" style:name="a3378">
      <style:graphic-properties fo:wrap-option="no-wrap" fo:padding-top="0.05in" fo:padding-bottom="0.05in" fo:padding-left="0.1in" fo:padding-right="0.1in" draw:textarea-vertical-align="middle" draw:textarea-horizontal-align="left" draw:fill="gradient" draw:fill-gradient-name="a3377" draw:stroke="none" draw:auto-grow-width="false" draw:auto-grow-height="false"/>
      <style:paragraph-properties style:font-independent-line-spacing="true" style:writing-mode="lr-tb"/>
    </style:style>
    <style:style style:family="text" style:name="a292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7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29">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text" style:name="a142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3">
      <style:graphic-properties fo:wrap-option="wrap" fo:padding-top="0.09998in" fo:padding-bottom="0.09998in" fo:padding-left="0.09998in" fo:padding-right="0.09998in" draw:textarea-vertical-align="middle" draw:textarea-horizontal-align="center" draw:fill="solid" draw:fill-color="#d6ccc2"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42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428">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82">
      <style:graphic-properties fo:wrap-option="no-wrap" fo:padding-top="0.05in" fo:padding-bottom="0.05in" fo:padding-left="0.1in" fo:padding-right="0.1in" draw:textarea-vertical-align="middle" draw:textarea-horizontal-align="left" draw:fill="gradient" draw:fill-gradient-name="a3381" draw:stroke="none" draw:auto-grow-width="false" draw:auto-grow-height="false"/>
      <style:paragraph-properties style:font-independent-line-spacing="true" style:writing-mode="lr-tb"/>
    </style:style>
    <style:style style:family="paragraph" style:name="a29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32">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paragraph" style:name="a33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9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34">
      <style:text-properties fo:font-variant="normal" fo:text-transform="none" fo:color="#191919" style:text-line-through-type="none" style:text-line-through-style="none" style:text-line-through-width="auto" style:text-line-through-color="font-color" style:text-position="0% 100%" fo:font-family="標楷體" style:font-family-asian="標楷體" style:font-family-complex="Calibri" style:font-family-generic="script" style:font-family-generic-asian="script" style:font-family-generic-complex="swiss" style:font-pitch="fixed" style:font-pitch-asian="fixed" style:font-pitch-complex="variable" fo:font-size="0.19444in" style:font-size-asian="0.19444in" style:font-size-complex="0.19444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3386">
      <style:graphic-properties fo:wrap-option="no-wrap" fo:padding-top="0.05in" fo:padding-bottom="0.05in" fo:padding-left="0.1in" fo:padding-right="0.1in" draw:textarea-vertical-align="middle" draw:textarea-horizontal-align="left" draw:fill="gradient" draw:fill-gradient-name="a3385" draw:stroke="none" draw:auto-grow-width="false" draw:auto-grow-height="false"/>
      <style:paragraph-properties style:font-independent-line-spacing="true" style:writing-mode="lr-tb"/>
    </style:style>
    <style:style style:family="text" style:name="a2935">
      <style:text-properties fo:font-variant="normal" fo:text-transform="none" fo:color="#191919" style:text-line-through-type="none" style:text-line-through-style="none" style:text-line-through-width="auto" style:text-line-through-color="font-color" style:text-position="0% 100%" fo:font-family="Arial" style:font-family-asian="Arial" style:font-family-complex="Arial" style:font-family-generic="swiss" style:font-pitch="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36">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37">
      <style:graphic-properties fo:wrap-option="no-wrap" fo:padding-top="0.05in" fo:padding-bottom="0.05in" fo:padding-left="0.1in" fo:padding-right="0.1in" draw:textarea-vertical-align="middle" draw:textarea-horizontal-align="center" draw:fill="none" draw:stroke="none" draw:auto-grow-width="true" draw:auto-grow-height="true"/>
      <style:paragraph-properties style:font-independent-line-spacing="true" style:writing-mode="lr-tb"/>
    </style:style>
    <style:style style:family="table" style:name="a2938">
      <style:table-properties style:writing-mode="lr-tb"/>
    </style:style>
    <style:style style:family="table-column" style:name="a2939">
      <style:table-column-properties style:column-width="1.96872in"/>
    </style:style>
    <style:style style:family="paragraph" style:name="a143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1">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3">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4">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1435">
      <style:graphic-properties draw:fill="none" draw:stroke="solid" svg:stroke-width="0.01042in" svg:stroke-color="#000000" svg:stroke-opacity="100%" draw:stroke-linejoin="round" svg:stroke-linecap="butt"/>
    </style:style>
    <style:style style:family="presentation" style:name="a14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43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438">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3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3390">
      <style:graphic-properties fo:wrap-option="no-wrap" fo:padding-top="0.05in" fo:padding-bottom="0.05in" fo:padding-left="0.1in" fo:padding-right="0.1in" draw:textarea-vertical-align="middle" draw:textarea-horizontal-align="left" draw:fill="gradient" draw:fill-gradient-name="a3389" draw:stroke="solid" svg:stroke-width="0.01389in" svg:stroke-color="#ffffff" svg:stroke-opacity="100%" draw:stroke-linejoin="round" draw:auto-grow-width="false" draw:auto-grow-height="false"/>
      <style:paragraph-properties style:font-independent-line-spacing="true" style:writing-mode="lr-tb"/>
    </style:style>
    <style:style style:family="text" style:name="a33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complex="Arial"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940">
      <style:table-column-properties style:column-width="4.56744in"/>
    </style:style>
    <style:style style:family="paragraph" style:name="a33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2941">
      <style:table-column-properties style:column-width="1.01124in"/>
    </style:style>
    <style:style style:family="table-column" style:name="a2942">
      <style:table-column-properties style:column-width="0.59645in"/>
    </style:style>
    <style:style style:family="graphic" style:name="a3394">
      <style:graphic-properties fo:wrap-option="no-wrap" fo:padding-top="0.05in" fo:padding-bottom="0.05in" fo:padding-left="0.1in" fo:padding-right="0.1in" draw:textarea-vertical-align="middle" draw:textarea-horizontal-align="left" draw:fill="gradient" draw:fill-gradient-name="a3393" draw:stroke="none" draw:auto-grow-width="false" draw:auto-grow-height="false"/>
      <style:paragraph-properties style:font-independent-line-spacing="true" style:writing-mode="lr-tb"/>
    </style:style>
    <style:style style:family="table-column" style:name="a2943">
      <style:table-column-properties style:column-width="0.59729in"/>
    </style:style>
    <style:style style:family="drawing-page" style:name="a33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row" style:name="a2944">
      <style:table-row-properties style:row-height="0.51608in"/>
    </style:style>
    <style:style style:family="text" style:name="a339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45">
      <style:text-properties fo:font-size="0.125in" style:font-size-asian="0.125in" style:font-size-complex="0.125in" style:language-asian="zh" style:country-asian="TW" style:letter-kerning="true"/>
    </style:style>
    <style:style style:family="text" style:name="a339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94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text" style:name="a339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947">
      <style:paragraph-properties fo:line-height="0.22222in" fo:text-align="center" fo:margin-bottom="0in"/>
    </style:style>
    <style:style style:family="paragraph" style:name="a33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949">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able-column" style:name="a3600">
      <style:table-column-properties style:column-width="0.35175in"/>
    </style:style>
    <style:style style:family="table-column" style:name="a3601">
      <style:table-column-properties style:column-width="1.09093in"/>
    </style:style>
    <style:style style:family="table-column" style:name="a3602">
      <style:table-column-properties style:column-width="1.06189in"/>
    </style:style>
    <style:style style:family="table-column" style:name="a3603">
      <style:table-column-properties style:column-width="0.58487in"/>
    </style:style>
    <style:style style:family="table-column" style:name="a3604">
      <style:table-column-properties style:column-width="2.73355in"/>
    </style:style>
    <style:style style:family="paragraph" style:name="a14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605">
      <style:table-column-properties style:column-width="1.29335in"/>
    </style:style>
    <style:style style:family="presentation" style:name="a1441">
      <style:graphic-properties fo:wrap-option="wrap" fo:padding-top="0.09998in" fo:padding-bottom="0.09998in" fo:padding-left="0.09998in" fo:padding-right="0.79998in" draw:textarea-vertical-align="middle" draw:textarea-horizontal-align="center" draw:fill="solid" draw:fill-color="#d6ccc2" draw:opacity="100%" draw:stroke="none" draw:auto-grow-width="false" draw:auto-grow-height="false"/>
      <style:paragraph-properties style:font-independent-line-spacing="true" style:writing-mode="lr-tb"/>
    </style:style>
    <style:style style:family="table-column" style:name="a3606">
      <style:table-column-properties style:column-width="0.47288in"/>
    </style:style>
    <style:style style:family="text" style:name="a144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olumn" style:name="a3607">
      <style:table-column-properties style:column-width="0.47288in"/>
    </style:style>
    <style:style style:family="text" style:name="a144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row" style:name="a3608">
      <style:table-row-properties style:row-height="0.8783in"/>
    </style:style>
    <style:style style:family="paragraph" style:name="a14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9">
      <style:text-properties fo:font-size="0.16667in" style:font-size-asian="0.16667in" style:font-size-complex="0.16667in" style:language-asian="zh" style:country-asian="TW" style:letter-kerning="true"/>
    </style:style>
    <style:style style:family="presentation" style:name="a1445">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46">
      <style:graphic-properties draw:fill="none" draw:stroke="solid" svg:stroke-width="0.01042in" svg:stroke-color="#000000" svg:stroke-opacity="100%" draw:stroke-linejoin="round" svg:stroke-linecap="butt"/>
    </style:style>
    <style:style style:family="presentation" style:name="a14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44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44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100">
      <style:paragraph-properties fo:line-height="0.22222in" fo:text-align="center" fo:margin-bottom="0in"/>
    </style:style>
    <style:style style:family="table-cell" style:name="a2102">
      <style:table-cell-properties style:vertical-align="middle" fo:padding-top="0in" fo:padding-bottom="0in" fo:padding-left="0.01944in" fo:padding-right="0.01944in"/>
      <style:paragraph-properties style:writing-mode="lr-tb"/>
    </style:style>
    <style:style style:family="text" style:name="a2103">
      <style:text-properties fo:font-size="0.16667in" style:font-size-asian="0.16667in" style:font-size-complex="0.16667in" style:language-asian="zh" style:country-asian="TW" style:letter-kerning="true"/>
    </style:style>
    <style:style style:family="text" style:name="a210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05">
      <style:paragraph-properties fo:line-height="0.22222in" fo:text-align="center" fo:margin-bottom="0in"/>
    </style:style>
    <style:style style:family="text" style:name="a2950">
      <style:text-properties fo:font-size="0.125in" style:font-size-asian="0.125in" style:font-size-complex="0.125in" style:language-asian="zh" style:country-asian="TW" style:letter-kerning="true"/>
    </style:style>
    <style:style style:family="table-cell" style:name="a2107">
      <style:table-cell-properties style:vertical-align="middle" fo:padding-top="0in" fo:padding-bottom="0in" fo:padding-left="0.01944in" fo:padding-right="0.01944in"/>
      <style:paragraph-properties style:writing-mode="lr-tb"/>
    </style:style>
    <style:style style:family="text" style:name="a295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text" style:name="a2108">
      <style:text-properties fo:font-size="0.16667in" style:font-size-asian="0.16667in" style:font-size-complex="0.16667in" style:language-asian="zh" style:country-asian="HK" style:letter-kerning="true"/>
    </style:style>
    <style:style style:family="paragraph" style:name="a2952">
      <style:paragraph-properties fo:line-height="0.22222in" fo:text-align="center" fo:margin-bottom="0in"/>
    </style:style>
    <style:style style:family="text" style:name="a2109">
      <style:text-properties fo:font-size="0.16667in" style:font-size-asian="0.16667in" style:font-size-complex="0.16667in" style:language-asian="zh" style:country-asian="TW" style:letter-kerning="true"/>
    </style:style>
    <style:style style:family="table-cell" style:name="a2954">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955">
      <style:text-properties fo:font-size="0.125in" style:font-size-asian="0.125in" style:font-size-complex="0.125in" style:language-asian="zh" style:country-asian="HK" style:letter-kerning="true"/>
    </style:style>
    <style:style style:family="text" style:name="a2956">
      <style:text-properties fo:font-size="0.125in" style:font-size-asian="0.125in" style:font-size-complex="0.125in" style:language-asian="zh" style:country-asian="TW" style:letter-kerning="true"/>
    </style:style>
    <style:style style:family="paragraph" style:name="a2957">
      <style:paragraph-properties fo:line-height="0.22222in" fo:text-align="center" fo:margin-bottom="0in"/>
    </style:style>
    <style:style style:family="text" style:name="a2959">
      <style:text-properties fo:font-size="0.125in" style:font-size-asian="0.125in" style:font-size-complex="0.125in" fo:language="en" fo:country="US" style:letter-kerning="true"/>
    </style:style>
    <style:style style:family="text" style:name="a361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611">
      <style:paragraph-properties fo:line-height="0.22222in" fo:text-align="center" fo:margin-bottom="0in"/>
    </style:style>
    <style:style style:family="table-cell" style:name="a3613">
      <style:table-cell-properties style:vertical-align="middle" fo:padding-top="0in" fo:padding-bottom="0in" fo:padding-left="0.01944in" fo:padding-right="0.01944in"/>
      <style:paragraph-properties style:writing-mode="lr-tb"/>
    </style:style>
    <style:style style:family="text" style:name="a3614">
      <style:text-properties fo:font-size="0.16667in" style:font-size-asian="0.16667in" style:font-size-complex="0.16667in" style:language-asian="zh" style:country-asian="TW" style:letter-kerning="true"/>
    </style:style>
    <style:style style:family="graphic" style:name="a1450">
      <style:graphic-properties draw:fill="none" draw:stroke="solid" svg:stroke-width="0.04167in" svg:stroke-color="#984603" svg:stroke-opacity="100%" svg:stroke-linecap="butt"/>
    </style:style>
    <style:style style:family="text" style:name="a361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451">
      <style:graphic-properties draw:fill="none" draw:stroke="solid" svg:stroke-width="0.04167in" svg:stroke-color="#efe0ca" svg:stroke-opacity="100%" svg:stroke-linecap="butt"/>
    </style:style>
    <style:style style:family="paragraph" style:name="a3616">
      <style:paragraph-properties fo:line-height="0.22222in" fo:text-align="center" fo:margin-bottom="0in"/>
    </style:style>
    <style:style style:family="graphic" style:name="a1452">
      <style:graphic-properties draw:fill="none" draw:stroke="solid" svg:stroke-width="0.04167in" svg:stroke-color="#984807" svg:stroke-opacity="100%" svg:stroke-linecap="butt"/>
    </style:style>
    <style:style style:family="text" style:name="a1453">
      <style:text-properties fo:font-variant="normal" fo:text-transform="none" fo:color="#262626"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625in" style:font-size-asian="0.5625in" style:font-size-complex="0.56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3618">
      <style:table-cell-properties style:vertical-align="middle" fo:padding-top="0in" fo:padding-bottom="0in" fo:padding-left="0.01944in" fo:padding-right="0.01944in"/>
      <style:paragraph-properties style:writing-mode="lr-tb"/>
    </style:style>
    <style:style style:family="text" style:name="a1454">
      <style:text-properties fo:font-variant="normal" fo:text-transform="none" fo:color="#262626"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625in" style:font-size-asian="0.5625in" style:font-size-complex="0.56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19">
      <style:text-properties fo:font-size="0.16667in" style:font-size-asian="0.16667in" style:font-size-complex="0.16667in" style:language-asian="zh" style:country-asian="TW" style:letter-kerning="true"/>
    </style:style>
    <style:style style:family="paragraph" style:name="a1455">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458">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10">
      <style:paragraph-properties fo:line-height="0.22222in" fo:text-align="center" fo:margin-bottom="0in"/>
    </style:style>
    <style:style style:family="text" style:name="a2112">
      <style:text-properties fo:font-size="0.16667in" style:font-size-asian="0.16667in" style:font-size-complex="0.16667in" fo:language="en" fo:country="US" style:letter-kerning="true"/>
    </style:style>
    <style:style style:family="text" style:name="a2113">
      <style:text-properties fo:font-size="0.16667in" style:font-size-asian="0.16667in" style:font-size-complex="0.16667in" style:language-asian="zh" style:country-asian="TW" style:letter-kerning="true"/>
    </style:style>
    <style:style style:family="text" style:name="a2114">
      <style:text-properties fo:font-size="0.16667in" style:font-size-asian="0.16667in" style:font-size-complex="0.16667in" fo:language="en" fo:country="US" style:letter-kerning="true"/>
    </style:style>
    <style:style style:family="text" style:name="a211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16">
      <style:paragraph-properties fo:line-height="0.22222in" fo:text-align="center" fo:margin-bottom="0in"/>
    </style:style>
    <style:style style:family="text" style:name="a2960">
      <style:text-properties fo:font-size="0.125in" style:font-size-asian="0.125in" style:font-size-complex="0.125in" style:language-asian="zh" style:country-asian="TW" style:letter-kerning="true"/>
    </style:style>
    <style:style style:family="text" style:name="a2961">
      <style:text-properties fo:font-size="0.125in" style:font-size-asian="0.125in" style:font-size-complex="0.125in" fo:language="en" fo:country="US" style:letter-kerning="true"/>
    </style:style>
    <style:style style:family="table-cell" style:name="a2118">
      <style:table-cell-properties style:vertical-align="middle" fo:padding-top="0in" fo:padding-bottom="0in" fo:padding-left="0.01944in" fo:padding-right="0.01944in"/>
      <style:paragraph-properties style:writing-mode="lr-tb"/>
    </style:style>
    <style:style style:family="text" style:name="a296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text" style:name="a2119">
      <style:text-properties fo:font-size="0.16667in" style:font-size-asian="0.16667in" style:font-size-complex="0.16667in" style:language-asian="zh" style:country-asian="TW" style:letter-kerning="true"/>
    </style:style>
    <style:style style:family="paragraph" style:name="a2963">
      <style:paragraph-properties fo:line-height="0.22222in" fo:text-align="center" fo:margin-bottom="0in"/>
    </style:style>
    <style:style style:family="table-cell" style:name="a2965">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966">
      <style:text-properties fo:font-size="0.125in" style:font-size-asian="0.125in" style:font-size-complex="0.125in" style:language-asian="zh" style:country-asian="TW" style:letter-kerning="true"/>
    </style:style>
    <style:style style:family="text" style:name="a296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paragraph" style:name="a2968">
      <style:paragraph-properties fo:line-height="0.22222in" fo:text-align="center" fo:margin-bottom="0in"/>
    </style:style>
    <style:style style:family="paragraph" style:name="a3620">
      <style:paragraph-properties fo:line-height="0.22222in" fo:text-align="center" fo:margin-bottom="0in"/>
    </style:style>
    <style:style style:family="text" style:name="a3622">
      <style:text-properties fo:font-size="0.16667in" style:font-size-asian="0.16667in" style:font-size-complex="0.16667in" style:language-asian="zh" style:country-asian="TW" style:letter-kerning="true"/>
    </style:style>
    <style:style style:family="text" style:name="a362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624">
      <style:paragraph-properties fo:line-height="0.22222in" fo:text-align="center" fo:margin-bottom="0in"/>
    </style:style>
    <style:style style:family="graphic" style:name="a1460">
      <style:graphic-properties fo:wrap-option="wrap" fo:padding-top="0.05in" fo:padding-bottom="0.05in" fo:padding-left="0.1in" fo:padding-right="0.1in" draw:textarea-vertical-align="middle" draw:textarea-horizontal-align="center" draw:fill="solid" draw:fill-color="#efe0ca" draw:opacity="100%" draw:stroke="none" draw:auto-grow-width="false" draw:auto-grow-height="false"/>
      <style:paragraph-properties style:font-independent-line-spacing="true" style:writing-mode="lr-tb"/>
    </style:style>
    <style:style style:family="text" style:name="a1461">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3626">
      <style:table-cell-properties style:vertical-align="middle" fo:padding-top="0in" fo:padding-bottom="0in" fo:padding-left="0.01944in" fo:padding-right="0.01944in"/>
      <style:paragraph-properties style:writing-mode="lr-tb"/>
    </style:style>
    <style:style style:family="paragraph" style:name="a14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27">
      <style:text-properties fo:font-size="0.16667in" style:font-size-asian="0.16667in" style:font-size-complex="0.16667in" style:language-asian="zh" style:country-asian="TW" style:letter-kerning="true"/>
    </style:style>
    <style:style style:family="graphic" style:name="a1463">
      <style:graphic-properties fo:wrap-option="wrap" fo:padding-top="0.05in" fo:padding-bottom="0.05in" fo:padding-left="0.1in" fo:padding-right="0.1in" draw:textarea-vertical-align="middle" draw:textarea-horizontal-align="center" draw:fill="solid" draw:fill-color="#984807" draw:opacity="100%" draw:stroke="none" draw:auto-grow-width="false" draw:auto-grow-height="false"/>
      <style:paragraph-properties style:font-independent-line-spacing="true" style:writing-mode="lr-tb"/>
    </style:style>
    <style:style style:family="text" style:name="a362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464">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29">
      <style:paragraph-properties fo:line-height="0.22222in" fo:text-align="center" fo:margin-bottom="0in"/>
    </style:style>
    <style:style style:family="paragraph" style:name="a14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6">
      <style:graphic-properties fo:wrap-option="wrap" fo:padding-top="0.05in" fo:padding-bottom="0.05in" fo:padding-left="0.1in" fo:padding-right="0.1in" draw:textarea-vertical-align="middle" draw:textarea-horizontal-align="center" draw:fill="solid" draw:fill-color="#984807" draw:opacity="100%" draw:stroke="none" draw:auto-grow-width="false" draw:auto-grow-height="false"/>
      <style:paragraph-properties style:font-independent-line-spacing="true" style:writing-mode="lr-tb"/>
    </style:style>
    <style:style style:family="text" style:name="a1467">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9">
      <style:graphic-properties fo:wrap-option="wrap" fo:padding-top="0.05in" fo:padding-bottom="0.05in" fo:padding-left="0.1in" fo:padding-right="0.1in" draw:textarea-vertical-align="middle" draw:textarea-horizontal-align="center" draw:fill="solid" draw:fill-color="#984807" draw:opacity="100%" draw:stroke="none" draw:auto-grow-width="false" draw:auto-grow-height="false"/>
      <style:paragraph-properties style:font-independent-line-spacing="true" style:writing-mode="lr-tb"/>
    </style:style>
    <style:style style:family="text" style:name="a212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21">
      <style:paragraph-properties fo:line-height="0.22222in" fo:text-align="center" fo:margin-bottom="0in"/>
    </style:style>
    <style:style style:family="table-cell" style:name="a2123">
      <style:table-cell-properties style:vertical-align="middle" fo:padding-top="0in" fo:padding-bottom="0in" fo:padding-left="0.01944in" fo:padding-right="0.01944in"/>
      <style:paragraph-properties style:writing-mode="lr-tb"/>
    </style:style>
    <style:style style:family="text" style:name="a2124">
      <style:text-properties fo:font-size="0.16667in" style:font-size-asian="0.16667in" style:font-size-complex="0.16667in" style:language-asian="zh" style:country-asian="TW" style:letter-kerning="true"/>
    </style:style>
    <style:style style:family="text" style:name="a212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26">
      <style:paragraph-properties fo:line-height="0.22222in" fo:text-align="center" fo:margin-bottom="0in"/>
    </style:style>
    <style:style style:family="table-cell" style:name="a2970">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971">
      <style:text-properties fo:font-size="0.125in" style:font-size-asian="0.125in" style:font-size-complex="0.125in" style:language-asian="zh" style:country-asian="TW" style:letter-kerning="true"/>
    </style:style>
    <style:style style:family="table-cell" style:name="a2128">
      <style:table-cell-properties style:vertical-align="middle" fo:padding-top="0in" fo:padding-bottom="0in" fo:padding-left="0.01944in" fo:padding-right="0.01944in"/>
      <style:paragraph-properties style:writing-mode="lr-tb"/>
    </style:style>
    <style:style style:family="text" style:name="a297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table-row" style:name="a2129">
      <style:table-row-properties style:row-height="2.58242in"/>
    </style:style>
    <style:style style:family="paragraph" style:name="a2973">
      <style:paragraph-properties fo:line-height="0.22222in" fo:text-align="center" fo:margin-bottom="0in"/>
    </style:style>
    <style:style style:family="table-cell" style:name="a2975">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able-row" style:name="a2976">
      <style:table-row-properties style:row-height="0.96696in"/>
    </style:style>
    <style:style style:family="text" style:name="a2977">
      <style:text-properties fo:font-size="0.19444in" style:font-size-asian="0.19444in" style:font-size-complex="0.19444in" style:language-asian="zh" style:country-asian="TW" style:letter-kerning="true"/>
    </style:style>
    <style:style style:family="text" style:name="a2978">
      <style:text-properties fo:font-size="0.19444in" style:font-size-asian="0.19444in" style:font-size-complex="0.19444in" fo:language="en" style:language-asian="zh" fo:country="US" style:country-asian="TW" style:letter-kerning="true"/>
    </style:style>
    <style:style style:family="paragraph" style:name="a2979">
      <style:paragraph-properties fo:line-height="0.22222in" fo:text-align="center" fo:margin-bottom="0in"/>
    </style:style>
    <style:style style:family="table-cell" style:name="a3631">
      <style:table-cell-properties style:vertical-align="middle" fo:padding-top="0in" fo:padding-bottom="0in" fo:padding-left="0.01944in" fo:padding-right="0.01944in"/>
      <style:paragraph-properties style:writing-mode="lr-tb"/>
    </style:style>
    <style:style style:family="text" style:name="a3632">
      <style:text-properties fo:font-size="0.16667in" style:font-size-asian="0.16667in" style:font-size-complex="0.16667in" style:language-asian="zh" style:country-asian="TW" style:letter-kerning="true"/>
    </style:style>
    <style:style style:family="text" style:name="a363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634">
      <style:paragraph-properties fo:line-height="0.22222in" fo:text-align="center" fo:margin-bottom="0in"/>
    </style:style>
    <style:style style:family="text" style:name="a1470">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0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3636">
      <style:table-cell-properties style:vertical-align="middle" fo:padding-top="0in" fo:padding-bottom="0in" fo:padding-left="0.01944in" fo:padding-right="0.01944in"/>
      <style:paragraph-properties style:writing-mode="lr-tb"/>
    </style:style>
    <style:style style:family="paragraph" style:name="a14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37">
      <style:text-properties fo:font-size="0.16667in" style:font-size-asian="0.16667in" style:font-size-complex="0.16667in" style:language-asian="zh" style:country-asian="HK" style:letter-kerning="true"/>
    </style:style>
    <style:style style:family="graphic" style:name="a1472">
      <style:graphic-properties fo:wrap-option="wrap" fo:padding-top="0.05in" fo:padding-bottom="0.05in" fo:padding-left="0.1in" fo:padding-right="0.1in" draw:textarea-vertical-align="middle" draw:textarea-horizontal-align="center" draw:fill="solid" draw:fill-color="#984807" draw:opacity="100%" draw:stroke="none" draw:auto-grow-width="false" draw:auto-grow-height="false"/>
      <style:paragraph-properties style:font-independent-line-spacing="true" style:writing-mode="lr-tb"/>
    </style:style>
    <style:style style:family="text" style:name="a70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38">
      <style:text-properties fo:font-size="0.16667in" style:font-size-asian="0.16667in" style:font-size-complex="0.16667in" style:language-asian="zh" style:country-asian="TW" style:letter-kerning="true"/>
    </style:style>
    <style:style style:family="text" style:name="a1473">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9">
      <style:paragraph-properties fo:line-height="0.22222in" fo:text-align="center" fo:margin-bottom="0in"/>
    </style:style>
    <style:style style:family="paragraph" style:name="a14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4">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graphic" style:name="a1475">
      <style:graphic-properties fo:wrap-option="wrap" fo:padding-top="0.05in" fo:padding-bottom="0.05in" fo:padding-left="0.1in" fo:padding-right="0.1in" draw:textarea-vertical-align="middle" draw:textarea-horizontal-align="center" draw:fill="solid" draw:fill-color="#efe0ca" draw:opacity="100%" draw:stroke="none" draw:auto-grow-width="false" draw:auto-grow-height="false"/>
      <style:paragraph-properties style:font-independent-line-spacing="true" style:writing-mode="lr-tb"/>
    </style:style>
    <style:style style:family="text" style:name="a70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76">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28125in" style:font-size-asian="0.28125in" style:font-size-complex="0.28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fo:text-shadow="0.02946in 0.02946in 0pc #000000"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478">
      <style:graphic-properties fo:wrap-option="wrap" fo:padding-top="0.05in" fo:padding-bottom="0.05in" fo:padding-left="0.1in" fo:padding-right="0.1in" draw:textarea-vertical-align="middle" draw:textarea-horizontal-align="center" draw:fill="solid" draw:fill-color="#efe0ca" draw:opacity="100%" draw:stroke="none" draw:auto-grow-width="false" draw:auto-grow-height="false"/>
      <style:paragraph-properties style:font-independent-line-spacing="true" style:writing-mode="lr-tb"/>
    </style:style>
    <style:style style:family="paragraph" style:name="a708">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9">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0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0">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213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32">
      <style:paragraph-properties fo:line-height="0.22222in" fo:text-align="center" fo:margin-bottom="0in"/>
    </style:style>
    <style:style style:family="table-cell" style:name="a2134">
      <style:table-cell-properties style:vertical-align="middle" fo:padding-top="0in" fo:padding-bottom="0in" fo:padding-left="0.01944in" fo:padding-right="0.01944in"/>
      <style:paragraph-properties style:writing-mode="lr-tb"/>
    </style:style>
    <style:style style:family="text" style:name="a213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2136">
      <style:text-properties fo:font-family="標楷體" style:font-family-asian="標楷體" style:font-family-complex="Times New Roman" style:font-family-generic="script" style:font-family-generic-asian="script" style:font-family-generic-complex="roman" style:font-pitch="fixed" style:font-pitch-asian="fixed" style:font-pitch-complex="variable" fo:font-size="0.16667in" style:font-size-asian="0.16667in" style:font-size-complex="0.16667in" fo:language="en" style:language-asian="zh" fo:country="US" style:country-asian="TW" style:letter-kerning="true"/>
    </style:style>
    <style:style style:family="text" style:name="a213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2981">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paragraph" style:name="a2138">
      <style:paragraph-properties fo:line-height="0.22222in" fo:text-align="center" fo:margin-bottom="0in"/>
    </style:style>
    <style:style style:family="text" style:name="a2982">
      <style:text-properties fo:font-size="0.19444in" style:font-size-asian="0.19444in" style:font-size-complex="0.19444in" style:language-asian="zh" style:country-asian="TW" style:letter-kerning="true"/>
    </style:style>
    <style:style style:family="text" style:name="a298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2984">
      <style:paragraph-properties fo:line-height="0.22222in" fo:text-align="center" fo:margin-bottom="0in"/>
    </style:style>
    <style:style style:family="table-cell" style:name="a2986">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987">
      <style:text-properties fo:font-size="0.19444in" style:font-size-asian="0.19444in" style:font-size-complex="0.19444in" style:language-asian="zh" style:country-asian="TW" style:letter-kerning="true"/>
    </style:style>
    <style:style style:family="text" style:name="a2988">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text" style:name="a2989">
      <style:text-properties fo:font-size="0.19444in" style:font-size-asian="0.19444in" style:font-size-complex="0.19444in" style:language-asian="zh" style:country-asian="TW" style:letter-kerning="true"/>
    </style:style>
    <style:style style:family="text" style:name="a3641">
      <style:text-properties fo:font-size="0.16667in" style:font-size-asian="0.16667in" style:font-size-complex="0.16667in" fo:language="en" fo:country="US" style:letter-kerning="true"/>
    </style:style>
    <style:style style:family="text" style:name="a3642">
      <style:text-properties fo:font-size="0.16667in" style:font-size-asian="0.16667in" style:font-size-complex="0.16667in" style:language-asian="zh" style:country-asian="TW" style:letter-kerning="true"/>
    </style:style>
    <style:style style:family="text" style:name="a3643">
      <style:text-properties fo:font-size="0.16667in" style:font-size-asian="0.16667in" style:font-size-complex="0.16667in" fo:language="en" fo:country="US" style:letter-kerning="true"/>
    </style:style>
    <style:style style:family="text" style:name="a364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480">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645">
      <style:paragraph-properties fo:line-height="0.22222in" fo:text-align="center" fo:margin-bottom="0in"/>
    </style:style>
    <style:style style:family="text" style:name="a71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1">
      <style:paragraph-properties fo:line-height="200%" fo:text-align="left" style:tab-stop-distance="1in" fo:margin-left="0.1875in" fo:margin-right="0in" fo:text-indent="-0.18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647">
      <style:table-cell-properties style:vertical-align="middle" fo:padding-top="0in" fo:padding-bottom="0in" fo:padding-left="0.01944in" fo:padding-right="0.01944in"/>
      <style:paragraph-properties style:writing-mode="lr-tb"/>
    </style:style>
    <style:style style:family="text" style:name="a1482">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3">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648">
      <style:text-properties fo:font-size="0.16667in" style:font-size-asian="0.16667in" style:font-size-complex="0.16667in" style:language-asian="zh" style:country-asian="TW" style:letter-kerning="true"/>
    </style:style>
    <style:style style:family="text" style:name="a71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5">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paragraph" style:name="a715">
      <style:paragraph-properties fo:line-height="150%" fo:text-align="left" style:tab-stop-distance="1in" fo:margin-left="0.1875in" fo:margin-right="0in" fo:text-indent="-0.18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6">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87">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1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9">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paragraph" style:name="a719">
      <style:paragraph-properties fo:line-height="200%" fo:text-align="left" style:tab-stop-distance="1in" fo:margin-left="0.1875in" fo:margin-right="0in" fo:text-indent="-0.18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140">
      <style:table-cell-properties style:vertical-align="middle" fo:padding-top="0in" fo:padding-bottom="0in" fo:padding-left="0.01944in" fo:padding-right="0.01944in"/>
      <style:paragraph-properties style:writing-mode="lr-tb"/>
    </style:style>
    <style:style style:family="text" style:name="a214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42">
      <style:paragraph-properties fo:line-height="0.22222in" fo:text-align="center" fo:margin-bottom="0in"/>
    </style:style>
    <style:style style:family="text" style:name="a214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45">
      <style:paragraph-properties fo:line-height="0.22222in" fo:text-align="center" fo:margin-bottom="0in"/>
    </style:style>
    <style:style style:family="text" style:name="a2990">
      <style:text-properties fo:color="#ff0000" fo:font-size="0.19444in" style:font-size-asian="0.19444in" style:font-size-complex="0.19444in" style:language-asian="zh" style:country-asian="TW" style:letter-kerning="true"/>
    </style:style>
    <style:style style:family="table-cell" style:name="a2147">
      <style:table-cell-properties style:vertical-align="middle" fo:padding-top="0in" fo:padding-bottom="0in" fo:padding-left="0.01944in" fo:padding-right="0.01944in"/>
      <style:paragraph-properties style:writing-mode="lr-tb"/>
    </style:style>
    <style:style style:family="text" style:name="a2991">
      <style:text-properties fo:font-size="0.19444in" style:font-size-asian="0.19444in" style:font-size-complex="0.19444in" style:language-asian="zh" style:country-asian="TW" style:letter-kerning="true"/>
    </style:style>
    <style:style style:family="text" style:name="a2148">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2992">
      <style:text-properties fo:font-size="0.19444in" style:font-size-asian="0.19444in" style:font-size-complex="0.19444in" fo:language="en" fo:country="US" style:letter-kerning="true"/>
    </style:style>
    <style:style style:family="paragraph" style:name="a2149">
      <style:paragraph-properties fo:line-height="0.22222in" fo:text-align="center" fo:margin-bottom="0in"/>
    </style:style>
    <style:style style:family="text" style:name="a2993">
      <style:text-properties fo:font-size="0.19444in" style:font-size-asian="0.19444in" style:font-size-complex="0.19444in" style:language-asian="zh" style:country-asian="TW" style:letter-kerning="true"/>
    </style:style>
    <style:style style:family="text" style:name="a2994">
      <style:text-properties fo:font-size="0.19444in" style:font-size-asian="0.19444in" style:font-size-complex="0.19444in" fo:language="en" fo:country="US" style:letter-kerning="true"/>
    </style:style>
    <style:style style:family="text" style:name="a2995">
      <style:text-properties fo:font-size="0.19444in" style:font-size-asian="0.19444in" style:font-size-complex="0.19444in" style:language-asian="zh" style:country-asian="TW" style:letter-kerning="true"/>
    </style:style>
    <style:style style:family="text" style:name="a2996">
      <style:text-properties fo:color="#ff0000" fo:font-size="0.19444in" style:font-size-asian="0.19444in" style:font-size-complex="0.19444in" fo:language="en" fo:country="US" style:letter-kerning="true"/>
    </style:style>
    <style:style style:family="text" style:name="a2997">
      <style:text-properties fo:color="#ff0000" fo:font-size="0.19444in" style:font-size-asian="0.19444in" style:font-size-complex="0.19444in" style:language-asian="zh" style:country-asian="TW" style:letter-kerning="true"/>
    </style:style>
    <style:style style:family="text" style:name="a2998">
      <style:text-properties fo:font-size="0.19444in" style:font-size-asian="0.19444in" style:font-size-complex="0.19444in" style:language-asian="zh" style:country-asian="TW" style:letter-kerning="true"/>
    </style:style>
    <style:style style:family="text" style:name="a2999">
      <style:text-properties fo:font-size="0.19444in" style:font-size-asian="0.19444in" style:font-size-complex="0.19444in" fo:language="en" fo:country="US" style:letter-kerning="true"/>
    </style:style>
    <style:style style:family="paragraph" style:name="a3650">
      <style:paragraph-properties fo:line-height="0.22222in" fo:text-align="center" fo:margin-bottom="0in"/>
    </style:style>
    <style:style style:family="table-cell" style:name="a3652">
      <style:table-cell-properties style:vertical-align="middle" fo:padding-top="0in" fo:padding-bottom="0in" fo:padding-left="0.01944in" fo:padding-right="0.01944in"/>
      <style:paragraph-properties style:writing-mode="lr-tb"/>
    </style:style>
    <style:style style:family="text" style:name="a3653">
      <style:text-properties fo:font-size="0.16667in" style:font-size-asian="0.16667in" style:font-size-complex="0.16667in" style:language-asian="zh" style:country-asian="TW" style:letter-kerning="true"/>
    </style:style>
    <style:style style:family="text" style:name="a365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490">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655">
      <style:paragraph-properties fo:line-height="0.22222in" fo:text-align="center" fo:margin-bottom="0in"/>
    </style:style>
    <style:style style:family="text" style:name="a1491">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2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657">
      <style:table-cell-properties style:vertical-align="middle" fo:padding-top="0in" fo:padding-bottom="0in" fo:padding-left="0.01944in" fo:padding-right="0.01944in"/>
      <style:paragraph-properties style:writing-mode="lr-tb"/>
    </style:style>
    <style:style style:family="paragraph" style:name="a14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3658">
      <style:table-row-properties style:row-height="2.58242in"/>
    </style:style>
    <style:style style:family="graphic" style:name="a1493">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paragraph" style:name="a723">
      <style:paragraph-properties fo:line-height="200%" fo:text-align="left" style:tab-stop-distance="1in" fo:margin-left="0.1875in" fo:margin-right="0in" fo:text-indent="-0.18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59">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494">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95">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2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7">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27">
      <style:paragraph-properties fo:line-height="200%" fo:text-align="left" style:tab-stop-distance="1in" fo:margin-left="0.1875in" fo:margin-right="0in" fo:text-indent="-0.18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8">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9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151">
      <style:table-cell-properties style:vertical-align="middle" fo:padding-top="0in" fo:padding-bottom="0in" fo:padding-left="0.01944in" fo:padding-right="0.01944in"/>
      <style:paragraph-properties style:writing-mode="lr-tb"/>
    </style:style>
    <style:style style:family="graphic" style:name="a170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1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70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3">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7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4">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graphic" style:name="a1703">
      <style:graphic-properties fo:wrap-option="wrap" fo:padding-top="0.05in" fo:padding-bottom="0.05in" fo:padding-left="0.1in" fo:padding-right="0.1in" draw:textarea-vertical-align="middle" draw:textarea-horizontal-align="center" draw:fill="solid" draw:fill-color="#81816a" draw:opacity="100%" draw:stroke="solid" svg:stroke-width="0.02778in" svg:stroke-color="#bcbcbc" svg:stroke-opacity="100%" svg:stroke-linecap="butt" draw:auto-grow-width="false" draw:auto-grow-height="false"/>
      <style:paragraph-properties style:font-independent-line-spacing="true" style:writing-mode="lr-tb"/>
    </style:style>
    <style:style style:family="text" style:name="a2155">
      <style:text-properties fo:color="#c0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70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7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graphic" style:name="a1706">
      <style:graphic-properties fo:wrap-option="wrap" fo:padding-top="0.05in" fo:padding-bottom="0.05in" fo:padding-left="0.1in" fo:padding-right="0.1in" draw:textarea-vertical-align="middle" draw:textarea-horizontal-align="center" draw:fill="solid" draw:fill-color="#8c8c8c" draw:opacity="100%" draw:stroke="solid" svg:stroke-width="0.02778in" svg:stroke-color="#bcbcbc" svg:stroke-opacity="100%" svg:stroke-linecap="butt" draw:auto-grow-width="false" draw:auto-grow-height="false"/>
      <style:paragraph-properties style:font-independent-line-spacing="true" style:writing-mode="lr-tb"/>
    </style:style>
    <style:style style:family="text" style:name="a215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70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paragraph" style:name="a170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9">
      <style:graphic-properties fo:wrap-option="wrap" fo:padding-top="0.05in" fo:padding-bottom="0.05in" fo:padding-left="0.1in" fo:padding-right="0.1in" draw:textarea-vertical-align="middle" draw:textarea-horizontal-align="center" draw:fill="solid" draw:fill-color="#d9d9d9" draw:opacity="100%" draw:stroke="solid" svg:stroke-width="0.02778in" svg:stroke-color="#bcbcbc" svg:stroke-opacity="100%" svg:stroke-linecap="butt" draw:auto-grow-width="false" draw:auto-grow-height="false"/>
      <style:paragraph-properties style:font-independent-line-spacing="true" style:writing-mode="lr-tb"/>
    </style:style>
    <style:style style:family="text" style:name="a366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661">
      <style:paragraph-properties fo:line-height="0.22222in" fo:text-align="center" fo:margin-bottom="0in"/>
    </style:style>
    <style:style style:family="table-cell" style:name="a3663">
      <style:table-cell-properties style:vertical-align="middle" fo:padding-top="0in" fo:padding-bottom="0in" fo:padding-left="0.01944in" fo:padding-right="0.01944in"/>
      <style:paragraph-properties style:writing-mode="lr-tb"/>
    </style:style>
    <style:style style:family="text" style:name="a366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665">
      <style:paragraph-properties fo:line-height="0.22222in" fo:text-align="center" fo:margin-bottom="0in"/>
    </style:style>
    <style:style style:family="paragraph" style:name="a730">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667">
      <style:table-cell-properties style:vertical-align="middle" fo:padding-top="0in" fo:padding-bottom="0in" fo:padding-left="0.01944in" fo:padding-right="0.01944in"/>
      <style:paragraph-properties style:writing-mode="lr-tb"/>
    </style:style>
    <style:style style:family="paragraph" style:name="a7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73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3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9">
      <style:graphic-properties fo:wrap-option="wrap" fo:padding-top="0.09998in" fo:padding-bottom="0.09998in" fo:padding-left="0.09998in" fo:padding-right="0.09998in" draw:textarea-vertical-align="middle" draw:textarea-horizontal-align="center" draw:fill="solid" draw:fill-color="#d6ccc2"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16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2161">
      <style:paragraph-properties fo:line-height="150%" fo:text-align="justify" fo:text-align-last="start" fo:margin-top="0.08333in" fo:margin-bottom="0.08333in"/>
    </style:style>
    <style:style style:family="text" style:name="a1710">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11">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163">
      <style:table-cell-properties style:vertical-align="middle" fo:padding-top="0in" fo:padding-bottom="0in" fo:padding-left="0.01944in" fo:padding-right="0.01944in"/>
      <style:paragraph-properties style:writing-mode="lr-tb"/>
    </style:style>
    <style:style style:family="text" style:name="a1712">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64">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713">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6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66">
      <style:paragraph-properties fo:line-height="0.22222in" fo:text-align="center" fo:margin-top="0.08333in" fo:margin-bottom="0.08333in"/>
    </style:style>
    <style:style style:family="text" style:name="a1715">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16">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2168">
      <style:table-cell-properties style:vertical-align="middle" fo:padding-top="0in" fo:padding-bottom="0in" fo:padding-left="0.01944in" fo:padding-right="0.01944in"/>
      <style:paragraph-properties style:writing-mode="lr-tb"/>
    </style:style>
    <style:style style:family="text" style:name="a1717">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69">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718">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70">
      <style:paragraph-properties fo:line-height="0.22222in" fo:text-align="center" fo:margin-bottom="0in"/>
    </style:style>
    <style:style style:family="table-cell" style:name="a3672">
      <style:table-cell-properties style:vertical-align="middle" fo:padding-top="0in" fo:padding-bottom="0in" fo:padding-left="0.01944in" fo:padding-right="0.01944in"/>
      <style:paragraph-properties style:writing-mode="lr-tb"/>
    </style:style>
    <style:style style:family="text" style:name="a3673">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67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675">
      <style:paragraph-properties fo:line-height="0.22222in" fo:text-align="center" fo:margin-bottom="0in"/>
    </style:style>
    <style:style style:family="text" style:name="a74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677">
      <style:table-cell-properties style:vertical-align="middle" fo:padding-top="0in" fo:padding-bottom="0in" fo:padding-left="0.01944in" fo:padding-right="0.01944in"/>
      <style:paragraph-properties style:writing-mode="lr-tb"/>
    </style:style>
    <style:style style:family="paragraph" style:name="a74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7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graphic" style:name="a743">
      <style:graphic-properties fo:wrap-option="wrap" fo:padding-top="0.09998in" fo:padding-bottom="0.09998in" fo:padding-left="0.09998in" fo:padding-right="0.09998in" draw:textarea-vertical-align="middle" draw:textarea-horizontal-align="center" draw:fill="solid" draw:fill-color="#d6ccc2"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67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74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74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71">
      <style:paragraph-properties fo:line-height="0.22222in" fo:text-align="center" fo:margin-top="0.08333in" fo:margin-bottom="0.08333in"/>
    </style:style>
    <style:style style:family="text" style:name="a1720">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21">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7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4">
      <style:paragraph-properties fo:line-height="0.22222in" fo:text-align="center" fo:margin-top="0.08333in" fo:margin-bottom="0.08333in"/>
    </style:style>
    <style:style style:family="graphic" style:name="a172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72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76">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72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7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72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78">
      <style:paragraph-properties fo:line-height="0.22222in" fo:text-align="center" fo:margin-top="0.08333in" fo:margin-bottom="0.08333in"/>
    </style:style>
    <style:style style:family="paragraph" style:name="a17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8">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172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68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368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68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368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685">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paragraph" style:name="a75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6">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graphic" style:name="a75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687">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752">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753">
      <style:text-properties fo:font-variant="normal" fo:text-transform="none" fo:color="#ff0000" style:text-line-through-type="none" style:text-line-through-style="none" style:text-line-through-width="auto" style:text-line-through-color="font-color" style:text-position="0% 100%" fo:font-family="Poppins SemiBold" style:font-family-asian="Poppins SemiBold" style:font-family-complex="Poppins SemiBold"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9">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paragraph" style:name="a754">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5">
      <style:graphic-properties fo:wrap-option="wrap" fo:padding-top="0.09998in" fo:padding-bottom="0.09998in" fo:padding-left="0.09998in" fo:padding-right="0.09998in" draw:textarea-vertical-align="middle" draw:textarea-horizontal-align="center" draw:fill="solid" draw:fill-color="#c5c5c5"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756">
      <style:graphic-properties draw:fill="none" draw:stroke="solid" svg:stroke-width="0.01042in" svg:stroke-color="#000000" svg:stroke-opacity="100%" draw:stroke-linejoin="round" svg:stroke-linecap="butt"/>
    </style:style>
    <style:style style:family="presentation" style:name="a75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58">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7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8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181">
      <style:paragraph-properties fo:line-height="0.22222in" fo:text-align="center" fo:margin-top="0.08333in" fo:margin-bottom="0.08333in"/>
    </style:style>
    <style:style style:family="text" style:name="a173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3">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graphic" style:name="a173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18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73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5">
      <style:paragraph-properties fo:line-height="0.22222in" fo:text-align="center" fo:margin-top="0.08333in" fo:margin-bottom="0.08333in"/>
    </style:style>
    <style:style style:family="text" style:name="a173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5">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8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736">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2188">
      <style:paragraph-properties fo:line-height="0.22222in" fo:text-align="center" fo:margin-top="0.08333in" fo:margin-bottom="0.08333in"/>
    </style:style>
    <style:style style:family="text" style:name="a173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9">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90">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3691">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text" style:name="a3692">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fo:font-weight="bold" style:font-weight-asian="bold" style:font-weight-complex="bold" style:letter-kerning="true"/>
    </style:style>
    <style:style style:family="text" style:name="a3693">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fo:font-weight="bold" style:font-weight-asian="bold" style:font-weight-complex="bold" style:letter-kerning="true"/>
    </style:style>
    <style:style style:family="paragraph" style:name="a3694">
      <style:paragraph-properties fo:line-height="150%" fo:text-align="justify" fo:text-align-last="start" fo:margin-top="0.08333in" fo:margin-bottom="0.08333in"/>
    </style:style>
    <style:style style:family="text" style:name="a76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696">
      <style:table-cell-properties style:vertical-align="middle" fo:padding-top="0in" fo:padding-bottom="0in" fo:padding-left="0.01944in" fo:padding-right="0.01944in"/>
      <style:paragraph-properties style:writing-mode="lr-tb"/>
    </style:style>
    <style:style style:family="text" style:name="a76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97">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76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9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76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699">
      <style:paragraph-properties fo:line-height="0.22222in" fo:text-align="center" fo:margin-top="0.08333in" fo:margin-bottom="0.08333in"/>
    </style:style>
    <style:style style:family="paragraph" style:name="a7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5">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able" style:name="a766">
      <style:table-properties style:writing-mode="lr-tb"/>
    </style:style>
    <style:style style:family="table-column" style:name="a767">
      <style:table-column-properties style:column-width="0.35175in"/>
    </style:style>
    <style:style style:family="text" style:name="a3900">
      <style:text-properties fo:color="#ff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olumn" style:name="a768">
      <style:table-column-properties style:column-width="1.09093in"/>
    </style:style>
    <style:style style:family="text" style:name="a3901">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olumn" style:name="a769">
      <style:table-column-properties style:column-width="1.06189in"/>
    </style:style>
    <style:style style:family="text" style:name="a3902">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able-cell" style:name="a2190">
      <style:table-cell-properties style:vertical-align="middle" fo:padding-top="0in" fo:padding-bottom="0in" fo:padding-left="0.01944in" fo:padding-right="0.01944in"/>
      <style:paragraph-properties style:writing-mode="lr-tb"/>
    </style:style>
    <style:style style:family="text" style:name="a3903">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2191">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904">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graphic" style:name="a1740">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3905">
      <style:paragraph-properties/>
    </style:style>
    <style:style style:family="text" style:name="a219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741">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193">
      <style:paragraph-properties fo:line-height="0.22222in" fo:text-align="center" fo:margin-top="0.08333in" fo:margin-bottom="0.08333in"/>
    </style:style>
    <style:style style:family="text" style:name="a174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07">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17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8">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219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74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909">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2196">
      <style:paragraph-properties fo:line-height="0.22222in" fo:text-align="center" fo:margin-top="0.08333in" fo:margin-bottom="0.08333in"/>
    </style:style>
    <style:style style:family="text" style:name="a1745">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4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19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paragraph" style:name="a17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7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749">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00">
      <style:paragraph-properties fo:line-height="0.22222in" fo:text-align="center" fo:margin-bottom="0in"/>
    </style:style>
    <style:style style:family="table-cell" style:name="a2402">
      <style:table-cell-properties style:vertical-align="middle" fo:padding-top="0in" fo:padding-bottom="0in" fo:padding-left="0.01944in" fo:padding-right="0.01944in"/>
      <style:paragraph-properties style:writing-mode="lr-tb"/>
    </style:style>
    <style:style style:family="text" style:name="a240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fo:language="en" style:language-asian="zh" fo:country="US" style:country-asian="TW" style:letter-kerning="true"/>
    </style:style>
    <style:style style:family="text" style:name="a240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405">
      <style:paragraph-properties fo:line-height="0.22222in" fo:text-align="center" fo:margin-bottom="0in"/>
    </style:style>
    <style:style style:family="table-cell" style:name="a2407">
      <style:table-cell-properties style:vertical-align="middle" fo:padding-top="0in" fo:padding-bottom="0in" fo:padding-left="0.01944in" fo:padding-right="0.01944in"/>
      <style:paragraph-properties style:writing-mode="lr-tb"/>
    </style:style>
    <style:style style:family="text" style:name="a2408">
      <style:text-properties fo:font-size="0.16667in" style:font-size-asian="0.16667in" style:font-size-complex="0.16667in" fo:language="en" style:language-asian="zh" fo:country="US" style:country-asian="TW" style:letter-kerning="true"/>
    </style:style>
    <style:style style:family="text" style:name="a2409">
      <style:text-properties fo:font-size="0.16667in" style:font-size-asian="0.16667in" style:font-size-complex="0.16667in" fo:language="en" style:language-asian="zh" fo:country="US" style:country-asian="TW" style:letter-kerning="true"/>
    </style:style>
    <style:style style:family="table-column" style:name="a770">
      <style:table-column-properties style:column-width="0.58487in"/>
    </style:style>
    <style:style style:family="table-column" style:name="a771">
      <style:table-column-properties style:column-width="2.73355in"/>
    </style:style>
    <style:style style:family="table-column" style:name="a772">
      <style:table-column-properties style:column-width="1.29335in"/>
    </style:style>
    <style:style style:family="table-column" style:name="a773">
      <style:table-column-properties style:column-width="0.47288in"/>
    </style:style>
    <style:style style:family="table-column" style:name="a774">
      <style:table-column-properties style:column-width="0.47288in"/>
    </style:style>
    <style:style style:family="table-row" style:name="a775">
      <style:table-row-properties style:row-height="0.8783in"/>
    </style:style>
    <style:style style:family="text" style:name="a776">
      <style:text-properties fo:font-size="0.16667in" style:font-size-asian="0.16667in" style:font-size-complex="0.16667in" style:language-asian="zh" style:country-asian="TW" style:letter-kerning="true"/>
    </style:style>
    <style:style style:family="text" style:name="a77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3910">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paragraph" style:name="a778">
      <style:paragraph-properties fo:line-height="0.22222in" fo:text-align="center" fo:margin-bottom="0in"/>
    </style:style>
    <style:style style:family="text" style:name="a3911">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912">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913">
      <style:text-properties fo:color="#191919"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3914">
      <style:text-properties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text-underline-type="none" style:text-underline-style="none" style:text-underline-width="auto" fo:font-weight="normal" style:font-weight-asian="normal" style:font-weight-complex="normal" style:text-underline-mode="continuous"/>
    </style:style>
    <style:style style:family="text" style:name="a1750">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915">
      <style:paragraph-properties/>
    </style:style>
    <style:style style:family="text" style:name="a1751">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52">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917">
      <style:table-cell-properties style:vertical-align="top" fo:background-color="#ffffff" fo:border-top="0.01389in solid #984807" fo:border-bottom="0.01389in solid #984807" fo:border-right="0.01389in solid #984807" fo:padding-top="0.05in" fo:padding-bottom="0.05in" fo:padding-left="0.1in" fo:padding-right="0.1in"/>
      <style:paragraph-properties style:writing-mode="lr-tb"/>
    </style:style>
    <style:style style:family="paragraph" style:name="a17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3918">
      <style:table-row-properties style:row-height="0.60249in"/>
    </style:style>
    <style:style style:family="text" style:name="a1754">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1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755">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56">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57">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9">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10">
      <style:text-properties fo:font-size="0.16667in" style:font-size-asian="0.16667in" style:font-size-complex="0.16667in" fo:language="en" style:language-asian="zh" fo:country="US" style:country-asian="TW" style:letter-kerning="true"/>
    </style:style>
    <style:style style:family="text" style:name="a2411">
      <style:text-properties fo:font-size="0.16667in" style:font-size-asian="0.16667in" style:font-size-complex="0.16667in" fo:language="en" style:language-asian="zh" fo:country="US" style:country-asian="TW" style:letter-kerning="true"/>
    </style:style>
    <style:style style:family="text" style:name="a2412">
      <style:text-properties fo:font-size="0.16667in" style:font-size-asian="0.16667in" style:font-size-complex="0.16667in" fo:language="en" style:language-asian="zh" fo:country="US" style:country-asian="TW" style:letter-kerning="true"/>
    </style:style>
    <style:style style:family="text" style:name="a2413">
      <style:text-properties fo:font-size="0.16667in" style:font-size-asian="0.16667in" style:font-size-complex="0.16667in" fo:language="en" style:language-asian="zh" fo:country="US" style:country-asian="TW" style:letter-kerning="true"/>
    </style:style>
    <style:style style:family="text" style:name="a2414">
      <style:text-properties fo:font-size="0.16667in" style:font-size-asian="0.16667in" style:font-size-complex="0.16667in" fo:language="en" style:language-asian="zh" fo:country="US" style:country-asian="TW" style:letter-kerning="true"/>
    </style:style>
    <style:style style:family="text" style:name="a2415">
      <style:text-properties fo:font-size="0.16667in" style:font-size-asian="0.16667in" style:font-size-complex="0.16667in" fo:language="en" style:language-asian="zh" fo:country="US" style:country-asian="TW" style:letter-kerning="true"/>
    </style:style>
    <style:style style:family="text" style:name="a2416">
      <style:text-properties fo:font-size="0.16667in" style:font-size-asian="0.16667in" style:font-size-complex="0.16667in" fo:language="en" style:language-asian="zh" fo:country="US" style:country-asian="TW" style:letter-kerning="true"/>
    </style:style>
    <style:style style:family="text" style:name="a2417">
      <style:text-properties fo:font-size="0.16667in" style:font-size-asian="0.16667in" style:font-size-complex="0.16667in" fo:language="en" style:language-asian="zh" fo:country="US" style:country-asian="TW" style:letter-kerning="true"/>
    </style:style>
    <style:style style:family="text" style:name="a2418">
      <style:text-properties fo:font-size="0.16667in" style:font-size-asian="0.16667in" style:font-size-complex="0.16667in" fo:language="en" style:language-asian="zh" fo:country="US" style:country-asian="TW" style:letter-kerning="true"/>
    </style:style>
    <style:style style:family="text" style:name="a2419">
      <style:text-properties fo:color="#c00000" fo:font-size="0.16667in" style:font-size-asian="0.16667in" style:font-size-complex="0.16667in" fo:language="en" style:language-asian="zh" fo:country="US" style:country-asian="TW" style:letter-kerning="true"/>
    </style:style>
    <style:style style:family="table-cell" style:name="a780">
      <style:table-cell-properties style:vertical-align="middle" fo:padding-top="0in" fo:padding-bottom="0in" fo:padding-left="0.01944in" fo:padding-right="0.01944in"/>
      <style:paragraph-properties style:writing-mode="lr-tb"/>
    </style:style>
    <style:style style:family="text" style:name="a781">
      <style:text-properties fo:font-size="0.16667in" style:font-size-asian="0.16667in" style:font-size-complex="0.16667in" style:language-asian="zh" style:country-asian="TW" style:letter-kerning="true"/>
    </style:style>
    <style:style style:family="text" style:name="a78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783">
      <style:paragraph-properties fo:line-height="0.22222in" fo:text-align="center" fo:margin-bottom="0in"/>
    </style:style>
    <style:style style:family="table-cell" style:name="a785">
      <style:table-cell-properties style:vertical-align="middle" fo:padding-top="0in" fo:padding-bottom="0in" fo:padding-left="0.01944in" fo:padding-right="0.01944in"/>
      <style:paragraph-properties style:writing-mode="lr-tb"/>
    </style:style>
    <style:style style:family="text" style:name="a786">
      <style:text-properties fo:font-size="0.16667in" style:font-size-asian="0.16667in" style:font-size-complex="0.16667in" style:language-asian="zh" style:country-asian="TW" style:letter-kerning="true"/>
    </style:style>
    <style:style style:family="paragraph" style:name="a787">
      <style:paragraph-properties fo:line-height="0.22222in" fo:text-align="center" fo:margin-bottom="0in"/>
    </style:style>
    <style:style style:family="text" style:name="a3920">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921">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789">
      <style:text-properties fo:font-size="0.16667in" style:font-size-asian="0.16667in" style:font-size-complex="0.16667in" style:language-asian="zh" style:country-asian="TW" style:letter-kerning="true"/>
    </style:style>
    <style:style style:family="text" style:name="a3922">
      <style:text-properties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paragraph" style:name="a3923">
      <style:paragraph-properties/>
    </style:style>
    <style:style style:family="text" style:name="a1760">
      <style:text-properties fo:font-variant="normal" fo:text-transform="none" fo:color="#ffffff"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3925">
      <style:table-cell-properties style:vertical-align="middle" fo:background-color="#fcd9bc" fo:border-top="0.01389in solid #984807" fo:border-bottom="0.01389in solid #984807" fo:border-left="0.01389in solid #984807" fo:padding-top="0.05in" fo:padding-bottom="0.05in" fo:padding-left="0.1in" fo:padding-right="0.1in"/>
      <style:paragraph-properties style:writing-mode="lr-tb"/>
    </style:style>
    <style:style style:family="paragraph" style:name="a17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graphic" style:name="a176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927">
      <style:text-properties fo:color="#c0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text" style:name="a1763">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28">
      <style:text-properties fo:color="#c0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text" style:name="a17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29">
      <style:text-properties fo:color="#c0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paragraph" style:name="a17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767">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68">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69">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20">
      <style:text-properties fo:color="#c00000" fo:font-size="0.16667in" style:font-size-asian="0.16667in" style:font-size-complex="0.16667in" fo:language="en" style:language-asian="zh" fo:country="US" style:country-asian="TW" style:letter-kerning="true"/>
    </style:style>
    <style:style style:family="text" style:name="a2421">
      <style:text-properties fo:color="#c00000" fo:font-size="0.16667in" style:font-size-asian="0.16667in" style:font-size-complex="0.16667in" fo:language="en" style:language-asian="zh" fo:country="US" style:country-asian="TW" style:letter-kerning="true"/>
    </style:style>
    <style:style style:family="text" style:name="a2422">
      <style:text-properties fo:font-size="0.16667in" style:font-size-asian="0.16667in" style:font-size-complex="0.16667in" fo:language="en" style:language-asian="zh" fo:country="US" style:country-asian="TW" style:letter-kerning="true"/>
    </style:style>
    <style:style style:family="text" style:name="a2423">
      <style:text-properties fo:font-size="0.16667in" style:font-size-asian="0.16667in" style:font-size-complex="0.16667in" fo:language="en" style:language-asian="zh" fo:country="US" style:country-asian="TW" style:letter-kerning="true"/>
    </style:style>
    <style:style style:family="text" style:name="a2424">
      <style:text-properties fo:font-size="0.16667in" style:font-size-asian="0.16667in" style:font-size-complex="0.16667in" fo:language="en" style:language-asian="zh" fo:country="US" style:country-asian="TW" style:letter-kerning="true"/>
    </style:style>
    <style:style style:family="text" style:name="a2425">
      <style:text-properties fo:color="#c00000" fo:font-size="0.16667in" style:font-size-asian="0.16667in" style:font-size-complex="0.16667in" fo:language="en" style:language-asian="zh" fo:country="US" style:country-asian="TW" style:letter-kerning="true"/>
    </style:style>
    <style:style style:family="text" style:name="a2426">
      <style:text-properties fo:font-size="0.16667in" style:font-size-asian="0.16667in" style:font-size-complex="0.16667in" fo:language="en" style:language-asian="zh" fo:country="US" style:country-asian="TW" style:letter-kerning="true"/>
    </style:style>
    <style:style style:family="text" style:name="a2427">
      <style:text-properties fo:font-size="0.16667in" style:font-size-asian="0.16667in" style:font-size-complex="0.16667in" fo:language="en" style:language-asian="zh" fo:country="US" style:country-asian="TW" style:letter-kerning="true"/>
    </style:style>
    <style:style style:family="text" style:name="a2428">
      <style:text-properties fo:font-size="0.16667in" style:font-size-asian="0.16667in" style:font-size-complex="0.16667in" fo:language="en" style:language-asian="zh" fo:country="US" style:country-asian="TW" style:letter-kerning="true"/>
    </style:style>
    <style:style style:family="paragraph" style:name="a2429">
      <style:paragraph-properties fo:line-height="150%" fo:text-align="justify" fo:text-align-last="start" fo:margin-top="0.08333in" fo:margin-bottom="0.08333in"/>
    </style:style>
    <style:style style:family="text" style:name="a79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791">
      <style:paragraph-properties fo:line-height="0.22222in" fo:text-align="center" fo:margin-bottom="0in"/>
    </style:style>
    <style:style style:family="table-cell" style:name="a793">
      <style:table-cell-properties style:vertical-align="middle" fo:padding-top="0in" fo:padding-bottom="0in" fo:padding-left="0.01944in" fo:padding-right="0.01944in"/>
      <style:paragraph-properties style:writing-mode="lr-tb"/>
    </style:style>
    <style:style style:family="text" style:name="a794">
      <style:text-properties fo:font-size="0.16667in" style:font-size-asian="0.16667in" style:font-size-complex="0.16667in" style:language-asian="zh" style:country-asian="TW" style:letter-kerning="true"/>
    </style:style>
    <style:style style:family="text" style:name="a79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796">
      <style:paragraph-properties fo:line-height="0.22222in" fo:text-align="center" fo:margin-bottom="0in"/>
    </style:style>
    <style:style style:family="text" style:name="a3930">
      <style:text-properties fo:color="#c00000" fo:font-family="Microsoft JhengHei UI" style:font-family-asian="Microsoft JhengHei UI" style:font-family-generic="swiss" style:font-family-generic-asian="swiss" style:font-pitch="variable" style:font-pitch-asian="variable" fo:font-size="0.25in" style:font-size-asian="0.25in" style:font-size-complex="0.25in" fo:language="en" style:language-asian="zh" fo:country="US" style:country-asian="TW"/>
    </style:style>
    <style:style style:family="table-cell" style:name="a798">
      <style:table-cell-properties style:vertical-align="middle" fo:padding-top="0in" fo:padding-bottom="0in" fo:padding-left="0.01944in" fo:padding-right="0.01944in"/>
      <style:paragraph-properties style:writing-mode="lr-tb"/>
    </style:style>
    <style:style style:family="text" style:name="a3931">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799">
      <style:text-properties fo:font-size="0.16667in" style:font-size-asian="0.16667in" style:font-size-complex="0.16667in" style:language-asian="zh" style:country-asian="TW" style:letter-kerning="true"/>
    </style:style>
    <style:style style:family="text" style:name="a3932">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933">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3934">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770">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35">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paragraph" style:name="a17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36">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772">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37">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773">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38">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774">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39">
      <style:text-properties fo:font-family="Microsoft JhengHei UI" style:font-family-asian="Microsoft JhengHei UI" style:font-family-generic="swiss" style:font-family-generic-asian="swiss" style:font-pitch="variable" style:font-pitch-asian="variable" fo:font-size="0.16667in" style:font-size-asian="0.16667in" style:font-size-complex="0.16667in" fo:language="en" style:language-asian="zh" fo:country="US" style:country-asian="TW"/>
    </style:style>
    <style:style style:family="text" style:name="a1775">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7">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78">
      <style:text-properties fo:font-variant="normal" fo:text-transform="none" fo:color="#7a6652"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431">
      <style:table-cell-properties style:vertical-align="middle" fo:padding-top="0in" fo:padding-bottom="0in" fo:padding-left="0.01944in" fo:padding-right="0.01944in"/>
      <style:paragraph-properties style:writing-mode="lr-tb"/>
    </style:style>
    <style:style style:family="text" style:name="a2432">
      <style:text-properties fo:font-size="0.16667in" style:font-size-asian="0.16667in" style:font-size-complex="0.16667in" fo:language="en" fo:country="US" style:letter-kerning="true"/>
    </style:style>
    <style:style style:family="text" style:name="a2433">
      <style:text-properties fo:font-size="0.16667in" style:font-size-asian="0.16667in" style:font-size-complex="0.16667in" style:language-asian="zh" style:country-asian="TW" style:letter-kerning="true"/>
    </style:style>
    <style:style style:family="text" style:name="a243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435">
      <style:paragraph-properties fo:line-height="0.22222in" fo:text-align="center" fo:margin-bottom="0in"/>
    </style:style>
    <style:style style:family="table-cell" style:name="a2437">
      <style:table-cell-properties style:vertical-align="middle" fo:padding-top="0in" fo:padding-bottom="0in" fo:padding-left="0.01944in" fo:padding-right="0.01944in"/>
      <style:paragraph-properties style:writing-mode="lr-tb"/>
    </style:style>
    <style:style style:family="text" style:name="a2438">
      <style:text-properties fo:font-size="0.16667in" style:font-size-asian="0.16667in" style:font-size-complex="0.16667in" fo:language="en" fo:country="US" style:letter-kerning="true"/>
    </style:style>
    <style:style style:family="text" style:name="a2439">
      <style:text-properties fo:font-size="0.16667in" style:font-size-asian="0.16667in" style:font-size-complex="0.16667in" style:language-asian="zh" style:country-asian="TW" style:letter-kerning="true"/>
    </style:style>
    <style:style style:family="paragraph" style:name="a3940">
      <style:paragraph-properties/>
    </style:style>
    <style:style style:family="table-cell" style:name="a3942">
      <style:table-cell-properties style:vertical-align="middle" fo:background-color="#fcd9bc" fo:border-top="0.01389in solid #984807" fo:border-bottom="0.01389in solid #984807" fo:border-right="0.01389in solid #984807" fo:padding-top="0.05in" fo:padding-bottom="0.05in" fo:padding-left="0.1in" fo:padding-right="0.1in"/>
      <style:paragraph-properties style:writing-mode="lr-tb"/>
    </style:style>
    <style:style style:family="text" style:name="a394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94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8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9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1">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6">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aragraph" style:name="a17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83">
      <style:graphic-properties fo:wrap-option="wrap" fo:padding-top="0.05in" fo:padding-bottom="0.05in" fo:padding-left="0.1in" fo:padding-right="0.1in" draw:textarea-vertical-align="middle" draw:textarea-horizontal-align="center" draw:fill="solid" draw:fill-color="#ad9985" draw:opacity="100%" draw:stroke="none" draw:auto-grow-width="false" draw:auto-grow-height="false"/>
      <style:paragraph-properties style:font-independent-line-spacing="true" style:writing-mode="lr-tb"/>
    </style:style>
    <style:style style:family="graphic" style:name="a3948" style:parent-style-name="Graphics">
      <style:graphic-properties draw:fill="none" draw:stroke="none"/>
    </style:style>
    <style:style style:family="text" style:name="a1784">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49">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86">
      <style:graphic-properties fo:wrap-option="wrap" fo:padding-top="0.05in" fo:padding-bottom="0.05in" fo:padding-left="0.1in" fo:padding-right="0.1in" draw:textarea-vertical-align="middle" draw:textarea-horizontal-align="center" draw:fill="solid" draw:fill-color="#ad9985" draw:opacity="100%" draw:stroke="none" draw:auto-grow-width="false" draw:auto-grow-height="false"/>
      <style:paragraph-properties style:font-independent-line-spacing="true" style:writing-mode="lr-tb"/>
    </style:style>
    <style:style style:family="text" style:name="a1787">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89">
      <style:graphic-properties fo:wrap-option="wrap" fo:padding-top="0.05in" fo:padding-bottom="0.05in" fo:padding-left="0.1in" fo:padding-right="0.1in" draw:textarea-vertical-align="middle" draw:textarea-horizontal-align="center" draw:fill="solid" draw:fill-color="#ad9985" draw:opacity="100%" draw:stroke="none" draw:auto-grow-width="false" draw:auto-grow-height="false"/>
      <style:paragraph-properties style:font-independent-line-spacing="true" style:writing-mode="lr-tb"/>
    </style:style>
    <style:style style:family="paragraph" style:name="a2440">
      <style:paragraph-properties fo:line-height="0.22222in" fo:text-align="center" fo:margin-bottom="0in"/>
    </style:style>
    <style:style style:family="text" style:name="a2442">
      <style:text-properties fo:font-size="0.16667in" style:font-size-asian="0.16667in" style:font-size-complex="0.16667in" style:language-asian="zh" style:country-asian="TW" style:letter-kerning="true"/>
    </style:style>
    <style:style style:family="paragraph" style:name="a2443">
      <style:paragraph-properties fo:line-height="0.22222in" fo:text-align="center" fo:margin-bottom="0in"/>
    </style:style>
    <style:style style:family="text" style:name="a2445">
      <style:text-properties fo:font-size="0.16667in" style:font-size-asian="0.16667in" style:font-size-complex="0.16667in" fo:language="en" style:language-asian="zh" fo:country="US" style:country-asian="TW" style:letter-kerning="true"/>
    </style:style>
    <style:style style:family="text" style:name="a2446">
      <style:text-properties fo:font-size="0.16667in" style:font-size-asian="0.16667in" style:font-size-complex="0.16667in" style:language-asian="zh" style:country-asian="TW" style:letter-kerning="true"/>
    </style:style>
    <style:style style:family="paragraph" style:name="a2447">
      <style:paragraph-properties fo:line-height="0.22222in" fo:text-align="center" fo:margin-bottom="0in"/>
    </style:style>
    <style:style style:family="text" style:name="a2449">
      <style:text-properties fo:font-size="0.16667in" style:font-size-asian="0.16667in" style:font-size-complex="0.16667in" style:language-asian="zh" style:country-asian="TW" style:letter-kerning="true"/>
    </style:style>
    <style:style style:family="text" style:name="a3100">
      <style:text-properties fo:font-size="0.125in" style:font-size-asian="0.125in" style:font-size-complex="0.125in" style:language-asian="zh" style:country-asian="TW" style:letter-kerning="true"/>
    </style:style>
    <style:style style:family="paragraph" style:name="a3101">
      <style:paragraph-properties fo:line-height="0.22222in" fo:text-align="center" fo:margin-bottom="0in"/>
    </style:style>
    <style:style style:family="text" style:name="a3103">
      <style:text-properties fo:font-size="0.125in" style:font-size-asian="0.125in" style:font-size-complex="0.125in" style:language-asian="zh" style:country-asian="TW" style:letter-kerning="true"/>
    </style:style>
    <style:style style:family="paragraph" style:name="a3104">
      <style:paragraph-properties fo:line-height="0.22222in" fo:text-align="center" fo:margin-bottom="0in"/>
    </style:style>
    <style:style style:family="text" style:name="a3106">
      <style:text-properties fo:font-size="0.125in" style:font-size-asian="0.125in" style:font-size-complex="0.125in" fo:language="en" fo:country="US" style:letter-kerning="true"/>
    </style:style>
    <style:style style:family="paragraph" style:name="a39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7">
      <style:text-properties fo:font-size="0.125in" style:font-size-asian="0.125in" style:font-size-complex="0.125in" style:language-asian="zh" style:country-asian="TW" style:letter-kerning="true"/>
    </style:style>
    <style:style style:family="graphic" style:name="a3951">
      <style:graphic-properties fo:wrap-option="wrap" fo:padding-top="0.05in" fo:padding-bottom="0.05in" fo:padding-left="0.1in" fo:padding-right="0.1in" draw:textarea-vertical-align="middle" draw:textarea-horizontal-align="center" draw:fill="none" draw:stroke="solid" svg:stroke-width="0.02778in" svg:stroke-color="#ff0000" svg:stroke-opacity="100%" svg:stroke-linecap="butt" draw:auto-grow-width="false" draw:auto-grow-height="false"/>
      <style:paragraph-properties style:font-independent-line-spacing="true" style:writing-mode="lr-tb"/>
    </style:style>
    <style:style style:family="paragraph" style:name="a3108">
      <style:paragraph-properties fo:line-height="0.22222in" fo:text-align="center" fo:margin-bottom="0in"/>
    </style:style>
    <style:style style:family="graphic" style:name="a3952" style:parent-style-name="Graphics">
      <style:graphic-properties draw:fill="none" draw:stroke="solid" svg:stroke-width="0.03472in" svg:stroke-color="#008000" svg:stroke-opacity="100%"/>
    </style:style>
    <style:style style:family="graphic" style:name="a3953" style:parent-style-name="Graphics">
      <style:graphic-properties draw:fill="none" draw:stroke="solid" svg:stroke-width="0.04167in" svg:stroke-color="#008000" svg:stroke-opacity="100%"/>
    </style:style>
    <style:style style:family="graphic" style:name="a3954" style:parent-style-name="Graphics">
      <style:graphic-properties draw:fill="none" draw:stroke="solid" svg:stroke-width="0.03125in" svg:stroke-color="#008000" svg:stroke-opacity="100%"/>
    </style:style>
    <style:style style:family="text" style:name="a1790">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55" style:parent-style-name="Graphics">
      <style:graphic-properties draw:fill="none" draw:stroke="solid" svg:stroke-width="0.03819in" svg:stroke-color="#008000" svg:stroke-opacity="100%"/>
    </style:style>
    <style:style style:family="paragraph" style:name="a17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56">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92">
      <style:graphic-properties fo:wrap-option="wrap" fo:padding-top="0.05in" fo:padding-bottom="0.05in" fo:padding-left="0.1in" fo:padding-right="0.1in" draw:textarea-vertical-align="middle" draw:textarea-horizontal-align="center" draw:fill="solid" draw:fill-color="#ad9985" draw:opacity="100%" draw:stroke="none" draw:auto-grow-width="false" draw:auto-grow-height="false"/>
      <style:paragraph-properties style:font-independent-line-spacing="true" style:writing-mode="lr-tb"/>
    </style:style>
    <style:style style:family="text" style:name="a395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93">
      <style:graphic-properties draw:fill="none" draw:stroke="solid" svg:stroke-width="0.01042in" svg:stroke-color="#000000" svg:stroke-opacity="100%" draw:stroke-linejoin="round" svg:stroke-linecap="butt"/>
    </style:style>
    <style:style style:family="text" style:name="a395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9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9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9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796">
      <style:drawing-page-properties draw:fill="solid" draw:fill-color="#edede9"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9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9">
      <style:graphic-properties fo:wrap-option="wrap" fo:padding-top="0.09998in" fo:padding-bottom="0.09998in" fo:padding-left="0.09998in" fo:padding-right="0.79998in" draw:textarea-vertical-align="middle" draw:textarea-horizontal-align="center" draw:fill="solid" draw:fill-color="#d6ccc2" draw:opacity="100%" draw:stroke="none" draw:auto-grow-width="false" draw:auto-grow-height="false"/>
      <style:paragraph-properties style:font-independent-line-spacing="true" style:writing-mode="lr-tb"/>
    </style:style>
    <style:style style:family="paragraph" style:name="a2450">
      <style:paragraph-properties fo:line-height="0.22222in" fo:text-align="center" fo:margin-bottom="0in"/>
    </style:style>
    <style:style style:family="text" style:name="a2452">
      <style:text-properties fo:font-size="0.16667in" style:font-size-asian="0.16667in" style:font-size-complex="0.16667in" fo:language="en" style:language-asian="zh" fo:country="US" style:country-asian="TW" style:letter-kerning="true"/>
    </style:style>
    <style:style style:family="text" style:name="a2453">
      <style:text-properties fo:font-size="0.16667in" style:font-size-asian="0.16667in" style:font-size-complex="0.16667in" style:language-asian="zh" style:country-asian="TW" style:letter-kerning="true"/>
    </style:style>
    <style:style style:family="paragraph" style:name="a2454">
      <style:paragraph-properties fo:line-height="0.22222in" fo:text-align="center" fo:margin-bottom="0in"/>
    </style:style>
    <style:style style:family="text" style:name="a2456">
      <style:text-properties fo:font-size="0.16667in" style:font-size-asian="0.16667in" style:font-size-complex="0.16667in" style:language-asian="zh" style:country-asian="TW" style:letter-kerning="true"/>
    </style:style>
    <style:style style:family="text" style:name="a245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458">
      <style:paragraph-properties fo:line-height="0.22222in" fo:text-align="center" fo:margin-bottom="0in"/>
    </style:style>
    <style:style style:family="text" style:name="a3110">
      <style:text-properties fo:font-size="0.125in" style:font-size-asian="0.125in" style:font-size-complex="0.125in" style:language-asian="zh" style:country-asian="TW" style:letter-kerning="true"/>
    </style:style>
    <style:style style:family="paragraph" style:name="a3111">
      <style:paragraph-properties fo:line-height="0.22222in" fo:text-align="center" fo:margin-bottom="0in"/>
    </style:style>
    <style:style style:family="text" style:name="a3113">
      <style:text-properties fo:font-size="0.125in" style:font-size-asian="0.125in" style:font-size-complex="0.125in" fo:language="en" fo:country="US" style:letter-kerning="true"/>
    </style:style>
    <style:style style:family="text" style:name="a3114">
      <style:text-properties fo:font-size="0.125in" style:font-size-asian="0.125in" style:font-size-complex="0.125in" style:language-asian="zh" style:country-asian="TW" style:letter-kerning="true"/>
    </style:style>
    <style:style style:family="paragraph" style:name="a3115">
      <style:paragraph-properties fo:line-height="0.22222in" fo:text-align="center" fo:margin-bottom="0in"/>
    </style:style>
    <style:style style:family="presentation" style:name="a3960">
      <style:graphic-properties fo:wrap-option="wrap" fo:padding-top="0.09998in" fo:padding-bottom="0.09998in" fo:padding-left="0.09998in" fo:padding-right="0.7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3117">
      <style:text-properties fo:font-size="0.125in" style:font-size-asian="0.125in" style:font-size-complex="0.125in" style:language-asian="zh" style:country-asian="TW" style:letter-kerning="true"/>
    </style:style>
    <style:style style:family="text" style:name="a396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text" style:name="a396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19">
      <style:paragraph-properties fo:line-height="0.22222in" fo:text-align="center" fo:margin-bottom="0in"/>
    </style:style>
    <style:style style:family="paragraph" style:name="a3963">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65">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460">
      <style:table-cell-properties style:vertical-align="middle" fo:padding-top="0in" fo:padding-bottom="0in" fo:padding-left="0.01944in" fo:padding-right="0.01944in"/>
      <style:paragraph-properties style:writing-mode="lr-tb"/>
    </style:style>
    <style:style style:family="text" style:name="a2461">
      <style:text-properties fo:font-size="0.16667in" style:font-size-asian="0.16667in" style:font-size-complex="0.16667in" fo:language="en" fo:country="US" style:letter-kerning="true"/>
    </style:style>
    <style:style style:family="text" style:name="a2462">
      <style:text-properties fo:font-size="0.16667in" style:font-size-asian="0.16667in" style:font-size-complex="0.16667in" style:language-asian="zh" style:country-asian="TW" style:letter-kerning="true"/>
    </style:style>
    <style:style style:family="paragraph" style:name="a2463">
      <style:paragraph-properties fo:line-height="0.22222in" fo:text-align="center" fo:margin-bottom="0in"/>
    </style:style>
    <style:style style:family="text" style:name="a2465">
      <style:text-properties fo:font-size="0.16667in" style:font-size-asian="0.16667in" style:font-size-complex="0.16667in" style:language-asian="zh" style:country-asian="TW" style:letter-kerning="true"/>
    </style:style>
    <style:style style:family="paragraph" style:name="a2466">
      <style:paragraph-properties fo:line-height="0.22222in" fo:text-align="center" fo:margin-bottom="0in"/>
    </style:style>
    <style:style style:family="text" style:name="a2468">
      <style:text-properties fo:font-size="0.16667in" style:font-size-asian="0.16667in" style:font-size-complex="0.16667in" fo:language="en" style:language-asian="zh" fo:country="US" style:country-asian="TW" style:letter-kerning="true"/>
    </style:style>
    <style:style style:family="text" style:name="a2469">
      <style:text-properties fo:font-size="0.16667in" style:font-size-asian="0.16667in" style:font-size-complex="0.16667in" style:language-asian="zh" style:country-asian="TW" style:letter-kerning="true"/>
    </style:style>
    <style:style style:family="table-cell" style:name="a3121">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3122">
      <style:text-properties fo:font-size="0.125in" style:font-size-asian="0.125in" style:font-size-complex="0.125in" fo:language="en" fo:country="US" style:letter-kerning="true"/>
    </style:style>
    <style:style style:family="text" style:name="a3123">
      <style:text-properties fo:font-size="0.125in" style:font-size-asian="0.125in" style:font-size-complex="0.125in" style:language-asian="zh" style:country-asian="TW" style:letter-kerning="true"/>
    </style:style>
    <style:style style:family="paragraph" style:name="a3124">
      <style:paragraph-properties fo:line-height="0.22222in" fo:text-align="center" fo:margin-bottom="0in"/>
    </style:style>
    <style:style style:family="text" style:name="a3126">
      <style:text-properties fo:font-size="0.125in" style:font-size-asian="0.125in" style:font-size-complex="0.125in" style:language-asian="zh" style:country-asian="TW" style:letter-kerning="true"/>
    </style:style>
    <style:style style:family="paragraph" style:name="a3970">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27">
      <style:paragraph-properties fo:line-height="0.22222in" fo:text-align="center" fo:margin-bottom="0in"/>
    </style:style>
    <style:style style:family="presentation" style:name="a39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972">
      <style:text-properties fo:font-variant="normal" fo:text-transform="none" fo:color="#ffffff" style:text-line-through-type="none" style:text-line-through-style="none" style:text-line-through-width="auto" style:text-line-through-color="font-color" style:text-position="0% 100%" fo:font-family="Arial" style:font-family-asian="新細明體" style:font-family-generic-asian="roman"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29">
      <style:text-properties fo:font-size="0.125in" style:font-size-asian="0.125in" style:font-size-complex="0.125in" fo:language="en" fo:country="US" style:letter-kerning="true"/>
    </style:style>
    <style:style style:family="paragraph" style:name="a39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74">
      <style:graphic-properties fo:wrap-option="wrap" fo:padding-top="0.05in" fo:padding-bottom="0.05in" fo:padding-left="0.1in" fo:padding-right="0.1in" draw:textarea-vertical-align="middle" draw:textarea-horizontal-align="center" draw:fill="solid" draw:fill-color="#edede9" draw:opacity="100%" draw:stroke="none" draw:auto-grow-width="false" draw:auto-grow-height="false"/>
      <style:paragraph-properties style:font-independent-line-spacing="true" style:writing-mode="lr-tb"/>
    </style:style>
    <style:style style:family="presentation" style:name="a3975">
      <style:graphic-properties draw:fill="none" draw:stroke="solid" svg:stroke-width="0.01042in" svg:stroke-color="#000000" svg:stroke-opacity="100%" draw:stroke-linejoin="round" svg:stroke-linecap="butt"/>
    </style:style>
    <style:style style:family="presentation" style:name="a39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97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paragraph" style:name="a2470">
      <style:paragraph-properties fo:line-height="0.22222in" fo:text-align="center" fo:margin-bottom="0in"/>
    </style:style>
    <style:style style:family="text" style:name="a2472">
      <style:text-properties fo:font-size="0.16667in" style:font-size-asian="0.16667in" style:font-size-complex="0.16667in" style:language-asian="zh" style:country-asian="TW" style:letter-kerning="true"/>
    </style:style>
    <style:style style:family="paragraph" style:name="a2473">
      <style:paragraph-properties fo:line-height="0.22222in" fo:text-align="center" fo:margin-bottom="0in"/>
    </style:style>
    <style:style style:family="text" style:name="a2475">
      <style:text-properties fo:font-size="0.16667in" style:font-size-asian="0.16667in" style:font-size-complex="0.16667in" fo:language="en" style:language-asian="zh" fo:country="US" style:country-asian="TW" style:letter-kerning="true"/>
    </style:style>
    <style:style style:family="text" style:name="a2476">
      <style:text-properties fo:font-size="0.16667in" style:font-size-asian="0.16667in" style:font-size-complex="0.16667in" style:language-asian="zh" style:country-asian="TW" style:letter-kerning="true"/>
    </style:style>
    <style:style style:family="paragraph" style:name="a2477">
      <style:paragraph-properties fo:line-height="0.22222in" fo:text-align="center" fo:margin-bottom="0in"/>
    </style:style>
    <style:style style:family="text" style:name="a2479">
      <style:text-properties fo:font-size="0.16667in" style:font-size-asian="0.16667in" style:font-size-complex="0.16667in" style:language-asian="zh" style:country-asian="TW" style:letter-kerning="true"/>
    </style:style>
    <style:style style:family="text" style:name="a3130">
      <style:text-properties fo:font-size="0.125in" style:font-size-asian="0.125in" style:font-size-complex="0.125in" style:language-asian="zh" style:country-asian="TW" style:letter-kerning="true"/>
    </style:style>
    <style:style style:family="paragraph" style:name="a3131">
      <style:paragraph-properties fo:line-height="0.22222in" fo:text-align="center" fo:margin-bottom="0in"/>
    </style:style>
    <style:style style:family="text" style:name="a3133">
      <style:text-properties fo:font-size="0.125in" style:font-size-asian="0.125in" style:font-size-complex="0.125in" style:language-asian="zh" style:country-asian="TW" style:letter-kerning="true"/>
    </style:style>
    <style:style style:family="paragraph" style:name="a3134">
      <style:paragraph-properties fo:line-height="0.22222in" fo:text-align="center" fo:margin-bottom="0in"/>
    </style:style>
    <style:style style:family="text" style:name="a3136">
      <style:text-properties fo:font-size="0.125in" style:font-size-asian="0.125in" style:font-size-complex="0.125in" fo:language="en" fo:country="US" style:letter-kerning="true"/>
    </style:style>
    <style:style style:family="text" style:name="a3137">
      <style:text-properties fo:font-size="0.125in" style:font-size-asian="0.125in" style:font-size-complex="0.125in" style:language-asian="zh" style:country-asian="TW" style:letter-kerning="true"/>
    </style:style>
    <style:style style:family="paragraph" style:name="a3138">
      <style:paragraph-properties fo:line-height="0.22222in" fo:text-align="center" fo:margin-bottom="0in"/>
    </style:style>
    <style:style style:family="text" style:name="a248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2481">
      <style:paragraph-properties fo:line-height="0.22222in" fo:text-align="center" fo:margin-bottom="0in"/>
    </style:style>
    <style:style style:family="table-cell" style:name="a2483">
      <style:table-cell-properties style:vertical-align="middle" fo:padding-top="0in" fo:padding-bottom="0in" fo:padding-left="0.01944in" fo:padding-right="0.01944in"/>
      <style:paragraph-properties style:writing-mode="lr-tb"/>
    </style:style>
    <style:style style:family="text" style:name="a2484">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85">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86">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88">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248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40">
      <style:text-properties fo:font-size="0.125in" style:font-size-asian="0.125in" style:font-size-complex="0.125in" style:language-asian="zh" style:country-asian="TW" style:letter-kerning="true"/>
    </style:style>
    <style:style style:family="text" style:name="a314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paragraph" style:name="a3142">
      <style:paragraph-properties fo:line-height="0.22222in" fo:text-align="center" fo:margin-bottom="0in"/>
    </style:style>
    <style:style style:family="table-cell" style:name="a3144">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able-row" style:name="a3145">
      <style:table-row-properties style:row-height="0.96145in"/>
    </style:style>
    <style:style style:family="text" style:name="a3146">
      <style:text-properties fo:font-size="0.19444in" style:font-size-asian="0.19444in" style:font-size-complex="0.19444in" style:language-asian="zh" style:country-asian="TW" style:letter-kerning="true"/>
    </style:style>
    <style:style style:family="text" style:name="a3147">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text" style:name="a3148">
      <style:text-properties fo:font-size="0.19444in" style:font-size-asian="0.19444in" style:font-size-complex="0.19444in" style:language-asian="zh" style:country-asian="TW" style:letter-kerning="true"/>
    </style:style>
    <style:style style:family="text" style:name="a314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249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49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4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9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49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9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9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2498">
      <style:graphic-properties draw:fill="none" draw:stroke="solid" svg:stroke-width="0.01042in" svg:stroke-color="#000000" svg:stroke-opacity="100%" draw:stroke-linejoin="round" svg:stroke-linecap="butt"/>
    </style:style>
    <style:style style:family="presentation" style:name="a249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150">
      <style:paragraph-properties fo:line-height="0.22222in" fo:text-align="center" fo:margin-bottom="0in"/>
    </style:style>
    <style:style style:family="text" style:name="a2700">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3152">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paragraph" style:name="a27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3">
      <style:text-properties fo:font-size="0.19444in" style:font-size-asian="0.19444in" style:font-size-complex="0.19444in" style:language-asian="zh" style:country-asian="TW" style:letter-kerning="true"/>
    </style:style>
    <style:style style:family="text" style:name="a2702">
      <style:text-properties fo:font-variant="normal" fo:text-transform="none" fo:color="#000000" style:text-line-through-type="none" style:text-line-through-style="none" style:text-line-through-width="auto" style:text-line-through-color="font-color" style:text-position="0% 100%" fo:font-family="Arial" style:font-family-asian="Arial" fo:font-size="0.125in" style:font-size-asian="0.125in" style:font-size-complex="0.1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54">
      <style:text-properties fo:font-family="標楷體" style:font-family-asian="標楷體" style:font-family-generic="script" style:font-family-generic-asian="script" style:font-pitch="fixed" style:font-pitch-asian="fixed" fo:font-size="0.19444in" style:font-size-asian="0.19444in" style:font-size-complex="0.19444in" fo:language="en" style:language-asian="zh" fo:country="US" style:country-asian="TW" style:letter-kerning="true"/>
    </style:style>
    <style:style style:family="paragraph" style:name="a27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5">
      <style:text-properties fo:font-size="0.19444in" style:font-size-asian="0.19444in" style:font-size-complex="0.19444in" style:language-asian="zh" style:country-asian="TW" style:letter-kerning="true"/>
    </style:style>
    <style:style style:family="graphic" style:name="a270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3156">
      <style:text-properties fo:color="#ff0000" fo:font-size="0.19444in" style:font-size-asian="0.19444in" style:font-size-complex="0.19444in" style:language-asian="zh" style:country-asian="TW" style:letter-kerning="true"/>
    </style:style>
    <style:style style:family="text" style:name="a2705">
      <style:text-properties fo:font-variant="normal" fo:text-transform="none" fo:color="#00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57">
      <style:text-properties fo:font-size="0.19444in" style:font-size-asian="0.19444in" style:font-size-complex="0.19444in" style:language-asian="zh" style:country-asian="TW" style:letter-kerning="true"/>
    </style:style>
    <style:style style:family="text" style:name="a2706">
      <style:text-properties fo:font-variant="normal" fo:text-transform="none" fo:color="#ff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58">
      <style:text-properties fo:font-size="0.19444in" style:font-size-asian="0.19444in" style:font-size-complex="0.19444in" fo:language="en" fo:country="US" style:letter-kerning="true"/>
    </style:style>
    <style:style style:family="text" style:name="a2707">
      <style:text-properties fo:font-variant="normal" fo:text-transform="none" fo:color="#00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59">
      <style:text-properties fo:font-size="0.19444in" style:font-size-asian="0.19444in" style:font-size-complex="0.19444in" style:language-asian="zh" style:country-asian="TW" style:letter-kerning="true"/>
    </style:style>
    <style:style style:family="text" style:name="a2708">
      <style:text-properties fo:font-variant="normal" fo:text-transform="none" fo:color="#00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09">
      <style:text-properties fo:font-variant="normal" fo:text-transform="none" fo:color="#00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0">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text" style:name="a1201">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1202">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fo:language="en" fo:country="US" style:letter-kerning="true"/>
    </style:style>
    <style:style style:family="text" style:name="a1203">
      <style:text-properties fo:color="#ff0000"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1204">
      <style:paragraph-properties fo:line-height="150%" fo:text-align="justify" fo:text-align-last="start" fo:margin-top="0.08333in" fo:margin-bottom="0.08333in"/>
    </style:style>
    <style:style style:family="table-cell" style:name="a1206">
      <style:table-cell-properties style:vertical-align="middle" fo:padding-top="0in" fo:padding-bottom="0in" fo:padding-left="0.01944in" fo:padding-right="0.01944in"/>
      <style:paragraph-properties style:writing-mode="lr-tb"/>
    </style:style>
    <style:style style:family="text" style:name="a1207">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20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09">
      <style:paragraph-properties fo:line-height="0.22222in" fo:text-align="center" fo:margin-top="0.08333in" fo:margin-bottom="0.08333in"/>
    </style:style>
    <style:style style:family="text" style:name="a3160">
      <style:text-properties fo:font-size="0.19444in" style:font-size-asian="0.19444in" style:font-size-complex="0.19444in" fo:language="en" fo:country="US" style:letter-kerning="true"/>
    </style:style>
    <style:style style:family="text" style:name="a3161">
      <style:text-properties fo:font-size="0.19444in" style:font-size-asian="0.19444in" style:font-size-complex="0.19444in" style:language-asian="zh" style:country-asian="TW" style:letter-kerning="true"/>
    </style:style>
    <style:style style:family="text" style:name="a2710">
      <style:text-properties fo:font-variant="normal" fo:text-transform="none" fo:color="#ff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62">
      <style:text-properties fo:font-size="0.19444in" style:font-size-asian="0.19444in" style:font-size-complex="0.19444in" fo:language="en" fo:country="US" style:letter-kerning="true"/>
    </style:style>
    <style:style style:family="text" style:name="a2711">
      <style:text-properties fo:font-variant="normal" fo:text-transform="none" fo:color="#00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63">
      <style:text-properties fo:font-size="0.19444in" style:font-size-asian="0.19444in" style:font-size-complex="0.19444in" style:language-asian="zh" style:country-asian="TW" style:letter-kerning="true"/>
    </style:style>
    <style:style style:family="text" style:name="a2712">
      <style:text-properties fo:font-variant="normal" fo:text-transform="none" fo:color="#ff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64">
      <style:text-properties fo:color="#ff0000" fo:font-size="0.19444in" style:font-size-asian="0.19444in" style:font-size-complex="0.19444in" style:language-asian="zh" style:country-asian="TW" style:letter-kerning="true"/>
    </style:style>
    <style:style style:family="text" style:name="a2713">
      <style:text-properties fo:font-variant="normal" fo:text-transform="none" fo:color="#000000" style:text-line-through-type="none" style:text-line-through-style="none" style:text-line-through-width="auto" style:text-line-through-color="font-color" style:text-position="0% 100%" fo:font-family="Arial" style:font-family-asian="Arial"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65">
      <style:text-properties fo:font-size="0.19444in" style:font-size-asian="0.19444in" style:font-size-complex="0.19444in" style:language-asian="zh" style:country-asian="TW" style:letter-kerning="true"/>
    </style:style>
    <style:style style:family="text" style:name="a2714">
      <style:text-properties fo:font-variant="normal" fo:text-transform="none" fo:color="#ffffff" style:text-line-through-type="none" style:text-line-through-style="none" style:text-line-through-width="auto" style:text-line-through-color="font-color" style:text-position="0% 100%" fo:font-family="微軟正黑體" style:font-family-asian="Arial" style:font-family-complex="Arial" style:font-family-generic="swiss" style:font-family-generic-complex="swiss" style:font-pitch="variable"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66">
      <style:text-properties fo:font-size="0.19444in" style:font-size-asian="0.19444in" style:font-size-complex="0.19444in" fo:language="en" fo:country="US" style:letter-kerning="true"/>
    </style:style>
    <style:style style:family="paragraph" style:name="a2715">
      <style:paragraph-properties fo:line-height="15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7">
      <style:text-properties fo:font-size="0.19444in" style:font-size-asian="0.19444in" style:font-size-complex="0.19444in" style:language-asian="zh" style:country-asian="TW" style:letter-kerning="true"/>
    </style:style>
    <style:style style:family="graphic" style:name="a2716">
      <style:graphic-properties fo:wrap-option="wrap" fo:padding-top="0.05in" fo:padding-bottom="0.05in" fo:padding-left="0.1in" fo:padding-right="0.1in" draw:textarea-vertical-align="middle" draw:textarea-horizontal-align="left" draw:fill="solid" draw:fill-color="#eeece1" draw:opacity="100%" draw:stroke="solid" svg:stroke-width="0.03125in" svg:stroke-color="#d5ae75" svg:stroke-opacity="100%" draw:auto-grow-width="false" draw:auto-grow-height="true"/>
      <style:paragraph-properties style:font-independent-line-spacing="true" style:writing-mode="lr-tb"/>
    </style:style>
    <style:style style:family="text" style:name="a3168">
      <style:text-properties fo:font-size="0.19444in" style:font-size-asian="0.19444in" style:font-size-complex="0.19444in" fo:language="en" fo:country="US" style:letter-kerning="true"/>
    </style:style>
    <style:style style:family="drawing-page" style:name="a27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169">
      <style:text-properties fo:font-size="0.19444in" style:font-size-asian="0.19444in" style:font-size-complex="0.19444in" style:language-asian="zh" style:country-asian="TW" style:letter-kerning="true"/>
    </style:style>
    <style:style style:family="text" style:name="a271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11">
      <style:table-cell-properties style:vertical-align="middle" fo:padding-top="0in" fo:padding-bottom="0in" fo:padding-left="0.01944in" fo:padding-right="0.01944in"/>
      <style:paragraph-properties style:writing-mode="lr-tb"/>
    </style:style>
    <style:style style:family="text" style:name="a1212">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21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14">
      <style:paragraph-properties fo:line-height="0.22222in" fo:text-align="center" fo:margin-top="0.08333in" fo:margin-bottom="0.08333in"/>
    </style:style>
    <style:style style:family="text" style:name="a121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17">
      <style:paragraph-properties fo:line-height="0.22222in" fo:text-align="center" fo:margin-top="0.08333in" fo:margin-bottom="0.08333in"/>
    </style:style>
    <style:style style:family="text" style:name="a1219">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17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paragraph" style:name="a3171">
      <style:paragraph-properties fo:line-height="0.30556in" fo:text-align="justify" fo:text-align-last="start" fo:margin-top="0.08333in" fo:margin-bottom="0.08333in"/>
    </style:style>
    <style:style style:family="text" style:name="a272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1">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73">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72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4">
      <style:text-properties fo:font-size="0.19444in" style:font-size-asian="0.19444in" style:font-size-complex="0.19444in" fo:language="en" fo:country="US" style:letter-kerning="true"/>
    </style:style>
    <style:style style:family="paragraph" style:name="a2723">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5">
      <style:text-properties fo:font-size="0.19444in" style:font-size-asian="0.19444in" style:font-size-complex="0.19444in" style:language-asian="zh" style:country-asian="TW" style:letter-kerning="true"/>
    </style:style>
    <style:style style:family="text" style:name="a3176">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text" style:name="a2725">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77">
      <style:paragraph-properties fo:line-height="0.22222in" fo:text-align="center" fo:margin-bottom="0in"/>
    </style:style>
    <style:style style:family="text" style:name="a272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7">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179">
      <style:table-cell-properties style:vertical-align="middle" fo:background-color="#efe9e7" fo:border-top="0.01389in solid #ffffff" fo:border-bottom="0.01389in solid #ffffff" fo:border-left="0.01389in solid #ffffff" fo:border-right="0.01389in solid #ffffff" fo:padding-top="0in" fo:padding-bottom="0in" fo:padding-left="0.01415in" fo:padding-right="0.01415in"/>
      <style:paragraph-properties style:writing-mode="lr-tb"/>
    </style:style>
    <style:style style:family="text" style:name="a272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21">
      <style:paragraph-properties fo:line-height="0.22222in" fo:text-align="center" fo:margin-top="0.08333in" fo:margin-bottom="0.08333in"/>
    </style:style>
    <style:style style:family="text" style:name="a122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24">
      <style:paragraph-properties fo:line-height="0.22222in" fo:text-align="center" fo:margin-top="0.08333in" fo:margin-bottom="0.08333in"/>
    </style:style>
    <style:style style:family="text" style:name="a1226">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22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28">
      <style:paragraph-properties fo:line-height="0.22222in" fo:text-align="center" fo:margin-top="0.08333in" fo:margin-bottom="0.08333in"/>
    </style:style>
    <style:style style:family="text" style:name="a3180">
      <style:text-properties fo:font-size="0.125in" style:font-size-asian="0.125in" style:font-size-complex="0.125in" fo:language="en" fo:country="US" style:letter-kerning="true"/>
    </style:style>
    <style:style style:family="text" style:name="a3181">
      <style:text-properties fo:font-size="0.125in" style:font-size-asian="0.125in" style:font-size-complex="0.125in" style:language-asian="zh" style:country-asian="TW" style:letter-kerning="true"/>
    </style:style>
    <style:style style:family="text" style:name="a273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2">
      <style:paragraph-properties fo:line-height="0.22222in" fo:text-align="center" fo:margin-bottom="0in"/>
    </style:style>
    <style:style style:family="text" style:name="a273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32">
      <style:paragraph-properties fo:line-height="100%" fo:text-align="left" style:tab-stop-distance="1in" fo:margin-left="0.375in" fo:margin-right="0in" fo:text-indent="-0.375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84">
      <style:text-properties fo:font-size="0.125in" style:font-size-asian="0.125in" style:font-size-complex="0.125in" style:language-asian="zh" style:country-asian="TW" style:letter-kerning="true"/>
    </style:style>
    <style:style style:family="paragraph" style:name="a3185">
      <style:paragraph-properties fo:line-height="0.22222in" fo:text-align="center" fo:margin-bottom="0in"/>
    </style:style>
    <style:style style:family="text" style:name="a273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35">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87">
      <style:text-properties fo:font-size="0.125in" style:font-size-asian="0.125in" style:font-size-complex="0.125in" fo:language="en" fo:country="US" style:letter-kerning="true"/>
    </style:style>
    <style:style style:family="text" style:name="a273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88">
      <style:text-properties fo:font-size="0.125in" style:font-size-asian="0.125in" style:font-size-complex="0.125in" style:language-asian="zh" style:country-asian="TW" style:letter-kerning="true"/>
    </style:style>
    <style:style style:family="paragraph" style:name="a27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9">
      <style:paragraph-properties fo:line-height="0.22222in" fo:text-align="center" fo:margin-bottom="0in"/>
    </style:style>
    <style:style style:family="text" style:name="a273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31">
      <style:paragraph-properties fo:line-height="0.22222in" fo:text-align="center" fo:margin-top="0.08333in" fo:margin-bottom="0.08333in"/>
    </style:style>
    <style:style style:family="table-cell" style:name="a1233">
      <style:table-cell-properties style:vertical-align="middle" fo:padding-top="0in" fo:padding-bottom="0in" fo:padding-left="0.01944in" fo:padding-right="0.01944in"/>
      <style:paragraph-properties style:writing-mode="lr-tb"/>
    </style:style>
    <style:style style:family="text" style:name="a1234">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23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36">
      <style:paragraph-properties fo:line-height="0.22222in" fo:text-align="center" fo:margin-top="0.08333in" fo:margin-bottom="0.08333in"/>
    </style:style>
    <style:style style:family="text" style:name="a123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39">
      <style:paragraph-properties fo:line-height="0.22222in" fo:text-align="center" fo:margin-top="0.08333in" fo:margin-bottom="0.08333in"/>
    </style:style>
    <style:style style:family="text" style:name="a3191">
      <style:text-properties fo:font-size="0.125in" style:font-size-asian="0.125in" style:font-size-complex="0.125in" style:language-asian="zh" style:country-asian="TW" style:letter-kerning="true"/>
    </style:style>
    <style:style style:family="graphic" style:name="a27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192">
      <style:paragraph-properties fo:line-height="0.22222in" fo:text-align="center" fo:margin-bottom="0in"/>
    </style:style>
    <style:style style:family="text" style:name="a274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4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94">
      <style:text-properties fo:font-size="0.125in" style:font-size-asian="0.125in" style:font-size-complex="0.125in" fo:language="en" fo:country="US" style:letter-kerning="true"/>
    </style:style>
    <style:style style:family="text" style:name="a274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195">
      <style:text-properties fo:font-size="0.125in" style:font-size-asian="0.125in" style:font-size-complex="0.125in" style:language-asian="zh" style:country-asian="TW" style:letter-kerning="true"/>
    </style:style>
    <style:style style:family="paragraph" style:name="a2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6">
      <style:paragraph-properties fo:line-height="0.22222in" fo:text-align="center" fo:margin-bottom="0in"/>
    </style:style>
    <style:style style:family="presentation" style:name="a2745">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74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8">
      <style:text-properties fo:font-size="0.125in" style:font-size-asian="0.125in" style:font-size-complex="0.125in" style:language-asian="zh" style:country-asian="TW" style:letter-kerning="true"/>
    </style:style>
    <style:style style:family="text" style:name="a274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25in" style:font-size-asian="0.125in" style:font-size-complex="0.125in" style:language-asian="zh" style:country-asian="TW" style:letter-kerning="true"/>
    </style:style>
    <style:style style:family="paragraph" style:name="a2748">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49">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resentation" style:name="a3400">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340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2">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3">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04">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40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1">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40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40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3">
      <style:paragraph-properties fo:line-height="0.22222in" fo:text-align="center" fo:margin-top="0.08333in" fo:margin-bottom="0.08333in"/>
    </style:style>
    <style:style style:family="graphic" style:name="a340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40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1246">
      <style:paragraph-properties fo:line-height="0.22222in" fo:text-align="center" fo:margin-top="0.08333in" fo:margin-bottom="0.08333in"/>
    </style:style>
    <style:style style:family="text" style:name="a1248">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124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275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5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3">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75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56">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7">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75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1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1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41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1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0">
      <style:paragraph-properties fo:line-height="0.22222in" fo:text-align="center" fo:margin-top="0.08333in" fo:margin-bottom="0.08333in"/>
    </style:style>
    <style:style style:family="paragraph" style:name="a3415">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16">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12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3417" style:parent-style-name="Graphics">
      <style:graphic-properties draw:fill="none" draw:stroke="none"/>
    </style:style>
    <style:style style:family="paragraph" style:name="a1253">
      <style:paragraph-properties fo:line-height="0.22222in" fo:text-align="center" fo:margin-top="0.08333in" fo:margin-bottom="0.08333in"/>
    </style:style>
    <style:style style:family="graphic" style:name="a3418" style:parent-style-name="Graphics">
      <style:graphic-properties draw:fill="none" draw:stroke="none"/>
    </style:style>
    <style:style style:family="text" style:name="a341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ell" style:name="a1255">
      <style:table-cell-properties style:vertical-align="middle" fo:padding-top="0in" fo:padding-bottom="0in" fo:padding-left="0.01944in" fo:padding-right="0.01944in"/>
      <style:paragraph-properties style:writing-mode="lr-tb"/>
    </style:style>
    <style:style style:family="text" style:name="a1256">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57">
      <style:text-properties fo:font-variant="normal" fo:text-transform="none" fo:color="#191919" style:text-line-through-type="none" style:text-line-through-style="none" style:text-line-through-width="auto" style:text-line-through-color="font-color" style:text-position="0% 100%" fo:font-family="Livvic" style:font-family-asian="Livvic" style:font-family-complex="Livvic"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9">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2760">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61">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graphic" style:name="a2762" style:parent-style-name="Graphics">
      <style:graphic-properties draw:fill="solid" draw:fill-color="#f2f2f2" draw:opacity="100%" draw:stroke="solid" svg:stroke-width="0.04514in" svg:stroke-color="#81816a" svg:stroke-opacity="100%"/>
    </style:style>
    <style:style style:family="drawing-page" style:name="a27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6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7">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9">
      <style:text-properties fo:font-variant="normal" fo:text-transform="none" fo:color="#c00000"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2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42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2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42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2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6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25">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1">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26">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paragraph" style:name="a1262">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4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63">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342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264">
      <style:graphic-properties draw:fill="none" draw:stroke="solid" svg:stroke-width="0.01042in" svg:stroke-color="#000000" svg:stroke-opacity="100%" draw:stroke-linejoin="round" svg:stroke-linecap="butt"/>
    </style:style>
    <style:style style:family="text" style:name="a342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26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26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267">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26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4722in" style:font-size-asian="0.34722in" style:font-size-complex="0.347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6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7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2">
      <style:paragraph-properties fo:line-height="10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4">
      <style:paragraph-properties fo:line-height="100%" fo:text-align="left" style:tab-stop-distance="1in" fo:margin-left="0in" fo:margin-right="0in" fo:text-indent="0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7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43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3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33">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able" style:name="a3434">
      <style:table-properties style:writing-mode="lr-tb"/>
    </style:style>
    <style:style style:family="paragraph" style:name="a12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435">
      <style:table-column-properties style:column-width="0.35175in"/>
    </style:style>
    <style:style style:family="presentation" style:name="a1271">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able-column" style:name="a3436">
      <style:table-column-properties style:column-width="1.09093in"/>
    </style:style>
    <style:style style:family="text" style:name="a127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olumn" style:name="a3437">
      <style:table-column-properties style:column-width="1.06189in"/>
    </style:style>
    <style:style style:family="text" style:name="a127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able-column" style:name="a3438">
      <style:table-column-properties style:column-width="0.58487in"/>
    </style:style>
    <style:style style:family="paragraph" style:name="a12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439">
      <style:table-column-properties style:column-width="2.73355in"/>
    </style:style>
    <style:style style:family="presentation" style:name="a1275">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27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7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9">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278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8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78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7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84">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785">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6">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87">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88">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789">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3440">
      <style:table-column-properties style:column-width="1.29335in"/>
    </style:style>
    <style:style style:family="table-column" style:name="a3441">
      <style:table-column-properties style:column-width="0.47288in"/>
    </style:style>
    <style:style style:family="table-column" style:name="a3442">
      <style:table-column-properties style:column-width="0.47288in"/>
    </style:style>
    <style:style style:family="table-row" style:name="a3443">
      <style:table-row-properties style:row-height="0.8783in"/>
    </style:style>
    <style:style style:family="text" style:name="a3444">
      <style:text-properties fo:font-size="0.16667in" style:font-size-asian="0.16667in" style:font-size-complex="0.16667in" style:language-asian="zh" style:country-asian="TW" style:letter-kerning="true"/>
    </style:style>
    <style:style style:family="text" style:name="a128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4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28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446">
      <style:paragraph-properties fo:line-height="0.22222in" fo:text-align="center" fo:margin-bottom="0in"/>
    </style:style>
    <style:style style:family="paragraph" style:name="a12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3">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able-cell" style:name="a3448">
      <style:table-cell-properties style:vertical-align="middle" fo:padding-top="0in" fo:padding-bottom="0in" fo:padding-left="0.01944in" fo:padding-right="0.01944in"/>
      <style:paragraph-properties style:writing-mode="lr-tb"/>
    </style:style>
    <style:style style:family="text" style:name="a128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49">
      <style:text-properties fo:font-size="0.16667in" style:font-size-asian="0.16667in" style:font-size-complex="0.16667in" style:language-asian="zh" style:country-asian="TW" style:letter-kerning="true"/>
    </style:style>
    <style:style style:family="paragraph" style:name="a1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6">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28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8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0">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91">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92">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793">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4">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95">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96">
      <style:graphic-properties fo:wrap-option="wrap" fo:padding-top="0.09998in" fo:padding-bottom="0.09998in" fo:padding-left="0.09998in" fo:padding-right="0.09998in" draw:textarea-vertical-align="middle" draw:textarea-horizontal-align="center" draw:fill="solid" draw:fill-color="#edede9" draw:opacity="100%" draw:stroke="solid" svg:stroke-width="0.04861in" svg:stroke-color="#81816a" svg:stroke-opacity="100%" draw:stroke-linejoin="round" svg:stroke-linecap="butt" draw:auto-grow-width="false" draw:auto-grow-height="false"/>
      <style:paragraph-properties style:font-independent-line-spacing="true" style:writing-mode="lr-tb"/>
    </style:style>
    <style:style style:family="text" style:name="a2797">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8">
      <style:text-properties fo:font-variant="normal" fo:text-transform="none" fo:color="#191919" style:text-line-through-type="none" style:text-line-through-style="none" style:text-line-through-width="auto" style:text-line-through-color="font-color" style:text-position="0% 100%" fo:font-family="Poppins SemiBold" style:font-family-asian="Poppins SemiBold" style:font-family-complex="Poppins Semi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99">
      <style:paragraph-properties fo:line-height="15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0">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451">
      <style:paragraph-properties fo:line-height="0.22222in" fo:text-align="center" fo:margin-bottom="0in"/>
    </style:style>
    <style:style style:family="table-cell" style:name="a3453">
      <style:table-cell-properties style:vertical-align="middle" fo:padding-top="0in" fo:padding-bottom="0in" fo:padding-left="0.01944in" fo:padding-right="0.01944in"/>
      <style:paragraph-properties style:writing-mode="lr-tb"/>
    </style:style>
    <style:style style:family="text" style:name="a3454">
      <style:text-properties fo:font-size="0.16667in" style:font-size-asian="0.16667in" style:font-size-complex="0.16667in" style:language-asian="zh" style:country-asian="TW" style:letter-kerning="true"/>
    </style:style>
    <style:style style:family="presentation" style:name="a1290">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3455">
      <style:paragraph-properties fo:line-height="0.22222in" fo:text-align="center" fo:margin-bottom="0in"/>
    </style:style>
    <style:style style:family="text" style:name="a129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457">
      <style:text-properties fo:font-size="0.16667in" style:font-size-asian="0.16667in" style:font-size-complex="0.16667in" style:language-asian="zh" style:country-asian="TW" style:letter-kerning="true"/>
    </style:style>
    <style:style style:family="paragraph" style:name="a12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resentation" style:name="a1294">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3459">
      <style:paragraph-properties fo:line-height="0.22222in" fo:text-align="center" fo:margin-bottom="0in"/>
    </style:style>
    <style:style style:family="text" style:name="a129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8">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29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00">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01">
      <style:text-properties fo:font-variant="normal" fo:text-transform="none" fo:color="#ff000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3">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text" style:name="a1504">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05">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7">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text" style:name="a1508">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09">
      <style:text-properties fo:font-variant="normal" fo:text-transform="none" fo:color="#404040" style:text-line-through-type="none" style:text-line-through-style="none" style:text-line-through-width="auto" style:text-line-through-color="font-color" style:text-position="0% 100%" fo:font-family="Arial" style:font-family-asian="Arial" style:font-family-complex="Arial" style:font-family-generic-complex="swiss" style:font-pitch-complex="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3461">
      <style:table-cell-properties style:vertical-align="middle" fo:padding-top="0in" fo:padding-bottom="0in" fo:padding-left="0.01944in" fo:padding-right="0.01944in"/>
      <style:paragraph-properties style:writing-mode="lr-tb"/>
    </style:style>
    <style:style style:family="text" style:name="a3462">
      <style:text-properties fo:font-size="0.16667in" style:font-size-asian="0.16667in" style:font-size-complex="0.16667in" style:language-asian="zh" style:country-asian="TW" style:letter-kerning="true"/>
    </style:style>
    <style:style style:family="text" style:name="a346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464">
      <style:paragraph-properties fo:line-height="0.22222in" fo:text-align="center" fo:margin-bottom="0in"/>
    </style:style>
    <style:style style:family="table-cell" style:name="a3466">
      <style:table-cell-properties style:vertical-align="middle" fo:padding-top="0in" fo:padding-bottom="0in" fo:padding-left="0.01944in" fo:padding-right="0.01944in"/>
      <style:paragraph-properties style:writing-mode="lr-tb"/>
    </style:style>
    <style:style style:family="text" style:name="a3467">
      <style:text-properties fo:font-size="0.16667in" style:font-size-asian="0.16667in" style:font-size-complex="0.16667in" style:language-asian="zh" style:country-asian="TW" style:letter-kerning="true"/>
    </style:style>
    <style:style style:family="text" style:name="a346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469">
      <style:paragraph-properties fo:line-height="0.22222in" fo:text-align="center" fo:margin-bottom="0in"/>
    </style:style>
    <style:style style:family="paragraph" style:name="a15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1">
      <style:graphic-properties fo:wrap-option="wrap" fo:padding-top="0.05in" fo:padding-bottom="0.05in" fo:padding-left="0.1in" fo:padding-right="0.1in" draw:textarea-vertical-align="middle" draw:textarea-horizontal-align="center" draw:fill="none" draw:stroke="none" draw:auto-grow-width="false" draw:auto-grow-height="true"/>
      <style:paragraph-properties style:font-independent-line-spacing="true" style:writing-mode="lr-tb"/>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4">
      <style:graphic-properties fo:wrap-option="wrap" fo:padding-top="0.05in" fo:padding-bottom="0.05in" fo:padding-left="0.1in" fo:padding-right="0.1in" draw:textarea-vertical-align="middle" draw:textarea-horizontal-align="left" draw:fill="solid" draw:fill-color="#fbd770" draw:opacity="100%" draw:stroke="none" draw:auto-grow-width="false" draw:auto-grow-height="false"/>
      <style:paragraph-properties style:font-independent-line-spacing="true" style:writing-mode="lr-tb"/>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7">
      <style:graphic-properties fo:wrap-option="wrap" fo:padding-top="0.05in" fo:padding-bottom="0.05in" fo:padding-left="0.1in" fo:padding-right="0.1in" draw:textarea-vertical-align="middle" draw:textarea-horizontal-align="left" draw:fill="solid" draw:fill-color="#49122c" draw:opacity="100%" draw:stroke="none" draw:auto-grow-width="false" draw:auto-grow-height="false"/>
      <style:paragraph-properties style:font-independent-line-spacing="true" style:writing-mode="lr-tb"/>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3471">
      <style:table-cell-properties style:vertical-align="middle" fo:padding-top="0in" fo:padding-bottom="0in" fo:padding-left="0.01944in" fo:padding-right="0.01944in"/>
      <style:paragraph-properties style:writing-mode="lr-tb"/>
    </style:style>
    <style:style style:family="text" style:name="a3472">
      <style:text-properties fo:font-size="0.16667in" style:font-size-asian="0.16667in" style:font-size-complex="0.16667in" style:language-asian="zh" style:country-asian="HK" style:letter-kerning="true"/>
    </style:style>
    <style:style style:family="text" style:name="a3473">
      <style:text-properties fo:font-size="0.16667in" style:font-size-asian="0.16667in" style:font-size-complex="0.16667in" style:language-asian="zh" style:country-asian="TW" style:letter-kerning="true"/>
    </style:style>
    <style:style style:family="paragraph" style:name="a3474">
      <style:paragraph-properties fo:line-height="0.22222in" fo:text-align="center" fo:margin-bottom="0in"/>
    </style:style>
    <style:style style:family="text" style:name="a3476">
      <style:text-properties fo:font-size="0.16667in" style:font-size-asian="0.16667in" style:font-size-complex="0.16667in" fo:language="en" fo:country="US" style:letter-kerning="true"/>
    </style:style>
    <style:style style:family="text" style:name="a3477">
      <style:text-properties fo:font-size="0.16667in" style:font-size-asian="0.16667in" style:font-size-complex="0.16667in" style:language-asian="zh" style:country-asian="TW" style:letter-kerning="true"/>
    </style:style>
    <style:style style:family="text" style:name="a3478">
      <style:text-properties fo:font-size="0.16667in" style:font-size-asian="0.16667in" style:font-size-complex="0.16667in" fo:language="en" fo:country="US" style:letter-kerning="true"/>
    </style:style>
    <style:style style:family="text" style:name="a347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graphic" style:name="a1520">
      <style:graphic-properties fo:wrap-option="wrap" fo:padding-top="0.05in" fo:padding-bottom="0.05in" fo:padding-left="0.1in" fo:padding-right="0.1in" draw:textarea-vertical-align="middle" draw:textarea-horizontal-align="left" draw:fill="solid" draw:fill-color="#d6529e" draw:opacity="100%" draw:stroke="none" draw:auto-grow-width="false" draw:auto-grow-height="false"/>
      <style:paragraph-properties style:font-independent-line-spacing="true" style:writing-mode="lr-tb"/>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3">
      <style:graphic-properties fo:wrap-option="wrap" fo:padding-top="0.05in" fo:padding-bottom="0.05in" fo:padding-left="0.1in" fo:padding-right="0.1in" draw:textarea-vertical-align="middle" draw:textarea-horizontal-align="left" draw:fill="solid" draw:fill-color="#1e1e11" draw:opacity="100%" draw:stroke="none" draw:auto-grow-width="false" draw:auto-grow-height="false"/>
      <style:paragraph-properties style:font-independent-line-spacing="true" style:writing-mode="lr-tb"/>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6">
      <style:graphic-properties fo:wrap-option="wrap" fo:padding-top="0.05in" fo:padding-bottom="0.05in" fo:padding-left="0.1in" fo:padding-right="0.1in" draw:textarea-vertical-align="middle" draw:textarea-horizontal-align="left" draw:fill="solid" draw:fill-color="#fcd4b4" draw:opacity="100%" draw:stroke="none" draw:auto-grow-width="false" draw:auto-grow-height="false"/>
      <style:paragraph-properties style:font-independent-line-spacing="true" style:writing-mode="lr-tb"/>
    </style:style>
    <style:style style:family="text" style:name="a1527">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9">
      <style:graphic-properties fo:wrap-option="wrap" fo:padding-top="0.05in" fo:padding-bottom="0.05in" fo:padding-left="0.1in" fo:padding-right="0.1in" draw:textarea-vertical-align="middle" draw:textarea-horizontal-align="left" draw:fill="solid" draw:fill-color="#17110c" draw:opacity="100%" draw:stroke="none" draw:auto-grow-width="false" draw:auto-grow-height="false"/>
      <style:paragraph-properties style:font-independent-line-spacing="true" style:writing-mode="lr-tb"/>
    </style:style>
    <style:style style:family="paragraph" style:name="a3480">
      <style:paragraph-properties fo:line-height="0.22222in" fo:text-align="center" fo:margin-bottom="0in"/>
    </style:style>
    <style:style style:family="table-cell" style:name="a3482">
      <style:table-cell-properties style:vertical-align="middle" fo:padding-top="0in" fo:padding-bottom="0in" fo:padding-left="0.01944in" fo:padding-right="0.01944in"/>
      <style:paragraph-properties style:writing-mode="lr-tb"/>
    </style:style>
    <style:style style:family="text" style:name="a3483">
      <style:text-properties fo:font-size="0.16667in" style:font-size-asian="0.16667in" style:font-size-complex="0.16667in" style:language-asian="zh" style:country-asian="TW" style:letter-kerning="true"/>
    </style:style>
    <style:style style:family="text" style:name="a348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485">
      <style:paragraph-properties fo:line-height="0.22222in" fo:text-align="center" fo:margin-bottom="0in"/>
    </style:style>
    <style:style style:family="table-cell" style:name="a3487">
      <style:table-cell-properties style:vertical-align="middle" fo:padding-top="0in" fo:padding-bottom="0in" fo:padding-left="0.01944in" fo:padding-right="0.01944in"/>
      <style:paragraph-properties style:writing-mode="lr-tb"/>
    </style:style>
    <style:style style:family="text" style:name="a3488">
      <style:text-properties fo:font-size="0.16667in" style:font-size-asian="0.16667in" style:font-size-complex="0.16667in" style:language-asian="zh" style:country-asian="TW" style:letter-kerning="true"/>
    </style:style>
    <style:style style:family="text" style:name="a348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2">
      <style:graphic-properties fo:wrap-option="wrap" fo:padding-top="0.05in" fo:padding-bottom="0.05in" fo:padding-left="0.1in" fo:padding-right="0.1in" draw:textarea-vertical-align="middle" draw:textarea-horizontal-align="left" draw:fill="solid" draw:fill-color="#9d9acc" draw:opacity="100%" draw:stroke="none" draw:auto-grow-width="false" draw:auto-grow-height="false"/>
      <style:paragraph-properties style:font-independent-line-spacing="true" style:writing-mode="lr-tb"/>
    </style:style>
    <style:style style:family="text" style:name="a1533">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5">
      <style:graphic-properties fo:wrap-option="wrap" fo:padding-top="0.05in" fo:padding-bottom="0.05in" fo:padding-left="0.1in" fo:padding-right="0.1in" draw:textarea-vertical-align="middle" draw:textarea-horizontal-align="left" draw:fill="solid" draw:fill-color="#f6d9b5" draw:opacity="100%" draw:stroke="none" draw:auto-grow-width="false" draw:auto-grow-height="false"/>
      <style:paragraph-properties style:font-independent-line-spacing="true" style:writing-mode="lr-tb"/>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8">
      <style:graphic-properties fo:wrap-option="wrap" fo:padding-top="0.05in" fo:padding-bottom="0.05in" fo:padding-left="0.1in" fo:padding-right="0.1in" draw:textarea-vertical-align="middle" draw:textarea-horizontal-align="left" draw:fill="solid" draw:fill-color="#828889" draw:opacity="100%" draw:stroke="none" draw:auto-grow-width="false" draw:auto-grow-height="false"/>
      <style:paragraph-properties style:font-independent-line-spacing="true" style:writing-mode="lr-tb"/>
    </style:style>
    <style:style style:family="text" style:name="a1539">
      <style:text-properties fo:font-variant="normal" fo:text-transform="none" fo:color="#000000" style:text-line-through-type="none" style:text-line-through-style="none" style:text-line-through-width="auto" style:text-line-through-color="font-color" style:text-position="0% 100%" fo:font-family="Arial" style:font-family-asian="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0">
      <style:paragraph-properties fo:line-height="0.22222in" fo:text-align="center" fo:margin-bottom="0in"/>
    </style:style>
    <style:style style:family="table-cell" style:name="a3492">
      <style:table-cell-properties style:vertical-align="middle" fo:padding-top="0in" fo:padding-bottom="0in" fo:padding-left="0.01944in" fo:padding-right="0.01944in"/>
      <style:paragraph-properties style:writing-mode="lr-tb"/>
    </style:style>
    <style:style style:family="table-row" style:name="a3493">
      <style:table-row-properties style:row-height="2.58242in"/>
    </style:style>
    <style:style style:family="text" style:name="a3494">
      <style:text-properties fo:font-family="新細明體" style:font-family-asian="新細明體" style:font-family-complex="Times New Roman" style:font-family-generic="roman" style:font-family-generic-asian="roman" style:font-family-generic-complex="roman" style:font-pitch="variable" style:font-pitch-asian="variable" style:font-pitch-complex="variable" fo:font-size="0.16667in" style:font-size-asian="0.16667in" style:font-size-complex="0.16667in" fo:language="en" fo:country="US" style:letter-kerning="true"/>
    </style:style>
    <style:style style:family="text" style:name="a349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style:style style:family="paragraph" style:name="a3496">
      <style:paragraph-properties fo:line-height="0.22222in" fo:text-align="center" fo:margin-bottom="0in"/>
    </style:style>
    <style:style style:family="table-cell" style:name="a3498">
      <style:table-cell-properties style:vertical-align="middle" fo:padding-top="0in" fo:padding-bottom="0in" fo:padding-left="0.01944in" fo:padding-right="0.01944in"/>
      <style:paragraph-properties style:writing-mode="lr-tb"/>
    </style:style>
    <style:style style:family="text" style:name="a349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6667in" style:font-size-asian="0.16667in" style:font-size-complex="0.16667in" style:language-asian="zh" style:country-asian="TW" style:letter-kerning="true"/>
    </style:style>
    <text:list-style style:name="a2958"/>
    <text:list-style style:name="a2353"/>
    <text:list-style style:name="a2194"/>
    <text:list-style style:name="a1039"/>
    <text:list-style style:name="a2515"/>
    <text:list-style style:name="a2197"/>
    <text:list-style style:name="a2211"/>
    <text:list-style style:name="a3830"/>
    <text:list-style style:name="a3671"/>
    <text:list-style style:name="a2358"/>
    <text:list-style style:name="a3676"/>
    <text:list-style style:name="a3531"/>
    <text:list-style style:name="a784"/>
    <text:list-style style:name="a3536"/>
    <text:list-style style:name="a788"/>
    <text:list-style style:name="a948"/>
    <text:list-style style:name="a802"/>
    <text:list-style style:name="a1643">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181"/>
    <text:list-style style:name="a807"/>
    <text:list-style style:name="a1343">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1648">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186"/>
    <text:list-style style:name="a2964"/>
    <text:list-style style:name="a1347">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2969"/>
    <text:list-style style:name="a1205"/>
    <text:list-style style:name="a1046"/>
    <text:list-style style:name="a2520"/>
    <text:list-style style:name="a2363"/>
    <text:list-style style:name="a2524"/>
    <text:list-style style:name="a2368"/>
    <text:list-style style:name="a2528"/>
    <text:list-style style:name="a3844"/>
    <text:list-style style:name="a792"/>
    <text:list-style style:name="a3541"/>
    <text:list-style style:name="a3700"/>
    <text:list-style style:name="a2227">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953"/>
    <text:list-style style:name="a3544"/>
    <text:list-style style:name="a797"/>
    <text:list-style style:name="a957"/>
    <text:list-style style:name="a3705"/>
    <text:list-style style:name="a1651">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3548"/>
    <text:list-style style:name="a813"/>
    <text:list-style style:name="a3708"/>
    <text:list-style style:name="a1351">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1656">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815">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818"/>
    <text:list-style style:name="a3102"/>
    <text:list-style style:name="a1818">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59">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355">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2974"/>
    <text:list-style style:name="a1210"/>
    <text:list-style style:name="a3105"/>
    <text:list-style style:name="a1051"/>
    <text:list-style style:name="a1054"/>
    <text:list-style style:name="a3109"/>
    <text:list-style style:name="a1215"/>
    <text:list-style style:name="a1058"/>
    <text:list-style style:name="a1218"/>
    <text:list-style style:name="a2533"/>
    <text:list-style style:name="a2374"/>
    <text:list-style style:name="a223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2538"/>
    <text:list-style style:name="a3852"/>
    <text:list-style style:name="a2379"/>
    <text:list-style style:name="a3695"/>
    <text:list-style style:name="a961"/>
    <text:list-style style:name="a3551"/>
    <text:list-style style:name="a3712"/>
    <text:list-style style:name="a3091"/>
    <text:list-style style:name="a966"/>
    <text:list-style style:name="a3555"/>
    <text:list-style style:name="a3715"/>
    <text:list-style style:name="a1662">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3558"/>
    <text:list-style style:name="a823"/>
    <text:list-style style:name="a1665">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719"/>
    <text:list-style style:name="a1360">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3097"/>
    <text:list-style style:name="a2980"/>
    <text:list-style style:name="a3112"/>
    <text:list-style style:name="a1364">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829"/>
    <text:list-style style:name="a1061"/>
    <text:list-style style:name="a2985"/>
    <text:list-style style:name="a3116"/>
    <text:list-style style:name="a1222"/>
    <text:list-style style:name="a1369">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1065"/>
    <text:list-style style:name="a1225"/>
    <text:list-style style:name="a1068"/>
    <text:list-style style:name="a2543"/>
    <text:list-style style:name="a2384"/>
    <text:list-style style:name="a1229"/>
    <text:list-style style:name="a3860"/>
    <text:list-style style:name="a2083"/>
    <text:list-style style:name="a2401"/>
    <text:list-style style:name="a2549"/>
    <text:list-style style:name="a971"/>
    <text:list-style style:name="a2088"/>
    <text:list-style style:name="a2101"/>
    <text:list-style style:name="a2406"/>
    <text:list-style style:name="a3562"/>
    <text:list-style style:name="a3722"/>
    <text:list-style style:name="a3565"/>
    <text:list-style style:name="a976"/>
    <text:list-style style:name="a2106"/>
    <text:list-style style:name="a197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727"/>
    <text:list-style style:name="a3569"/>
    <text:list-style style:name="a834"/>
    <text:list-style style:name="a3120"/>
    <text:list-style style:name="a1373">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839"/>
    <text:list-style style:name="a3125"/>
    <text:list-style style:name="a1072"/>
    <text:list-style style:name="a1232"/>
    <text:list-style style:name="a3128"/>
    <text:list-style style:name="a1075"/>
    <text:list-style style:name="a2390"/>
    <text:list-style style:name="a1237"/>
    <text:list-style style:name="a1079"/>
    <text:list-style style:name="a2554"/>
    <text:list-style style:name="a2396"/>
    <text:list-style style:name="a2092"/>
    <text:list-style style:name="a2559"/>
    <text:list-style style:name="a3873"/>
    <text:list-style style:name="a2096"/>
    <text:list-style style:name="a982"/>
    <text:list-style style:name="a3730"/>
    <text:list-style style:name="a2111"/>
    <text:list-style style:name="a3572"/>
    <text:list-style style:name="a1983">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734"/>
    <text:list-style style:name="a987"/>
    <text:list-style style:name="a3576"/>
    <text:list-style style:name="a2117"/>
    <text:list-style style:name="a3737"/>
    <text:list-style style:name="a844"/>
    <text:list-style style:name="a3579"/>
    <text:list-style style:name="a1381">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3132"/>
    <text:list-style style:name="a1385">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3135"/>
    <text:list-style style:name="a1240"/>
    <text:list-style style:name="a1082"/>
    <text:list-style style:name="a1388">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3139"/>
    <text:list-style style:name="a1244"/>
    <text:list-style style:name="a1086"/>
    <text:list-style style:name="a1247"/>
    <text:list-style style:name="a1089"/>
    <text:list-style style:name="a2564"/>
    <text:list-style style:name="a2724">
      <text:list-level-style-number text:level="1" style:num-format="1" style:num-suffix=".">
        <style:list-level-properties text:space-before="0in" text:min-label-width="0.375in"/>
        <style:text-properties fo:color="#000000" fo:font-family="Arial" fo:font-size="100%"/>
      </text:list-level-style-number>
      <text:list-level-style-number text:level="2" style:num-format="1" style:num-suffix=".">
        <style:list-level-properties text:space-before="0in" text:min-label-width="0.375in"/>
        <style:text-properties fo:color="#000000" fo:font-family="Arial" fo:font-size="100%"/>
      </text:list-level-style-number>
      <text:list-level-style-number text:level="3" style:num-format="1" style:num-suffix=".">
        <style:list-level-properties text:space-before="0in" text:min-label-width="0.375in"/>
        <style:text-properties fo:color="#000000" fo:font-family="Arial" fo:font-size="100%"/>
      </text:list-level-style-number>
      <text:list-level-style-number text:level="4" style:num-format="1" style:num-suffix=".">
        <style:list-level-properties text:space-before="0in" text:min-label-width="0.375in"/>
        <style:text-properties fo:color="#000000" fo:font-family="Arial" fo:font-size="100%"/>
      </text:list-level-style-number>
      <text:list-level-style-number text:level="5" style:num-format="1" style:num-suffix=".">
        <style:list-level-properties text:space-before="0in" text:min-label-width="0.375in"/>
        <style:text-properties fo:color="#000000" fo:font-family="Arial" fo:font-size="100%"/>
      </text:list-level-style-number>
      <text:list-level-style-number text:level="6" style:num-format="1" style:num-suffix=".">
        <style:list-level-properties text:space-before="0in" text:min-label-width="0.375in"/>
        <style:text-properties fo:color="#000000" fo:font-family="Arial" fo:font-size="100%"/>
      </text:list-level-style-number>
      <text:list-level-style-number text:level="7" style:num-format="1" style:num-suffix=".">
        <style:list-level-properties text:space-before="0in" text:min-label-width="0.375in"/>
        <style:text-properties fo:color="#000000" fo:font-family="Arial" fo:font-size="100%"/>
      </text:list-level-style-number>
      <text:list-level-style-number text:level="8" style:num-format="1" style:num-suffix=".">
        <style:list-level-properties text:space-before="0in" text:min-label-width="0.375in"/>
        <style:text-properties fo:color="#000000" fo:font-family="Arial" fo:font-size="100%"/>
      </text:list-level-style-number>
      <text:list-level-style-number text:level="9" style:num-format="1" style:num-suffix=".">
        <style:list-level-properties text:space-before="0in" text:min-label-width="0.375in"/>
        <style:text-properties fo:color="#000000" fo:font-family="Arial" fo:font-size="100%"/>
      </text:list-level-style-number>
    </text:list-style>
    <text:list-style style:name="a2568"/>
    <text:list-style style:name="a199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885"/>
    <text:list-style style:name="a992"/>
    <text:list-style style:name="a2122"/>
    <text:list-style style:name="a3741"/>
    <text:list-style style:name="a3744"/>
    <text:list-style style:name="a998"/>
    <text:list-style style:name="a2127"/>
    <text:list-style style:name="a3906"/>
    <text:list-style style:name="a139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712">
      <text:list-level-style-bullet text:level="1" text:bullet-char="•">
        <style:list-level-properties text:space-before="0in" text:min-label-width="0.1875in"/>
        <style:text-properties fo:color="#000000" fo:font-family="Arial" style:font-family-generic="swiss" style:font-pitch="variable" fo:font-size="100%"/>
      </text:list-level-style-bullet>
      <text:list-level-style-bullet text:level="2" text:bullet-char="•">
        <style:list-level-properties text:space-before="0in" text:min-label-width="0.1875in"/>
        <style:text-properties fo:color="#000000" fo:font-family="Arial" style:font-family-generic="swiss" style:font-pitch="variable" fo:font-size="100%"/>
      </text:list-level-style-bullet>
      <text:list-level-style-bullet text:level="3" text:bullet-char="•">
        <style:list-level-properties text:space-before="0in" text:min-label-width="0.1875in"/>
        <style:text-properties fo:color="#000000" fo:font-family="Arial" style:font-family-generic="swiss" style:font-pitch="variable" fo:font-size="100%"/>
      </text:list-level-style-bullet>
      <text:list-level-style-bullet text:level="4" text:bullet-char="•">
        <style:list-level-properties text:space-before="0in" text:min-label-width="0.1875in"/>
        <style:text-properties fo:color="#000000" fo:font-family="Arial" style:font-family-generic="swiss" style:font-pitch="variable" fo:font-size="100%"/>
      </text:list-level-style-bullet>
      <text:list-level-style-bullet text:level="5" text:bullet-char="•">
        <style:list-level-properties text:space-before="0in" text:min-label-width="0.1875in"/>
        <style:text-properties fo:color="#000000" fo:font-family="Arial" style:font-family-generic="swiss" style:font-pitch="variable" fo:font-size="100%"/>
      </text:list-level-style-bullet>
      <text:list-level-style-bullet text:level="6" text:bullet-char="•">
        <style:list-level-properties text:space-before="0in" text:min-label-width="0.1875in"/>
        <style:text-properties fo:color="#000000" fo:font-family="Arial" style:font-family-generic="swiss" style:font-pitch="variable" fo:font-size="100%"/>
      </text:list-level-style-bullet>
      <text:list-level-style-bullet text:level="7" text:bullet-char="•">
        <style:list-level-properties text:space-before="0in" text:min-label-width="0.1875in"/>
        <style:text-properties fo:color="#000000" fo:font-family="Arial" style:font-family-generic="swiss" style:font-pitch="variable" fo:font-size="100%"/>
      </text:list-level-style-bullet>
      <text:list-level-style-bullet text:level="8" text:bullet-char="•">
        <style:list-level-properties text:space-before="0in" text:min-label-width="0.1875in"/>
        <style:text-properties fo:color="#000000" fo:font-family="Arial" style:font-family-generic="swiss" style:font-pitch="variable" fo:font-size="100%"/>
      </text:list-level-style-bullet>
      <text:list-level-style-bullet text:level="9" text:bullet-char="•">
        <style:list-level-properties text:space-before="0in" text:min-label-width="0.1875in"/>
        <style:text-properties fo:color="#000000" fo:font-family="Arial" style:font-family-generic="swiss" style:font-pitch="variable" fo:font-size="100%"/>
      </text:list-level-style-bullet>
    </text:list-style>
    <text:list-style style:name="a3447"/>
    <text:list-style style:name="a3143"/>
    <text:list-style style:name="a716">
      <text:list-level-style-bullet text:level="1" text:bullet-char="•">
        <style:list-level-properties text:space-before="0in" text:min-label-width="0.1875in"/>
        <style:text-properties fo:color="#000000" fo:font-family="Arial" style:font-family-generic="swiss" style:font-pitch="variable" fo:font-size="100%"/>
      </text:list-level-style-bullet>
      <text:list-level-style-bullet text:level="2" text:bullet-char="•">
        <style:list-level-properties text:space-before="0in" text:min-label-width="0.1875in"/>
        <style:text-properties fo:color="#000000" fo:font-family="Arial" style:font-family-generic="swiss" style:font-pitch="variable" fo:font-size="100%"/>
      </text:list-level-style-bullet>
      <text:list-level-style-bullet text:level="3" text:bullet-char="•">
        <style:list-level-properties text:space-before="0in" text:min-label-width="0.1875in"/>
        <style:text-properties fo:color="#000000" fo:font-family="Arial" style:font-family-generic="swiss" style:font-pitch="variable" fo:font-size="100%"/>
      </text:list-level-style-bullet>
      <text:list-level-style-bullet text:level="4" text:bullet-char="•">
        <style:list-level-properties text:space-before="0in" text:min-label-width="0.1875in"/>
        <style:text-properties fo:color="#000000" fo:font-family="Arial" style:font-family-generic="swiss" style:font-pitch="variable" fo:font-size="100%"/>
      </text:list-level-style-bullet>
      <text:list-level-style-bullet text:level="5" text:bullet-char="•">
        <style:list-level-properties text:space-before="0in" text:min-label-width="0.1875in"/>
        <style:text-properties fo:color="#000000" fo:font-family="Arial" style:font-family-generic="swiss" style:font-pitch="variable" fo:font-size="100%"/>
      </text:list-level-style-bullet>
      <text:list-level-style-bullet text:level="6" text:bullet-char="•">
        <style:list-level-properties text:space-before="0in" text:min-label-width="0.1875in"/>
        <style:text-properties fo:color="#000000" fo:font-family="Arial" style:font-family-generic="swiss" style:font-pitch="variable" fo:font-size="100%"/>
      </text:list-level-style-bullet>
      <text:list-level-style-bullet text:level="7" text:bullet-char="•">
        <style:list-level-properties text:space-before="0in" text:min-label-width="0.1875in"/>
        <style:text-properties fo:color="#000000" fo:font-family="Arial" style:font-family-generic="swiss" style:font-pitch="variable" fo:font-size="100%"/>
      </text:list-level-style-bullet>
      <text:list-level-style-bullet text:level="8" text:bullet-char="•">
        <style:list-level-properties text:space-before="0in" text:min-label-width="0.1875in"/>
        <style:text-properties fo:color="#000000" fo:font-family="Arial" style:font-family-generic="swiss" style:font-pitch="variable" fo:font-size="100%"/>
      </text:list-level-style-bullet>
      <text:list-level-style-bullet text:level="9" text:bullet-char="•">
        <style:list-level-properties text:space-before="0in" text:min-label-width="0.1875in"/>
        <style:text-properties fo:color="#000000" fo:font-family="Arial" style:font-family-generic="swiss" style:font-pitch="variable" fo:font-size="100%"/>
      </text:list-level-style-bullet>
    </text:list-style>
    <text:list-style style:name="a1251"/>
    <text:list-style style:name="a1254"/>
    <text:list-style style:name="a287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005"/>
    <text:list-style style:name="a2572"/>
    <text:list-style style:name="a2733">
      <text:list-level-style-number text:level="1" style:num-format="1" style:num-suffix=".">
        <style:list-level-properties text:space-before="0in" text:min-label-width="0.375in"/>
        <style:text-properties fo:color="#000000" fo:font-family="Arial" fo:font-size="100%"/>
      </text:list-level-style-number>
      <text:list-level-style-number text:level="2" style:num-format="1" style:num-suffix=".">
        <style:list-level-properties text:space-before="0in" text:min-label-width="0.375in"/>
        <style:text-properties fo:color="#000000" fo:font-family="Arial" fo:font-size="100%"/>
      </text:list-level-style-number>
      <text:list-level-style-number text:level="3" style:num-format="1" style:num-suffix=".">
        <style:list-level-properties text:space-before="0in" text:min-label-width="0.375in"/>
        <style:text-properties fo:color="#000000" fo:font-family="Arial" fo:font-size="100%"/>
      </text:list-level-style-number>
      <text:list-level-style-number text:level="4" style:num-format="1" style:num-suffix=".">
        <style:list-level-properties text:space-before="0in" text:min-label-width="0.375in"/>
        <style:text-properties fo:color="#000000" fo:font-family="Arial" fo:font-size="100%"/>
      </text:list-level-style-number>
      <text:list-level-style-number text:level="5" style:num-format="1" style:num-suffix=".">
        <style:list-level-properties text:space-before="0in" text:min-label-width="0.375in"/>
        <style:text-properties fo:color="#000000" fo:font-family="Arial" fo:font-size="100%"/>
      </text:list-level-style-number>
      <text:list-level-style-number text:level="6" style:num-format="1" style:num-suffix=".">
        <style:list-level-properties text:space-before="0in" text:min-label-width="0.375in"/>
        <style:text-properties fo:color="#000000" fo:font-family="Arial" fo:font-size="100%"/>
      </text:list-level-style-number>
      <text:list-level-style-number text:level="7" style:num-format="1" style:num-suffix=".">
        <style:list-level-properties text:space-before="0in" text:min-label-width="0.375in"/>
        <style:text-properties fo:color="#000000" fo:font-family="Arial" fo:font-size="100%"/>
      </text:list-level-style-number>
      <text:list-level-style-number text:level="8" style:num-format="1" style:num-suffix=".">
        <style:list-level-properties text:space-before="0in" text:min-label-width="0.375in"/>
        <style:text-properties fo:color="#000000" fo:font-family="Arial" fo:font-size="100%"/>
      </text:list-level-style-number>
      <text:list-level-style-number text:level="9" style:num-format="1" style:num-suffix=".">
        <style:list-level-properties text:space-before="0in" text:min-label-width="0.375in"/>
        <style:text-properties fo:color="#000000" fo:font-family="Arial" fo:font-size="100%"/>
      </text:list-level-style-number>
    </text:list-style>
    <text:list-style style:name="a2576"/>
    <text:list-style style:name="a2430"/>
    <text:list-style style:name="a2272">
      <text:list-level-style-number text:level="1" style:num-format="1" style:num-suffix=".">
        <style:list-level-properties text:space-before="0in" text:min-label-width="0.375in"/>
        <style:text-properties fo:color="#000000" fo:font-family="Arial" fo:font-size="100%"/>
      </text:list-level-style-number>
      <text:list-level-style-number text:level="2" style:num-format="1" style:num-suffix=".">
        <style:list-level-properties text:space-before="0in" text:min-label-width="0.375in"/>
        <style:text-properties fo:color="#000000" fo:font-family="Arial" fo:font-size="100%"/>
      </text:list-level-style-number>
      <text:list-level-style-number text:level="3" style:num-format="1" style:num-suffix=".">
        <style:list-level-properties text:space-before="0in" text:min-label-width="0.375in"/>
        <style:text-properties fo:color="#000000" fo:font-family="Arial" fo:font-size="100%"/>
      </text:list-level-style-number>
      <text:list-level-style-number text:level="4" style:num-format="1" style:num-suffix=".">
        <style:list-level-properties text:space-before="0in" text:min-label-width="0.375in"/>
        <style:text-properties fo:color="#000000" fo:font-family="Arial" fo:font-size="100%"/>
      </text:list-level-style-number>
      <text:list-level-style-number text:level="5" style:num-format="1" style:num-suffix=".">
        <style:list-level-properties text:space-before="0in" text:min-label-width="0.375in"/>
        <style:text-properties fo:color="#000000" fo:font-family="Arial" fo:font-size="100%"/>
      </text:list-level-style-number>
      <text:list-level-style-number text:level="6" style:num-format="1" style:num-suffix=".">
        <style:list-level-properties text:space-before="0in" text:min-label-width="0.375in"/>
        <style:text-properties fo:color="#000000" fo:font-family="Arial" fo:font-size="100%"/>
      </text:list-level-style-number>
      <text:list-level-style-number text:level="7" style:num-format="1" style:num-suffix=".">
        <style:list-level-properties text:space-before="0in" text:min-label-width="0.375in"/>
        <style:text-properties fo:color="#000000" fo:font-family="Arial" fo:font-size="100%"/>
      </text:list-level-style-number>
      <text:list-level-style-number text:level="8" style:num-format="1" style:num-suffix=".">
        <style:list-level-properties text:space-before="0in" text:min-label-width="0.375in"/>
        <style:text-properties fo:color="#000000" fo:font-family="Arial" fo:font-size="100%"/>
      </text:list-level-style-number>
      <text:list-level-style-number text:level="9" style:num-format="1" style:num-suffix=".">
        <style:list-level-properties text:space-before="0in" text:min-label-width="0.375in"/>
        <style:text-properties fo:color="#000000" fo:font-family="Arial" fo:font-size="100%"/>
      </text:list-level-style-number>
    </text:list-style>
    <text:list-style style:name="a2277">
      <text:list-level-style-number text:level="1" style:num-format="1" style:num-suffix=".">
        <style:list-level-properties text:space-before="0in" text:min-label-width="0.375in"/>
        <style:text-properties fo:color="#000000" fo:font-family="Arial" fo:font-size="100%"/>
      </text:list-level-style-number>
      <text:list-level-style-number text:level="2" style:num-format="1" style:num-suffix=".">
        <style:list-level-properties text:space-before="0in" text:min-label-width="0.375in"/>
        <style:text-properties fo:color="#000000" fo:font-family="Arial" fo:font-size="100%"/>
      </text:list-level-style-number>
      <text:list-level-style-number text:level="3" style:num-format="1" style:num-suffix=".">
        <style:list-level-properties text:space-before="0in" text:min-label-width="0.375in"/>
        <style:text-properties fo:color="#000000" fo:font-family="Arial" fo:font-size="100%"/>
      </text:list-level-style-number>
      <text:list-level-style-number text:level="4" style:num-format="1" style:num-suffix=".">
        <style:list-level-properties text:space-before="0in" text:min-label-width="0.375in"/>
        <style:text-properties fo:color="#000000" fo:font-family="Arial" fo:font-size="100%"/>
      </text:list-level-style-number>
      <text:list-level-style-number text:level="5" style:num-format="1" style:num-suffix=".">
        <style:list-level-properties text:space-before="0in" text:min-label-width="0.375in"/>
        <style:text-properties fo:color="#000000" fo:font-family="Arial" fo:font-size="100%"/>
      </text:list-level-style-number>
      <text:list-level-style-number text:level="6" style:num-format="1" style:num-suffix=".">
        <style:list-level-properties text:space-before="0in" text:min-label-width="0.375in"/>
        <style:text-properties fo:color="#000000" fo:font-family="Arial" fo:font-size="100%"/>
      </text:list-level-style-number>
      <text:list-level-style-number text:level="7" style:num-format="1" style:num-suffix=".">
        <style:list-level-properties text:space-before="0in" text:min-label-width="0.375in"/>
        <style:text-properties fo:color="#000000" fo:font-family="Arial" fo:font-size="100%"/>
      </text:list-level-style-number>
      <text:list-level-style-number text:level="8" style:num-format="1" style:num-suffix=".">
        <style:list-level-properties text:space-before="0in" text:min-label-width="0.375in"/>
        <style:text-properties fo:color="#000000" fo:font-family="Arial" fo:font-size="100%"/>
      </text:list-level-style-number>
      <text:list-level-style-number text:level="9" style:num-format="1" style:num-suffix=".">
        <style:list-level-properties text:space-before="0in" text:min-label-width="0.375in"/>
        <style:text-properties fo:color="#000000" fo:font-family="Arial" fo:font-size="100%"/>
      </text:list-level-style-number>
    </text:list-style>
    <text:list-style style:name="a2436"/>
    <text:list-style style:name="a3897"/>
    <text:list-style style:name="a2133"/>
    <text:list-style style:name="a861"/>
    <text:list-style style:name="a3452"/>
    <text:list-style style:name="a3916"/>
    <text:list-style style:name="a2139"/>
    <text:list-style style:name="a3612"/>
    <text:list-style style:name="a720">
      <text:list-level-style-bullet text:level="1" text:bullet-char="•">
        <style:list-level-properties text:space-before="0in" text:min-label-width="0.1875in"/>
        <style:text-properties fo:color="#000000" fo:font-family="Arial" style:font-family-generic="swiss" style:font-pitch="variable" fo:font-size="100%"/>
      </text:list-level-style-bullet>
      <text:list-level-style-bullet text:level="2" text:bullet-char="•">
        <style:list-level-properties text:space-before="0in" text:min-label-width="0.1875in"/>
        <style:text-properties fo:color="#000000" fo:font-family="Arial" style:font-family-generic="swiss" style:font-pitch="variable" fo:font-size="100%"/>
      </text:list-level-style-bullet>
      <text:list-level-style-bullet text:level="3" text:bullet-char="•">
        <style:list-level-properties text:space-before="0in" text:min-label-width="0.1875in"/>
        <style:text-properties fo:color="#000000" fo:font-family="Arial" style:font-family-generic="swiss" style:font-pitch="variable" fo:font-size="100%"/>
      </text:list-level-style-bullet>
      <text:list-level-style-bullet text:level="4" text:bullet-char="•">
        <style:list-level-properties text:space-before="0in" text:min-label-width="0.1875in"/>
        <style:text-properties fo:color="#000000" fo:font-family="Arial" style:font-family-generic="swiss" style:font-pitch="variable" fo:font-size="100%"/>
      </text:list-level-style-bullet>
      <text:list-level-style-bullet text:level="5" text:bullet-char="•">
        <style:list-level-properties text:space-before="0in" text:min-label-width="0.1875in"/>
        <style:text-properties fo:color="#000000" fo:font-family="Arial" style:font-family-generic="swiss" style:font-pitch="variable" fo:font-size="100%"/>
      </text:list-level-style-bullet>
      <text:list-level-style-bullet text:level="6" text:bullet-char="•">
        <style:list-level-properties text:space-before="0in" text:min-label-width="0.1875in"/>
        <style:text-properties fo:color="#000000" fo:font-family="Arial" style:font-family-generic="swiss" style:font-pitch="variable" fo:font-size="100%"/>
      </text:list-level-style-bullet>
      <text:list-level-style-bullet text:level="7" text:bullet-char="•">
        <style:list-level-properties text:space-before="0in" text:min-label-width="0.1875in"/>
        <style:text-properties fo:color="#000000" fo:font-family="Arial" style:font-family-generic="swiss" style:font-pitch="variable" fo:font-size="100%"/>
      </text:list-level-style-bullet>
      <text:list-level-style-bullet text:level="8" text:bullet-char="•">
        <style:list-level-properties text:space-before="0in" text:min-label-width="0.1875in"/>
        <style:text-properties fo:color="#000000" fo:font-family="Arial" style:font-family-generic="swiss" style:font-pitch="variable" fo:font-size="100%"/>
      </text:list-level-style-bullet>
      <text:list-level-style-bullet text:level="9" text:bullet-char="•">
        <style:list-level-properties text:space-before="0in" text:min-label-width="0.1875in"/>
        <style:text-properties fo:color="#000000" fo:font-family="Arial" style:font-family-generic="swiss" style:font-pitch="variable" fo:font-size="100%"/>
      </text:list-level-style-bullet>
    </text:list-style>
    <text:list-style style:name="a3456"/>
    <text:list-style style:name="a3151"/>
    <text:list-style style:name="a869"/>
    <text:list-style style:name="a3617"/>
    <text:list-style style:name="a724">
      <text:list-level-style-bullet text:level="1" text:bullet-char="•">
        <style:list-level-properties text:space-before="0in" text:min-label-width="0.1875in"/>
        <style:text-properties fo:color="#000000" fo:font-family="Arial" style:font-family-generic="swiss" style:font-pitch="variable" fo:font-size="100%"/>
      </text:list-level-style-bullet>
      <text:list-level-style-bullet text:level="2" text:bullet-char="•">
        <style:list-level-properties text:space-before="0in" text:min-label-width="0.1875in"/>
        <style:text-properties fo:color="#000000" fo:font-family="Arial" style:font-family-generic="swiss" style:font-pitch="variable" fo:font-size="100%"/>
      </text:list-level-style-bullet>
      <text:list-level-style-bullet text:level="3" text:bullet-char="•">
        <style:list-level-properties text:space-before="0in" text:min-label-width="0.1875in"/>
        <style:text-properties fo:color="#000000" fo:font-family="Arial" style:font-family-generic="swiss" style:font-pitch="variable" fo:font-size="100%"/>
      </text:list-level-style-bullet>
      <text:list-level-style-bullet text:level="4" text:bullet-char="•">
        <style:list-level-properties text:space-before="0in" text:min-label-width="0.1875in"/>
        <style:text-properties fo:color="#000000" fo:font-family="Arial" style:font-family-generic="swiss" style:font-pitch="variable" fo:font-size="100%"/>
      </text:list-level-style-bullet>
      <text:list-level-style-bullet text:level="5" text:bullet-char="•">
        <style:list-level-properties text:space-before="0in" text:min-label-width="0.1875in"/>
        <style:text-properties fo:color="#000000" fo:font-family="Arial" style:font-family-generic="swiss" style:font-pitch="variable" fo:font-size="100%"/>
      </text:list-level-style-bullet>
      <text:list-level-style-bullet text:level="6" text:bullet-char="•">
        <style:list-level-properties text:space-before="0in" text:min-label-width="0.1875in"/>
        <style:text-properties fo:color="#000000" fo:font-family="Arial" style:font-family-generic="swiss" style:font-pitch="variable" fo:font-size="100%"/>
      </text:list-level-style-bullet>
      <text:list-level-style-bullet text:level="7" text:bullet-char="•">
        <style:list-level-properties text:space-before="0in" text:min-label-width="0.1875in"/>
        <style:text-properties fo:color="#000000" fo:font-family="Arial" style:font-family-generic="swiss" style:font-pitch="variable" fo:font-size="100%"/>
      </text:list-level-style-bullet>
      <text:list-level-style-bullet text:level="8" text:bullet-char="•">
        <style:list-level-properties text:space-before="0in" text:min-label-width="0.1875in"/>
        <style:text-properties fo:color="#000000" fo:font-family="Arial" style:font-family-generic="swiss" style:font-pitch="variable" fo:font-size="100%"/>
      </text:list-level-style-bullet>
      <text:list-level-style-bullet text:level="9" text:bullet-char="•">
        <style:list-level-properties text:space-before="0in" text:min-label-width="0.1875in"/>
        <style:text-properties fo:color="#000000" fo:font-family="Arial" style:font-family-generic="swiss" style:font-pitch="variable" fo:font-size="100%"/>
      </text:list-level-style-bullet>
    </text:list-style>
    <text:list-style style:name="a728">
      <text:list-level-style-bullet text:level="1" text:bullet-char="•">
        <style:list-level-properties text:space-before="0in" text:min-label-width="0.1875in"/>
        <style:text-properties fo:color="#000000" fo:font-family="Arial" style:font-family-generic="swiss" style:font-pitch="variable" fo:font-size="100%"/>
      </text:list-level-style-bullet>
      <text:list-level-style-bullet text:level="2" text:bullet-char="•">
        <style:list-level-properties text:space-before="0in" text:min-label-width="0.1875in"/>
        <style:text-properties fo:color="#000000" fo:font-family="Arial" style:font-family-generic="swiss" style:font-pitch="variable" fo:font-size="100%"/>
      </text:list-level-style-bullet>
      <text:list-level-style-bullet text:level="3" text:bullet-char="•">
        <style:list-level-properties text:space-before="0in" text:min-label-width="0.1875in"/>
        <style:text-properties fo:color="#000000" fo:font-family="Arial" style:font-family-generic="swiss" style:font-pitch="variable" fo:font-size="100%"/>
      </text:list-level-style-bullet>
      <text:list-level-style-bullet text:level="4" text:bullet-char="•">
        <style:list-level-properties text:space-before="0in" text:min-label-width="0.1875in"/>
        <style:text-properties fo:color="#000000" fo:font-family="Arial" style:font-family-generic="swiss" style:font-pitch="variable" fo:font-size="100%"/>
      </text:list-level-style-bullet>
      <text:list-level-style-bullet text:level="5" text:bullet-char="•">
        <style:list-level-properties text:space-before="0in" text:min-label-width="0.1875in"/>
        <style:text-properties fo:color="#000000" fo:font-family="Arial" style:font-family-generic="swiss" style:font-pitch="variable" fo:font-size="100%"/>
      </text:list-level-style-bullet>
      <text:list-level-style-bullet text:level="6" text:bullet-char="•">
        <style:list-level-properties text:space-before="0in" text:min-label-width="0.1875in"/>
        <style:text-properties fo:color="#000000" fo:font-family="Arial" style:font-family-generic="swiss" style:font-pitch="variable" fo:font-size="100%"/>
      </text:list-level-style-bullet>
      <text:list-level-style-bullet text:level="7" text:bullet-char="•">
        <style:list-level-properties text:space-before="0in" text:min-label-width="0.1875in"/>
        <style:text-properties fo:color="#000000" fo:font-family="Arial" style:font-family-generic="swiss" style:font-pitch="variable" fo:font-size="100%"/>
      </text:list-level-style-bullet>
      <text:list-level-style-bullet text:level="8" text:bullet-char="•">
        <style:list-level-properties text:space-before="0in" text:min-label-width="0.1875in"/>
        <style:text-properties fo:color="#000000" fo:font-family="Arial" style:font-family-generic="swiss" style:font-pitch="variable" fo:font-size="100%"/>
      </text:list-level-style-bullet>
      <text:list-level-style-bullet text:level="9" text:bullet-char="•">
        <style:list-level-properties text:space-before="0in" text:min-label-width="0.1875in"/>
        <style:text-properties fo:color="#000000" fo:font-family="Arial" style:font-family-generic="swiss" style:font-pitch="variable" fo:font-size="100%"/>
      </text:list-level-style-bullet>
    </text:list-style>
    <text:list-style style:name="a3013"/>
    <text:list-style style:name="a2580"/>
    <text:list-style style:name="a288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22"/>
    <text:list-style style:name="a3018"/>
    <text:list-style style:name="a2584"/>
    <text:list-style style:name="a2441"/>
    <text:list-style style:name="a1127"/>
    <text:list-style style:name="a290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2588"/>
    <text:list-style style:name="a2284">
      <text:list-level-style-number text:level="1" style:num-format="1" style:num-suffix=".">
        <style:list-level-properties text:space-before="0in" text:min-label-width="0.375in"/>
        <style:text-properties fo:color="#000000" fo:font-family="Arial" fo:font-size="100%"/>
      </text:list-level-style-number>
      <text:list-level-style-number text:level="2" style:num-format="1" style:num-suffix=".">
        <style:list-level-properties text:space-before="0in" text:min-label-width="0.375in"/>
        <style:text-properties fo:color="#000000" fo:font-family="Arial" fo:font-size="100%"/>
      </text:list-level-style-number>
      <text:list-level-style-number text:level="3" style:num-format="1" style:num-suffix=".">
        <style:list-level-properties text:space-before="0in" text:min-label-width="0.375in"/>
        <style:text-properties fo:color="#000000" fo:font-family="Arial" fo:font-size="100%"/>
      </text:list-level-style-number>
      <text:list-level-style-number text:level="4" style:num-format="1" style:num-suffix=".">
        <style:list-level-properties text:space-before="0in" text:min-label-width="0.375in"/>
        <style:text-properties fo:color="#000000" fo:font-family="Arial" fo:font-size="100%"/>
      </text:list-level-style-number>
      <text:list-level-style-number text:level="5" style:num-format="1" style:num-suffix=".">
        <style:list-level-properties text:space-before="0in" text:min-label-width="0.375in"/>
        <style:text-properties fo:color="#000000" fo:font-family="Arial" fo:font-size="100%"/>
      </text:list-level-style-number>
      <text:list-level-style-number text:level="6" style:num-format="1" style:num-suffix=".">
        <style:list-level-properties text:space-before="0in" text:min-label-width="0.375in"/>
        <style:text-properties fo:color="#000000" fo:font-family="Arial" fo:font-size="100%"/>
      </text:list-level-style-number>
      <text:list-level-style-number text:level="7" style:num-format="1" style:num-suffix=".">
        <style:list-level-properties text:space-before="0in" text:min-label-width="0.375in"/>
        <style:text-properties fo:color="#000000" fo:font-family="Arial" fo:font-size="100%"/>
      </text:list-level-style-number>
      <text:list-level-style-number text:level="8" style:num-format="1" style:num-suffix=".">
        <style:list-level-properties text:space-before="0in" text:min-label-width="0.375in"/>
        <style:text-properties fo:color="#000000" fo:font-family="Arial" fo:font-size="100%"/>
      </text:list-level-style-number>
      <text:list-level-style-number text:level="9" style:num-format="1" style:num-suffix=".">
        <style:list-level-properties text:space-before="0in" text:min-label-width="0.375in"/>
        <style:text-properties fo:color="#000000" fo:font-family="Arial" fo:font-size="100%"/>
      </text:list-level-style-number>
    </text:list-style>
    <text:list-style style:name="a2444"/>
    <text:list-style style:name="a2289">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2448"/>
    <text:list-style style:name="a2143"/>
    <text:list-style style:name="a3460"/>
    <text:list-style style:name="a3924"/>
    <text:list-style style:name="a3765"/>
    <text:list-style style:name="a2146"/>
    <text:list-style style:name="a3621"/>
    <text:list-style style:name="a874"/>
    <text:list-style style:name="a3768"/>
    <text:list-style style:name="a3465"/>
    <text:list-style style:name="a877"/>
    <text:list-style style:name="a3625"/>
    <text:list-style style:name="a3021"/>
    <text:list-style style:name="a3025"/>
    <text:list-style style:name="a1131"/>
    <text:list-style style:name="a2592"/>
    <text:list-style style:name="a3028"/>
    <text:list-style style:name="a1135"/>
    <text:list-style style:name="a2451"/>
    <text:list-style style:name="a2150"/>
    <text:list-style style:name="a2455"/>
    <text:list-style style:name="a3772"/>
    <text:list-style style:name="a2459"/>
    <text:list-style style:name="a3470"/>
    <text:list-style style:name="a881"/>
    <text:list-style style:name="a3630"/>
    <text:list-style style:name="a884"/>
    <text:list-style style:name="a3475"/>
    <text:list-style style:name="a900"/>
    <text:list-style style:name="a3635"/>
    <text:list-style style:name="a888"/>
    <text:list-style style:name="a3172"/>
    <text:list-style style:name="a904"/>
    <text:list-style style:name="a907"/>
    <text:list-style style:name="a3032"/>
    <text:list-style style:name="a3178"/>
    <text:list-style style:name="a1602">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589">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140"/>
    <text:list-style style:name="a1605">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3036"/>
    <text:list-style style:name="a1608">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1145"/>
    <text:list-style style:name="a2464"/>
    <text:list-style style:name="a1004"/>
    <text:list-style style:name="a3780"/>
    <text:list-style style:name="a2467"/>
    <text:list-style style:name="a2162"/>
    <text:list-style style:name="a3941"/>
    <text:list-style style:name="a1009"/>
    <text:list-style style:name="a3481"/>
    <text:list-style style:name="a3640"/>
    <text:list-style style:name="a892"/>
    <text:list-style style:name="a202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2167"/>
    <text:list-style style:name="a3486"/>
    <text:list-style style:name="a897"/>
    <text:list-style style:name="a202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911"/>
    <text:list-style style:name="a3646"/>
    <text:list-style style:name="a3183"/>
    <text:list-style style:name="a3806"/>
    <text:list-style style:name="a1594">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3503"/>
    <text:list-style style:name="a915"/>
    <text:list-style style:name="a3186"/>
    <text:list-style style:name="a3041"/>
    <text:list-style style:name="a1597">
      <text:list-level-style-number text:level="1" style:num-format="1" style:num-suffix=".">
        <style:list-level-properties text:space-before="0in" text:min-label-width="0.5in"/>
        <style:text-properties fo:color="#000000" fo:font-family="Arial" fo:font-size="100%"/>
      </text:list-level-style-number>
      <text:list-level-style-number text:level="2" style:num-format="1" style:num-suffix=".">
        <style:list-level-properties text:space-before="0in" text:min-label-width="0.5in"/>
        <style:text-properties fo:color="#000000" fo:font-family="Arial" fo:font-size="100%"/>
      </text:list-level-style-number>
      <text:list-level-style-number text:level="3" style:num-format="1" style:num-suffix=".">
        <style:list-level-properties text:space-before="0in" text:min-label-width="0.5in"/>
        <style:text-properties fo:color="#000000" fo:font-family="Arial" fo:font-size="100%"/>
      </text:list-level-style-number>
      <text:list-level-style-number text:level="4" style:num-format="1" style:num-suffix=".">
        <style:list-level-properties text:space-before="0in" text:min-label-width="0.5in"/>
        <style:text-properties fo:color="#000000" fo:font-family="Arial" fo:font-size="100%"/>
      </text:list-level-style-number>
      <text:list-level-style-number text:level="5" style:num-format="1" style:num-suffix=".">
        <style:list-level-properties text:space-before="0in" text:min-label-width="0.5in"/>
        <style:text-properties fo:color="#000000" fo:font-family="Arial" fo:font-size="100%"/>
      </text:list-level-style-number>
      <text:list-level-style-number text:level="6" style:num-format="1" style:num-suffix=".">
        <style:list-level-properties text:space-before="0in" text:min-label-width="0.5in"/>
        <style:text-properties fo:color="#000000" fo:font-family="Arial" fo:font-size="100%"/>
      </text:list-level-style-number>
      <text:list-level-style-number text:level="7" style:num-format="1" style:num-suffix=".">
        <style:list-level-properties text:space-before="0in" text:min-label-width="0.5in"/>
        <style:text-properties fo:color="#000000" fo:font-family="Arial" fo:font-size="100%"/>
      </text:list-level-style-number>
      <text:list-level-style-number text:level="8" style:num-format="1" style:num-suffix=".">
        <style:list-level-properties text:space-before="0in" text:min-label-width="0.5in"/>
        <style:text-properties fo:color="#000000" fo:font-family="Arial" fo:font-size="100%"/>
      </text:list-level-style-number>
      <text:list-level-style-number text:level="9" style:num-format="1" style:num-suffix=".">
        <style:list-level-properties text:space-before="0in" text:min-label-width="0.5in"/>
        <style:text-properties fo:color="#000000" fo:font-family="Arial" fo:font-size="100%"/>
      </text:list-level-style-number>
    </text:list-style>
    <text:list-style style:name="a3201"/>
    <text:list-style style:name="a161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508"/>
    <text:list-style style:name="a3044"/>
    <text:list-style style:name="a1150"/>
    <text:list-style style:name="a1456">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206"/>
    <text:list-style style:name="a3048"/>
    <text:list-style style:name="a3209"/>
    <text:list-style style:name="a1156"/>
    <text:list-style style:name="a2471"/>
    <text:list-style style:name="a2474"/>
    <text:list-style style:name="a1014"/>
    <text:list-style style:name="a2172"/>
    <text:list-style style:name="a2478"/>
    <text:list-style style:name="a2175"/>
    <text:list-style style:name="a3491"/>
    <text:list-style style:name="a203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651"/>
    <text:list-style style:name="a2179"/>
    <text:list-style style:name="a3798"/>
    <text:list-style style:name="a3190"/>
    <text:list-style style:name="a3497"/>
    <text:list-style style:name="a3656"/>
    <text:list-style style:name="a1921">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193"/>
    <text:list-style style:name="a3513"/>
    <text:list-style style:name="a3197"/>
    <text:list-style style:name="a3051"/>
    <text:list-style style:name="a1928">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213"/>
    <text:list-style style:name="a3055"/>
    <text:list-style style:name="a1161"/>
    <text:list-style style:name="a3216"/>
    <text:list-style style:name="a3059"/>
    <text:list-style style:name="a1166"/>
    <text:list-style style:name="a2482"/>
    <text:list-style style:name="a2948"/>
    <text:list-style style:name="a2340"/>
    <text:list-style style:name="a280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2182"/>
    <text:list-style style:name="a2345"/>
    <text:list-style style:name="a2186"/>
    <text:list-style style:name="a2201"/>
    <text:list-style style:name="a2189"/>
    <text:list-style style:name="a3662"/>
    <text:list-style style:name="a2349"/>
    <text:list-style style:name="a3822"/>
    <text:list-style style:name="a2204"/>
    <text:list-style style:name="a3666"/>
    <text:list-style style:name="a2208"/>
    <text:list-style style:name="a1933">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3220"/>
    <text:list-style style:name="a779"/>
    <text:list-style style:name="a3224"/>
    <text:list-style style:name="a1172"/>
    <text:list-style style:name="a3067"/>
    <text:list-style style:name="a1333">
      <text:list-level-style-bullet text:level="1" text:bullet-char="Ø">
        <style:list-level-properties text:space-before="0in" text:min-label-width="0.36458in"/>
        <style:text-properties fo:font-family="Wingdings" style:font-pitch="variable" fo:font-size="100%"/>
      </text:list-level-style-bullet>
      <text:list-level-style-bullet text:level="2" text:bullet-char="Ø">
        <style:list-level-properties text:space-before="0in" text:min-label-width="0.36458in"/>
        <style:text-properties fo:font-family="Wingdings" style:font-pitch="variable" fo:font-size="100%"/>
      </text:list-level-style-bullet>
      <text:list-level-style-bullet text:level="3" text:bullet-char="Ø">
        <style:list-level-properties text:space-before="0in" text:min-label-width="0.36458in"/>
        <style:text-properties fo:font-family="Wingdings" style:font-pitch="variable" fo:font-size="100%"/>
      </text:list-level-style-bullet>
      <text:list-level-style-bullet text:level="4" text:bullet-char="Ø">
        <style:list-level-properties text:space-before="0in" text:min-label-width="0.36458in"/>
        <style:text-properties fo:font-family="Wingdings" style:font-pitch="variable" fo:font-size="100%"/>
      </text:list-level-style-bullet>
      <text:list-level-style-bullet text:level="5" text:bullet-char="Ø">
        <style:list-level-properties text:space-before="0in" text:min-label-width="0.36458in"/>
        <style:text-properties fo:font-family="Wingdings" style:font-pitch="variable" fo:font-size="100%"/>
      </text:list-level-style-bullet>
      <text:list-level-style-bullet text:level="6" text:bullet-char="Ø">
        <style:list-level-properties text:space-before="0in" text:min-label-width="0.36458in"/>
        <style:text-properties fo:font-family="Wingdings" style:font-pitch="variable" fo:font-size="100%"/>
      </text:list-level-style-bullet>
      <text:list-level-style-bullet text:level="7" text:bullet-char="Ø">
        <style:list-level-properties text:space-before="0in" text:min-label-width="0.36458in"/>
        <style:text-properties fo:font-family="Wingdings" style:font-pitch="variable" fo:font-size="100%"/>
      </text:list-level-style-bullet>
      <text:list-level-style-bullet text:level="8" text:bullet-char="Ø">
        <style:list-level-properties text:space-before="0in" text:min-label-width="0.36458in"/>
        <style:text-properties fo:font-family="Wingdings" style:font-pitch="variable" fo:font-size="100%"/>
      </text:list-level-style-bullet>
      <text:list-level-style-bullet text:level="9" text:bullet-char="Ø">
        <style:list-level-properties text:space-before="0in" text:min-label-width="0.36458in"/>
        <style:text-properties fo:font-family="Wingdings" style:font-pitch="variable" fo:font-size="100%"/>
      </text:list-level-style-bullet>
    </text:list-style>
    <text:list-style style:name="a2953"/>
    <text:list-style style:name="a1176"/>
  </office:automatic-styles>
  <office:body>
    <office:presentation>
      <draw:page draw:name="Slide1" draw:style-name="a681" draw:master-page-name="Master1-Layout1-title-TITLE" presentation:presentation-page-layout-name="Master1-PPL1" draw:id="Slide-256">
        <draw:frame draw:id="id112" presentation:style-name="a688" draw:name="Google Shape;143;p28" svg:x="0in" svg:y="1.07182in" svg:width="9.10219in" svg:height="2.26017in" presentation:class="title" presentation:placeholder="false">
          <draw:text-box>
            <text:p text:style-name="a687" text:class-names="" text:cond-style-name=""><text:span text:style-name="a682" text:class-names="">公職人員利益衝突迴避法</text:span><text:span text:style-name="a683" text:class-names=""><text:line-break/></text:span><text:span text:style-name="a684" text:class-names="">-</text:span><text:span text:style-name="a685" text:class-names="">實務案例解析</text:span><text:span text:style-name="a686" text:class-names=""/></text:p>
          </draw:text-box>
          <svg:title/>
          <svg:desc/>
        </draw:frame>
        <draw:frame draw:id="id113" presentation:style-name="a696" draw:name="Google Shape;144;p28" svg:x="0.80189in" svg:y="4.02in" svg:width="2.97605in" svg:height="0.80151in" presentation:class="subtitle" presentation:placeholder="false">
          <draw:text-box>
            <text:p text:style-name="a691" text:class-names="" text:cond-style-name=""><text:span text:style-name="a689" text:class-names="">監察院公職人員財產申報處</text:span><text:span text:style-name="a690" text:class-names=""/></text:p>
            <text:p text:style-name="a693" text:class-names="" text:cond-style-name=""><text:span text:style-name="a692" text:class-names="">吳志鵬</text:span></text:p>
            <text:p text:style-name="a695" text:class-names="" text:cond-style-name=""><text:span text:style-name="a694" text:class-names=""/></text:p>
          </draw:text-box>
          <svg:title/>
          <svg:desc/>
        </draw:frame>
        <presentation:notes draw:style-name="a699">
          <draw:page-thumbnail draw:page-number="1" svg:x="0.09722in" svg:y="0.81424in" svg:width="7.23958in" svg:height="4.07292in" presentation:class="page" draw:id="id114" presentation:style-name="a697" draw:name="Google Shape;140;g277a62897eb_1_7:notes">
            <svg:title/>
            <svg:desc/>
          </draw:page-thumbnail>
          <draw:frame draw:id="id115" presentation:style-name="a698" draw:name="Google Shape;141;g277a62897eb_1_7:notes" svg:x="0.7434in" svg:y="5.1582in" svg:width="5.94722in" svg:height="4.88672in" presentation:class="notes" presentation:placeholder="true">
            <draw:text-box/>
            <svg:title/>
            <svg:desc/>
          </draw:frame>
        </presentation:notes>
      </draw:page>
      <draw:page draw:name="Slide2" draw:style-name="a700" draw:master-page-name="Master1-Layout8-cust-CUSTOM_10" presentation:presentation-page-layout-name="Master1-PPL8" draw:id="Slide-257">
        <draw:frame draw:id="id116" presentation:style-name="a704" draw:name="Google Shape;149;p29" svg:x="0.67791in" svg:y="0.20174in" svg:width="8.4252in" svg:height="0.76772in" presentation:class="title" presentation:placeholder="false">
          <draw:text-box>
            <text:p text:style-name="a703" text:class-names="" text:cond-style-name=""><text:span text:style-name="a701" text:class-names="">今日課程參與者</text:span><text:span text:style-name="a702" text:class-names=""/></text:p>
          </draw:text-box>
          <svg:title/>
          <svg:desc/>
        </draw:frame>
        <draw:frame draw:id="id117" draw:style-name="a735" draw:name="Google Shape;151;p29" svg:x="0.67791in" svg:y="1.04928in" svg:width="6.46824in" svg:height="3.94106in">
          <draw:text-box>
            <text:p text:style-name="a708" text:class-names="" text:cond-style-name=""><text:span text:style-name="a705" text:class-names="">今日課程參與者</text:span><text:span text:style-name="a706" text:class-names="">：</text:span><text:span text:style-name="a707" text:class-names=""/></text:p>
            <text:list text:style-name="a712">
              <text:list-item>
                <text:p text:style-name="a711" text:class-names="" text:cond-style-name=""><text:span text:style-name="a709" text:class-names="">公職人員利益衝突迴避法規範人員。</text:span><text:span text:style-name="a710" text:class-names=""/></text:p>
              </text:list-item>
            </text:list>
            <text:list text:style-name="a716">
              <text:list-item>
                <text:p text:style-name="a715" text:class-names="" text:cond-style-name=""><text:span text:style-name="a713" text:class-names="">辦理採購及補助業務之同仁。</text:span><text:span text:style-name="a714" text:class-names=""/></text:p>
              </text:list-item>
            </text:list>
            <text:list text:style-name="a720">
              <text:list-item>
                <text:p text:style-name="a719" text:class-names="" text:cond-style-name=""><text:span text:style-name="a717" text:class-names="">辦理公職人員利益衝突迴避法業務之政風人員。</text:span><text:span text:style-name="a718" text:class-names=""/></text:p>
              </text:list-item>
            </text:list>
            <text:list text:style-name="a724">
              <text:list-item>
                <text:p text:style-name="a723" text:class-names="" text:cond-style-name=""><text:span text:style-name="a721" text:class-names="">經濟部暨所屬機關（構）監管之財團法人。</text:span><text:span text:style-name="a722" text:class-names=""/></text:p>
              </text:list-item>
            </text:list>
            <text:list text:style-name="a728">
              <text:list-item>
                <text:p text:style-name="a727" text:class-names="" text:cond-style-name=""><text:span text:style-name="a725" text:class-names="">交易或補助之非營利法人社團法人或非法人團體。</text:span><text:span text:style-name="a726" text:class-names=""/></text:p>
              </text:list-item>
            </text:list>
            <text:p text:style-name="a730" text:class-names="" text:cond-style-name=""><text:span text:style-name="a729" text:class-names=""/></text:p>
            <text:p text:style-name="a732" text:class-names="" text:cond-style-name=""><text:span text:style-name="a731" text:class-names=""/></text:p>
            <text:p text:style-name="a734" text:class-names="" text:cond-style-name=""><text:span text:style-name="a733" text:class-names=""/></text:p>
          </draw:text-box>
          <svg:title/>
          <svg:desc/>
        </draw:frame>
        <draw:custom-shape svg:x="5.57197in" svg:y="1.70592in" svg:width="3.45925in" svg:height="0.56247in" draw:id="id119" draw:style-name="a739" draw:name="Google Shape;247;p31">
          <svg:title/>
          <svg:desc/>
          <text:p text:style-name="a738" text:class-names="" text:cond-style-name="" text:id="id118"><text:span text:style-name="a736" text:class-names="">公職人員</text:span><text:span text:style-name="a737" text:class-names=""/></text:p>
          <draw:enhanced-geometry xmlns:dr3d="urn:oasis:names:tc:opendocument:xmlns:dr3d:1.0" draw:type="non-primitive" svg:viewBox="0 0 21600 21600" draw:enhanced-path="M 0 0 L 21600 0 21600 21600 0 21600 Z N"/>
        </draw:custom-shape>
        <draw:custom-shape svg:x="6.27779in" svg:y="3.90135in" svg:width="2.75343in" svg:height="0.56247in" draw:id="id121" draw:style-name="a743" draw:name="Google Shape;247;p31">
          <svg:title/>
          <svg:desc/>
          <text:p text:style-name="a742" text:class-names="" text:cond-style-name="" text:id="id120"><text:span text:style-name="a740" text:class-names="">公職人員</text:span><text:span text:style-name="a741" text:class-names=""/></text:p>
          <draw:enhanced-geometry xmlns:dr3d="urn:oasis:names:tc:opendocument:xmlns:dr3d:1.0" draw:type="non-primitive" svg:viewBox="0 0 21600 21600" draw:enhanced-path="M 0 0 L 21600 0 21600 21600 0 21600 Z N"/>
        </draw:custom-shape>
        <draw:custom-shape svg:x="4.65502in" svg:y="2.45733in" svg:width="4.37619in" svg:height="0.56247in" draw:id="id123" draw:style-name="a747" draw:name="Google Shape;249;p31">
          <svg:title/>
          <svg:desc/>
          <text:p text:style-name="a746" text:class-names="" text:cond-style-name="" text:id="id122"><text:span text:style-name="a744" text:class-names="">專責人員</text:span><text:span text:style-name="a745" text:class-names=""/></text:p>
          <draw:enhanced-geometry xmlns:dr3d="urn:oasis:names:tc:opendocument:xmlns:dr3d:1.0" draw:type="non-primitive" svg:viewBox="0 0 21600 21600" draw:enhanced-path="M 0 0 L 21600 0 21600 21600 0 21600 Z N"/>
        </draw:custom-shape>
        <draw:custom-shape svg:x="6.82107in" svg:y="3.16219in" svg:width="2.21015in" svg:height="0.56247in" draw:id="id125" draw:style-name="a751" draw:name="Google Shape;249;p31">
          <svg:title/>
          <svg:desc/>
          <text:p text:style-name="a750" text:class-names="" text:cond-style-name="" text:id="id124"><text:span text:style-name="a748" text:class-names="">專責人員</text:span><text:span text:style-name="a749" text:class-names=""/></text:p>
          <draw:enhanced-geometry xmlns:dr3d="urn:oasis:names:tc:opendocument:xmlns:dr3d:1.0" draw:type="non-primitive" svg:viewBox="0 0 21600 21600" draw:enhanced-path="M 0 0 L 21600 0 21600 21600 0 21600 Z N"/>
        </draw:custom-shape>
        <draw:custom-shape svg:x="7.14615in" svg:y="4.6168in" svg:width="1.88506in" svg:height="0.56247in" draw:id="id127" draw:style-name="a755" draw:name="Google Shape;247;p31">
          <svg:title/>
          <svg:desc/>
          <text:p text:style-name="a754" text:class-names="" text:cond-style-name="" text:id="id126"><text:span text:style-name="a752" text:class-names="">關係人</text:span><text:span text:style-name="a753" text:class-names=""/></text:p>
          <draw:enhanced-geometry xmlns:dr3d="urn:oasis:names:tc:opendocument:xmlns:dr3d:1.0" draw:type="non-primitive" svg:viewBox="0 0 21600 21600" draw:enhanced-path="M 0 0 L 21600 0 21600 21600 0 21600 Z N"/>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19" smil:attributeName="visibility" smil:to="visible" smil:begin="0.0s" smil:dur="0.001s" smil:fill="hold"/>
                  <anim:animate smil:targetElement="id119" smil:attributeName="x" smil:values="x;x" smil:keyTimes="0.0;1.0" smil:dur="0.5s" smil:fill="hold"/>
                  <anim:animate smil:targetElement="id119" smil:attributeName="y" smil:values="1+height/2;y" smil:keyTimes="0.0;1.0" smil:dur="0.5s" smil:fill="hold"/>
                </anim:par>
                <anim:par presentation:node-type="with-previous" presentation:preset-id="2" presentation:preset-sub-type="4" presentation:preset-class="entrance" presentation:group-id="0" smil:begin="0.0s" smil:fill="hold">
                  <anim:set smil:targetElement="id123" smil:attributeName="visibility" smil:to="visible" smil:begin="0.0s" smil:dur="0.001s" smil:fill="hold"/>
                  <anim:animate smil:targetElement="id123" smil:attributeName="x" smil:values="x;x" smil:keyTimes="0.0;1.0" smil:dur="0.5s" smil:fill="hold"/>
                  <anim:animate smil:targetElement="id123" smil:attributeName="y" smil:values="1+height/2;y" smil:keyTimes="0.0;1.0" smil:dur="0.5s" smil:fill="hold"/>
                </anim:par>
                <anim:par presentation:node-type="with-previous" presentation:preset-id="2" presentation:preset-sub-type="4" presentation:preset-class="entrance" presentation:group-id="0" smil:begin="0.0s" smil:fill="hold">
                  <anim:set smil:targetElement="id125" smil:attributeName="visibility" smil:to="visible" smil:begin="0.0s" smil:dur="0.001s" smil:fill="hold"/>
                  <anim:animate smil:targetElement="id125" smil:attributeName="x" smil:values="x;x" smil:keyTimes="0.0;1.0" smil:dur="0.5s" smil:fill="hold"/>
                  <anim:animate smil:targetElement="id125" smil:attributeName="y" smil:values="1+height/2;y" smil:keyTimes="0.0;1.0" smil:dur="0.5s" smil:fill="hold"/>
                </anim:par>
                <anim:par presentation:node-type="with-previous" presentation:preset-id="2" presentation:preset-sub-type="4" presentation:preset-class="entrance" presentation:group-id="0" smil:begin="0.0s" smil:fill="hold">
                  <anim:set smil:targetElement="id121" smil:attributeName="visibility" smil:to="visible" smil:begin="0.0s" smil:dur="0.001s" smil:fill="hold"/>
                  <anim:animate smil:targetElement="id121" smil:attributeName="x" smil:values="x;x" smil:keyTimes="0.0;1.0" smil:dur="0.5s" smil:fill="hold"/>
                  <anim:animate smil:targetElement="id121" smil:attributeName="y" smil:values="1+height/2;y" smil:keyTimes="0.0;1.0" smil:dur="0.5s" smil:fill="hold"/>
                </anim:par>
                <anim:par presentation:node-type="with-previous" presentation:preset-id="2" presentation:preset-sub-type="4" presentation:preset-class="entrance" presentation:group-id="0" smil:begin="0.0s" smil:fill="hold">
                  <anim:set smil:targetElement="id127" smil:attributeName="visibility" smil:to="visible" smil:begin="0.0s" smil:dur="0.001s" smil:fill="hold"/>
                  <anim:animate smil:targetElement="id127" smil:attributeName="x" smil:values="x;x" smil:keyTimes="0.0;1.0" smil:dur="0.5s" smil:fill="hold"/>
                  <anim:animate smil:targetElement="id127" smil:attributeName="y" smil:values="1+height/2;y" smil:keyTimes="0.0;1.0" smil:dur="0.5s" smil:fill="hold"/>
                </anim:par>
              </anim:par>
            </anim:par>
          </anim:seq>
        </anim:par>
        <presentation:notes draw:style-name="a758">
          <draw:page-thumbnail draw:page-number="2" svg:x="0.09722in" svg:y="0.81424in" svg:width="7.23958in" svg:height="4.07292in" presentation:class="page" draw:id="id128" presentation:style-name="a756" draw:name="Google Shape;146;g278dfac31ac_0_3:notes">
            <svg:title/>
            <svg:desc/>
          </draw:page-thumbnail>
          <draw:frame draw:id="id129" presentation:style-name="a757" draw:name="Google Shape;147;g278dfac31ac_0_3:notes" svg:x="0.7434in" svg:y="5.1582in" svg:width="5.94722in" svg:height="4.88672in" presentation:class="notes" presentation:placeholder="true">
            <draw:text-box/>
            <svg:title/>
            <svg:desc/>
          </draw:frame>
        </presentation:notes>
      </draw:page>
      <draw:page draw:name="Slide54" draw:style-name="a759" draw:master-page-name="Master1-Layout8-cust-CUSTOM_10" presentation:presentation-page-layout-name="Master1-PPL8" draw:id="Slide-309">
        <draw:frame draw:id="id130" presentation:style-name="a765" draw:name="Google Shape;149;p29" svg:x="0.67791in" svg:y="0.20174in" svg:width="9.05182in" svg:height="0.76772in" presentation:class="title" presentation:placeholder="false">
          <draw:text-box>
            <text:p text:style-name="a764" text:class-names="" text:cond-style-name=""><text:span text:style-name="a760" text:class-names="">裁罰實例</text:span><text:span text:style-name="a761" text:class-names="">/</text:span><text:span text:style-name="a762" text:class-names="">公職人員</text:span><text:span text:style-name="a763" text:class-names=""/></text:p>
          </draw:text-box>
          <svg:title/>
          <svg:desc/>
        </draw:frame>
        <draw:frame draw:id="id131" draw:name="表格 1" svg:x="0.88397in" svg:y="1.63598in" svg:width="8.0621in" svg:height="3.63517in">
          <table:table table:style-name="a766" table:template-name="{80A30465-8FB2-4D31-BB19-6E84CC96C93C}" table:use-banding-columns-styles="false" table:use-banding-rows-styles="false" table:use-first-column-styles="false" table:use-first-row-styles="false" table:use-last-column-styles="false" table:use-last-row-styles="false">
            <table:table-column table:style-name="a767" table:default-cell-style-name=""/>
            <table:table-column table:style-name="a768" table:default-cell-style-name=""/>
            <table:table-column table:style-name="a769" table:default-cell-style-name=""/>
            <table:table-column table:style-name="a770" table:default-cell-style-name=""/>
            <table:table-column table:style-name="a771" table:default-cell-style-name=""/>
            <table:table-column table:style-name="a772" table:default-cell-style-name=""/>
            <table:table-column table:style-name="a773" table:default-cell-style-name=""/>
            <table:table-column table:style-name="a774" table:default-cell-style-name=""/>
            <table:table-row table:style-name="a775" table:default-cell-style-name="">
              <table:table-cell table:style-name="a780">
                <text:list text:style-name="a779">
                  <text:list-item>
                    <text:p text:style-name="a778" text:class-names="" text:cond-style-name=""><text:span text:style-name="a776" text:class-names="">項次</text:span><text:span text:style-name="a777" text:class-names=""/></text:p>
                  </text:list-item>
                </text:list>
              </table:table-cell>
              <table:table-cell table:style-name="a785">
                <text:list text:style-name="a784">
                  <text:list-item>
                    <text:p text:style-name="a783" text:class-names="" text:cond-style-name=""><text:span text:style-name="a781" text:class-names="">受處分人</text:span><text:span text:style-name="a782" text:class-names=""/></text:p>
                  </text:list-item>
                </text:list>
              </table:table-cell>
              <table:table-cell table:style-name="a793">
                <text:list text:style-name="a788">
                  <text:list-item>
                    <text:p text:style-name="a787" text:class-names="" text:cond-style-name=""><text:span text:style-name="a786" text:class-names="">服務機關</text:span></text:p>
                  </text:list-item>
                </text:list>
                <text:list text:style-name="a792">
                  <text:list-item>
                    <text:p text:style-name="a791" text:class-names="" text:cond-style-name=""><text:span text:style-name="a789" text:class-names="">團體</text:span><text:span text:style-name="a790" text:class-names=""/></text:p>
                  </text:list-item>
                </text:list>
              </table:table-cell>
              <table:table-cell table:style-name="a798">
                <text:list text:style-name="a797">
                  <text:list-item>
                    <text:p text:style-name="a796" text:class-names="" text:cond-style-name=""><text:span text:style-name="a794" text:class-names="">職稱</text:span><text:span text:style-name="a795" text:class-names=""/></text:p>
                  </text:list-item>
                </text:list>
              </table:table-cell>
              <table:table-cell table:style-name="a803">
                <text:list text:style-name="a802">
                  <text:list-item>
                    <text:p text:style-name="a801" text:class-names="" text:cond-style-name=""><text:span text:style-name="a799" text:class-names="">主旨及事實</text:span><text:span text:style-name="a800" text:class-names=""/></text:p>
                  </text:list-item>
                </text:list>
              </table:table-cell>
              <table:table-cell table:style-name="a814">
                <text:list text:style-name="a807">
                  <text:list-item>
                    <text:p text:style-name="a806" text:class-names="" text:cond-style-name=""><text:span text:style-name="a804" text:class-names="">處分確定金額</text:span><text:span text:style-name="a805" text:class-names=""/></text:p>
                  </text:list-item>
                </text:list>
                <text:list text:style-name="a813">
                  <text:list-item>
                    <text:p text:style-name="a812" text:class-names="" text:cond-style-name=""><text:span text:style-name="a808" text:class-names="">(</text:span><text:span text:style-name="a809" text:class-names="">新臺幣</text:span><text:span text:style-name="a810" text:class-names="">)</text:span><text:span text:style-name="a811" text:class-names=""/></text:p>
                  </text:list-item>
                </text:list>
              </table:table-cell>
              <table:table-cell table:style-name="a819">
                <text:list text:style-name="a818">
                  <text:list-item>
                    <text:p text:style-name="a817" text:class-names="" text:cond-style-name=""><text:span text:style-name="a815" text:class-names="">處分日期</text:span><text:span text:style-name="a816" text:class-names=""/></text:p>
                  </text:list-item>
                </text:list>
              </table:table-cell>
              <table:table-cell table:style-name="a824">
                <text:list text:style-name="a823">
                  <text:list-item>
                    <text:p text:style-name="a822" text:class-names="" text:cond-style-name=""><text:span text:style-name="a820" text:class-names="">確定日期</text:span><text:span text:style-name="a821" text:class-names=""/></text:p>
                  </text:list-item>
                </text:list>
              </table:table-cell>
            </table:table-row>
            <table:table-row table:style-name="a825" table:default-cell-style-name="">
              <table:table-cell table:style-name="a830">
                <text:list text:style-name="a829">
                  <text:list-item>
                    <text:p text:style-name="a828" text:class-names="" text:cond-style-name=""><text:span text:style-name="a826" text:class-names="">1</text:span><text:span text:style-name="a827" text:class-names=""/></text:p>
                  </text:list-item>
                </text:list>
              </table:table-cell>
              <table:table-cell table:style-name="a835">
                <text:list text:style-name="a834">
                  <text:list-item>
                    <text:p text:style-name="a833" text:class-names="" text:cond-style-name=""><text:span text:style-name="a831" text:class-names="">○○○</text:span><text:span text:style-name="a832" text:class-names=""/></text:p>
                  </text:list-item>
                </text:list>
              </table:table-cell>
              <table:table-cell table:style-name="a840">
                <text:list text:style-name="a839">
                  <text:list-item>
                    <text:p text:style-name="a838" text:class-names="" text:cond-style-name=""><text:span text:style-name="a836" text:class-names="">台灣電力股份有限公司</text:span><text:span text:style-name="a837" text:class-names=""/></text:p>
                  </text:list-item>
                </text:list>
              </table:table-cell>
              <table:table-cell table:style-name="a845">
                <text:list text:style-name="a844">
                  <text:list-item>
                    <text:p text:style-name="a843" text:class-names="" text:cond-style-name=""><text:span text:style-name="a841" text:class-names="">總經理</text:span><text:span text:style-name="a842" text:class-names=""/></text:p>
                  </text:list-item>
                </text:list>
              </table:table-cell>
              <table:table-cell table:style-name="a862">
                <text:list text:style-name="a861">
                  <text:list-item>
                    <text:p text:style-name="a860" text:class-names="" text:cond-style-name=""><text:span text:style-name="a846" text:class-names="">受處分人就其關係人台灣照明學會申請之補助，於</text:span><text:span text:style-name="a847" text:class-names="">109</text:span><text:span text:style-name="a848" text:class-names="">年</text:span><text:span text:style-name="a849" text:class-names="">2</text:span><text:span text:style-name="a850" text:class-names="">月</text:span><text:span text:style-name="a851" text:class-names="">4</text:span><text:span text:style-name="a852" text:class-names="">日就台灣電力股份有限公司</text:span><text:span text:style-name="a853" text:class-names="">相關簽陳核定同意補助，未依法自行迴避，</text:span><text:span text:style-name="a854" text:class-names="">違反公職人員利益衝突迴避法第</text:span><text:span text:style-name="a855" text:class-names="">6</text:span><text:span text:style-name="a856" text:class-names="">條第</text:span><text:span text:style-name="a857" text:class-names="">1</text:span><text:span text:style-name="a858" text:class-names="">項規定。</text:span><text:span text:style-name="a859" text:class-names=""/></text:p>
                  </text:list-item>
                </text:list>
              </table:table-cell>
              <table:table-cell table:style-name="a870">
                <text:list text:style-name="a869">
                  <text:list-item>
                    <text:p text:style-name="a868" text:class-names="" text:cond-style-name=""><text:span text:style-name="a863" text:class-names="">3</text:span><text:span text:style-name="a864" text:class-names="">萬</text:span><text:span text:style-name="a865" text:class-names="">4</text:span><text:span text:style-name="a866" text:class-names="">千元</text:span><text:span text:style-name="a867" text:class-names=""/></text:p>
                  </text:list-item>
                </text:list>
              </table:table-cell>
              <table:table-cell table:style-name="a893">
                <text:list text:style-name="a874">
                  <text:list-item>
                    <text:p text:style-name="a873" text:class-names="" text:cond-style-name=""><text:span text:style-name="a871" text:class-names="">111</text:span><text:span text:style-name="a872" text:class-names=""/></text:p>
                  </text:list-item>
                </text:list>
                <text:list text:style-name="a877">
                  <text:list-item>
                    <text:p text:style-name="a876" text:class-names="" text:cond-style-name=""><text:span text:style-name="a875" text:class-names="">年</text:span></text:p>
                  </text:list-item>
                </text:list>
                <text:list text:style-name="a881">
                  <text:list-item>
                    <text:p text:style-name="a880" text:class-names="" text:cond-style-name=""><text:span text:style-name="a878" text:class-names="">1</text:span><text:span text:style-name="a879" text:class-names=""/></text:p>
                  </text:list-item>
                </text:list>
                <text:list text:style-name="a884">
                  <text:list-item>
                    <text:p text:style-name="a883" text:class-names="" text:cond-style-name=""><text:span text:style-name="a882" text:class-names="">月</text:span></text:p>
                  </text:list-item>
                </text:list>
                <text:list text:style-name="a888">
                  <text:list-item>
                    <text:p text:style-name="a887" text:class-names="" text:cond-style-name=""><text:span text:style-name="a885" text:class-names="">7</text:span><text:span text:style-name="a886" text:class-names=""/></text:p>
                  </text:list-item>
                </text:list>
                <text:list text:style-name="a892">
                  <text:list-item>
                    <text:p text:style-name="a891" text:class-names="" text:cond-style-name=""><text:span text:style-name="a889" text:class-names="">日</text:span><text:span text:style-name="a890" text:class-names=""/></text:p>
                  </text:list-item>
                </text:list>
              </table:table-cell>
              <table:table-cell table:style-name="a916">
                <text:list text:style-name="a897">
                  <text:list-item>
                    <text:p text:style-name="a896" text:class-names="" text:cond-style-name=""><text:span text:style-name="a894" text:class-names="">111</text:span><text:span text:style-name="a895" text:class-names=""/></text:p>
                  </text:list-item>
                </text:list>
                <text:list text:style-name="a900">
                  <text:list-item>
                    <text:p text:style-name="a899" text:class-names="" text:cond-style-name=""><text:span text:style-name="a898" text:class-names="">年</text:span></text:p>
                  </text:list-item>
                </text:list>
                <text:list text:style-name="a904">
                  <text:list-item>
                    <text:p text:style-name="a903" text:class-names="" text:cond-style-name=""><text:span text:style-name="a901" text:class-names="">2</text:span><text:span text:style-name="a902" text:class-names=""/></text:p>
                  </text:list-item>
                </text:list>
                <text:list text:style-name="a907">
                  <text:list-item>
                    <text:p text:style-name="a906" text:class-names="" text:cond-style-name=""><text:span text:style-name="a905" text:class-names="">月</text:span></text:p>
                  </text:list-item>
                </text:list>
                <text:list text:style-name="a911">
                  <text:list-item>
                    <text:p text:style-name="a910" text:class-names="" text:cond-style-name=""><text:span text:style-name="a908" text:class-names="">9</text:span><text:span text:style-name="a909" text:class-names=""/></text:p>
                  </text:list-item>
                </text:list>
                <text:list text:style-name="a915">
                  <text:list-item>
                    <text:p text:style-name="a914" text:class-names="" text:cond-style-name=""><text:span text:style-name="a912" text:class-names="">日</text:span><text:span text:style-name="a913" text:class-names=""/></text:p>
                  </text:list-item>
                </text:list>
              </table:table-cell>
            </table:table-row>
          </table:table>
          <draw:image xlink:href="media/image1.png" xlink:type="simple" xlink:show="embed" xlink:actuate="onLoad"/>
          <svg:title/>
          <svg:desc/>
        </draw:frame>
        <draw:frame draw:id="id132" draw:style-name="a920" draw:name="Google Shape;257;p31" svg:x="0.75282in" svg:y="1.18723in" svg:width="8.63971in" svg:height="0.23097in">
          <draw:text-box>
            <text:p text:style-name="a919" text:class-names="" text:cond-style-name=""><text:span text:style-name="a917" text:class-names="">監察院辦理公職人員利益衝突迴避罰鍰處分案件確定名單</text:span><text:span text:style-name="a918" text:class-names=""/></text:p>
          </draw:text-box>
          <svg:title/>
          <svg:desc/>
        </draw:frame>
        <draw:custom-shape svg:x="7.96374in" svg:y="0.30436in" svg:width="1.61659in" svg:height="0.56247in" draw:id="id133" draw:style-name="a924" draw:name="Google Shape;249;p31">
          <svg:title/>
          <svg:desc/>
          <text:p text:style-name="a923" text:class-names="" text:cond-style-name=""><text:span text:style-name="a921" text:class-names="">公職人員</text:span><text:span text:style-name="a922" text:class-names=""/></text:p>
          <draw:enhanced-geometry xmlns:dr3d="urn:oasis:names:tc:opendocument:xmlns:dr3d:1.0" draw:type="non-primitive" svg:viewBox="0 0 21600 21600" draw:enhanced-path="M 0 0 L 21600 0 21600 21600 0 21600 Z N"/>
        </draw:custom-shape>
        <presentation:notes draw:style-name="a927">
          <draw:page-thumbnail draw:page-number="3" svg:x="0.09722in" svg:y="0.81424in" svg:width="7.23958in" svg:height="4.07292in" presentation:class="page" draw:id="id134" presentation:style-name="a925" draw:name="Google Shape;146;g278dfac31ac_0_3:notes">
            <svg:title/>
            <svg:desc/>
          </draw:page-thumbnail>
          <draw:frame draw:id="id135" presentation:style-name="a926" draw:name="Google Shape;147;g278dfac31ac_0_3:notes" svg:x="0.7434in" svg:y="5.1582in" svg:width="5.94722in" svg:height="4.88672in" presentation:class="notes" presentation:placeholder="true">
            <draw:text-box/>
            <svg:title/>
            <svg:desc/>
          </draw:frame>
        </presentation:notes>
      </draw:page>
      <draw:page draw:name="Slide100" draw:style-name="a928" draw:master-page-name="Master1-Layout8-cust-CUSTOM_10" presentation:presentation-page-layout-name="Master1-PPL8" draw:id="Slide-355">
        <draw:frame draw:id="id136" presentation:style-name="a934" draw:name="Google Shape;149;p29" svg:x="0.67791in" svg:y="0.20174in" svg:width="9.05182in" svg:height="0.76772in" presentation:class="title" presentation:placeholder="false">
          <draw:text-box>
            <text:p text:style-name="a933" text:class-names="" text:cond-style-name=""><text:span text:style-name="a929" text:class-names="">裁罰實例</text:span><text:span text:style-name="a930" text:class-names="">/</text:span><text:span text:style-name="a931" text:class-names="">關係人</text:span><text:span text:style-name="a932" text:class-names=""/></text:p>
          </draw:text-box>
          <svg:title/>
          <svg:desc/>
        </draw:frame>
        <draw:frame draw:id="id137" draw:name="表格 1" svg:x="0.88397in" svg:y="1.63598in" svg:width="8.0621in" svg:height="3.46071in">
          <table:table table:style-name="a935" table:template-name="{80A30465-8FB2-4D31-BB19-6E84CC96C93C}" table:use-banding-columns-styles="false" table:use-banding-rows-styles="false" table:use-first-column-styles="false" table:use-first-row-styles="false" table:use-last-column-styles="false" table:use-last-row-styles="false">
            <table:table-column table:style-name="a936" table:default-cell-style-name=""/>
            <table:table-column table:style-name="a937" table:default-cell-style-name=""/>
            <table:table-column table:style-name="a938" table:default-cell-style-name=""/>
            <table:table-column table:style-name="a939" table:default-cell-style-name=""/>
            <table:table-column table:style-name="a940" table:default-cell-style-name=""/>
            <table:table-column table:style-name="a941" table:default-cell-style-name=""/>
            <table:table-column table:style-name="a942" table:default-cell-style-name=""/>
            <table:table-column table:style-name="a943" table:default-cell-style-name=""/>
            <table:table-row table:style-name="a944" table:default-cell-style-name="">
              <table:table-cell table:style-name="a949">
                <text:list text:style-name="a948">
                  <text:list-item>
                    <text:p text:style-name="a947" text:class-names="" text:cond-style-name=""><text:span text:style-name="a945" text:class-names="">項次</text:span><text:span text:style-name="a946" text:class-names=""/></text:p>
                  </text:list-item>
                </text:list>
              </table:table-cell>
              <table:table-cell table:style-name="a954">
                <text:list text:style-name="a953">
                  <text:list-item>
                    <text:p text:style-name="a952" text:class-names="" text:cond-style-name=""><text:span text:style-name="a950" text:class-names="">受處分人</text:span><text:span text:style-name="a951" text:class-names=""/></text:p>
                  </text:list-item>
                </text:list>
              </table:table-cell>
              <table:table-cell table:style-name="a962">
                <text:list text:style-name="a957">
                  <text:list-item>
                    <text:p text:style-name="a956" text:class-names="" text:cond-style-name=""><text:span text:style-name="a955" text:class-names="">服務機關</text:span></text:p>
                  </text:list-item>
                </text:list>
                <text:list text:style-name="a961">
                  <text:list-item>
                    <text:p text:style-name="a960" text:class-names="" text:cond-style-name=""><text:span text:style-name="a958" text:class-names="">團體</text:span><text:span text:style-name="a959" text:class-names=""/></text:p>
                  </text:list-item>
                </text:list>
              </table:table-cell>
              <table:table-cell table:style-name="a967">
                <text:list text:style-name="a966">
                  <text:list-item>
                    <text:p text:style-name="a965" text:class-names="" text:cond-style-name=""><text:span text:style-name="a963" text:class-names="">職稱</text:span><text:span text:style-name="a964" text:class-names=""/></text:p>
                  </text:list-item>
                </text:list>
              </table:table-cell>
              <table:table-cell table:style-name="a972">
                <text:list text:style-name="a971">
                  <text:list-item>
                    <text:p text:style-name="a970" text:class-names="" text:cond-style-name=""><text:span text:style-name="a968" text:class-names="">主旨及事實</text:span><text:span text:style-name="a969" text:class-names=""/></text:p>
                  </text:list-item>
                </text:list>
              </table:table-cell>
              <table:table-cell table:style-name="a983">
                <text:list text:style-name="a976">
                  <text:list-item>
                    <text:p text:style-name="a975" text:class-names="" text:cond-style-name=""><text:span text:style-name="a973" text:class-names="">處分確定金額</text:span><text:span text:style-name="a974" text:class-names=""/></text:p>
                  </text:list-item>
                </text:list>
                <text:list text:style-name="a982">
                  <text:list-item>
                    <text:p text:style-name="a981" text:class-names="" text:cond-style-name=""><text:span text:style-name="a977" text:class-names="">(</text:span><text:span text:style-name="a978" text:class-names="">新臺幣</text:span><text:span text:style-name="a979" text:class-names="">)</text:span><text:span text:style-name="a980" text:class-names=""/></text:p>
                  </text:list-item>
                </text:list>
              </table:table-cell>
              <table:table-cell table:style-name="a988">
                <text:list text:style-name="a987">
                  <text:list-item>
                    <text:p text:style-name="a986" text:class-names="" text:cond-style-name=""><text:span text:style-name="a984" text:class-names="">處分日期</text:span><text:span text:style-name="a985" text:class-names=""/></text:p>
                  </text:list-item>
                </text:list>
              </table:table-cell>
              <table:table-cell table:style-name="a993">
                <text:list text:style-name="a992">
                  <text:list-item>
                    <text:p text:style-name="a991" text:class-names="" text:cond-style-name=""><text:span text:style-name="a989" text:class-names="">確定日期</text:span><text:span text:style-name="a990" text:class-names=""/></text:p>
                  </text:list-item>
                </text:list>
              </table:table-cell>
            </table:table-row>
            <table:table-row table:style-name="a994" table:default-cell-style-name="">
              <table:table-cell table:style-name="a999">
                <text:list text:style-name="a998">
                  <text:list-item>
                    <text:p text:style-name="a997" text:class-names="" text:cond-style-name=""><text:span text:style-name="a995" text:class-names="">6</text:span><text:span text:style-name="a996" text:class-names=""/></text:p>
                  </text:list-item>
                </text:list>
              </table:table-cell>
              <table:table-cell table:style-name="a1005">
                <text:list text:style-name="a1004">
                  <text:list-item>
                    <text:p text:style-name="a1003" text:class-names="" text:cond-style-name=""><text:span text:style-name="a1000" text:class-names="">社團法人中華</text:span><text:span text:style-name="a1001" text:class-names="">○○○</text:span><text:span text:style-name="a1002" text:class-names="">管理學會</text:span></text:p>
                  </text:list-item>
                </text:list>
              </table:table-cell>
              <table:table-cell table:style-name="a1010">
                <text:list text:style-name="a1009">
                  <text:list-item>
                    <text:p text:style-name="a1008" text:class-names="" text:cond-style-name=""><text:span text:style-name="a1006" text:class-names="">—</text:span><text:span text:style-name="a1007" text:class-names=""/></text:p>
                  </text:list-item>
                </text:list>
              </table:table-cell>
              <table:table-cell table:style-name="a1015">
                <text:list text:style-name="a1014">
                  <text:list-item>
                    <text:p text:style-name="a1013" text:class-names="" text:cond-style-name=""><text:span text:style-name="a1011" text:class-names="">—</text:span><text:span text:style-name="a1012" text:class-names=""/></text:p>
                  </text:list-item>
                </text:list>
              </table:table-cell>
              <table:table-cell table:style-name="a1040">
                <text:list text:style-name="a1039">
                  <text:list-item>
                    <text:p text:style-name="a1038" text:class-names="" text:cond-style-name=""><text:span text:style-name="a1016" text:class-names="">受處分人為經濟部</text:span><text:span text:style-name="a1017" text:class-names="">○○</text:span><text:span text:style-name="a1018" text:class-names="">署副署長</text:span><text:span text:style-name="a1019" text:class-names="">○○○</text:span><text:span text:style-name="a1020" text:class-names="">、</text:span><text:span text:style-name="a1021" text:class-names="">○○○</text:span><text:span text:style-name="a1022" text:class-names="">之關係人，該學會於</text:span><text:span text:style-name="a1023" text:class-names="">108</text:span><text:span text:style-name="a1024" text:class-names="">年間與經濟部</text:span><text:span text:style-name="a1025" text:class-names="">○○</text:span><text:span text:style-name="a1026" text:class-names="">署</text:span><text:span text:style-name="a1027" text:class-names="">○○</text:span><text:span text:style-name="a1028" text:class-names="">局所為</text:span><text:span text:style-name="a1029" text:class-names="">2</text:span><text:span text:style-name="a1030" text:class-names="">筆交易行為</text:span><text:span text:style-name="a1031" text:class-names="">，</text:span><text:span text:style-name="a1032" text:class-names="">違反公職人員利益衝突迴避法第</text:span><text:span text:style-name="a1033" text:class-names="">14</text:span><text:span text:style-name="a1034" text:class-names="">條第</text:span><text:span text:style-name="a1035" text:class-names="">1</text:span><text:span text:style-name="a1036" text:class-names="">項規定</text:span><text:span text:style-name="a1037" text:class-names="">。</text:span></text:p>
                  </text:list-item>
                </text:list>
              </table:table-cell>
              <table:table-cell table:style-name="a1047">
                <text:list text:style-name="a1046">
                  <text:list-item>
                    <text:p text:style-name="a1045" text:class-names="" text:cond-style-name=""><text:span text:style-name="a1041" text:class-names="">1</text:span><text:span text:style-name="a1042" text:class-names="">萬</text:span><text:span text:style-name="a1043" text:class-names="">4</text:span><text:span text:style-name="a1044" text:class-names="">千元</text:span></text:p>
                  </text:list-item>
                </text:list>
              </table:table-cell>
              <table:table-cell table:style-name="a1069">
                <text:list text:style-name="a1051">
                  <text:list-item>
                    <text:p text:style-name="a1050" text:class-names="" text:cond-style-name=""><text:span text:style-name="a1048" text:class-names="">110</text:span><text:span text:style-name="a1049" text:class-names=""/></text:p>
                  </text:list-item>
                </text:list>
                <text:list text:style-name="a1054">
                  <text:list-item>
                    <text:p text:style-name="a1053" text:class-names="" text:cond-style-name=""><text:span text:style-name="a1052" text:class-names="">年</text:span></text:p>
                  </text:list-item>
                </text:list>
                <text:list text:style-name="a1058">
                  <text:list-item>
                    <text:p text:style-name="a1057" text:class-names="" text:cond-style-name=""><text:span text:style-name="a1055" text:class-names="">11</text:span><text:span text:style-name="a1056" text:class-names=""/></text:p>
                  </text:list-item>
                </text:list>
                <text:list text:style-name="a1061">
                  <text:list-item>
                    <text:p text:style-name="a1060" text:class-names="" text:cond-style-name=""><text:span text:style-name="a1059" text:class-names="">月</text:span></text:p>
                  </text:list-item>
                </text:list>
                <text:list text:style-name="a1065">
                  <text:list-item>
                    <text:p text:style-name="a1064" text:class-names="" text:cond-style-name=""><text:span text:style-name="a1062" text:class-names="">25</text:span><text:span text:style-name="a1063" text:class-names=""/></text:p>
                  </text:list-item>
                </text:list>
                <text:list text:style-name="a1068">
                  <text:list-item>
                    <text:p text:style-name="a1067" text:class-names="" text:cond-style-name=""><text:span text:style-name="a1066" text:class-names="">日</text:span></text:p>
                  </text:list-item>
                </text:list>
              </table:table-cell>
              <table:table-cell table:style-name="a1090">
                <text:list text:style-name="a1072">
                  <text:list-item>
                    <text:p text:style-name="a1071" text:class-names="" text:cond-style-name=""><text:span text:style-name="a1070" text:class-names="">110</text:span></text:p>
                  </text:list-item>
                </text:list>
                <text:list text:style-name="a1075">
                  <text:list-item>
                    <text:p text:style-name="a1074" text:class-names="" text:cond-style-name=""><text:span text:style-name="a1073" text:class-names="">年</text:span></text:p>
                  </text:list-item>
                </text:list>
                <text:list text:style-name="a1079">
                  <text:list-item>
                    <text:p text:style-name="a1078" text:class-names="" text:cond-style-name=""><text:span text:style-name="a1076" text:class-names="">12</text:span><text:span text:style-name="a1077" text:class-names=""/></text:p>
                  </text:list-item>
                </text:list>
                <text:list text:style-name="a1082">
                  <text:list-item>
                    <text:p text:style-name="a1081" text:class-names="" text:cond-style-name=""><text:span text:style-name="a1080" text:class-names="">月</text:span></text:p>
                  </text:list-item>
                </text:list>
                <text:list text:style-name="a1086">
                  <text:list-item>
                    <text:p text:style-name="a1085" text:class-names="" text:cond-style-name=""><text:span text:style-name="a1083" text:class-names="">30</text:span><text:span text:style-name="a1084" text:class-names=""/></text:p>
                  </text:list-item>
                </text:list>
                <text:list text:style-name="a1089">
                  <text:list-item>
                    <text:p text:style-name="a1088" text:class-names="" text:cond-style-name=""><text:span text:style-name="a1087" text:class-names="">日</text:span></text:p>
                  </text:list-item>
                </text:list>
              </table:table-cell>
            </table:table-row>
          </table:table>
          <draw:image xlink:href="media/image2.png" xlink:type="simple" xlink:show="embed" xlink:actuate="onLoad"/>
          <svg:title/>
          <svg:desc/>
        </draw:frame>
        <draw:frame draw:id="id138" draw:style-name="a1094" draw:name="Google Shape;257;p31" svg:x="0.75282in" svg:y="1.18723in" svg:width="8.63971in" svg:height="0.23097in">
          <draw:text-box>
            <text:p text:style-name="a1093" text:class-names="" text:cond-style-name=""><text:span text:style-name="a1091" text:class-names="">監察院辦理公職人員利益衝突迴避罰鍰處分案件確定名單</text:span><text:span text:style-name="a1092" text:class-names=""/></text:p>
          </draw:text-box>
          <svg:title/>
          <svg:desc/>
        </draw:frame>
        <draw:custom-shape svg:x="8.0022in" svg:y="0.30436in" svg:width="1.61659in" svg:height="0.56247in" draw:id="id139" draw:style-name="a1098" draw:name="Google Shape;249;p31">
          <svg:title/>
          <svg:desc/>
          <text:p text:style-name="a1097" text:class-names="" text:cond-style-name=""><text:span text:style-name="a1095" text:class-names="">關係人</text:span><text:span text:style-name="a1096" text:class-names=""/></text:p>
          <draw:enhanced-geometry xmlns:dr3d="urn:oasis:names:tc:opendocument:xmlns:dr3d:1.0" draw:type="non-primitive" svg:viewBox="0 0 21600 21600" draw:enhanced-path="M 0 0 L 21600 0 21600 21600 0 21600 Z N"/>
        </draw:custom-shape>
        <presentation:notes draw:style-name="a1101">
          <draw:page-thumbnail draw:page-number="4" svg:x="0.09722in" svg:y="0.81424in" svg:width="7.23958in" svg:height="4.07292in" presentation:class="page" draw:id="id140" presentation:style-name="a1099" draw:name="Google Shape;146;g278dfac31ac_0_3:notes">
            <svg:title/>
            <svg:desc/>
          </draw:page-thumbnail>
          <draw:frame draw:id="id141" presentation:style-name="a1100" draw:name="Google Shape;147;g278dfac31ac_0_3:notes" svg:x="0.7434in" svg:y="5.1582in" svg:width="5.94722in" svg:height="4.88672in" presentation:class="notes" presentation:placeholder="true">
            <draw:text-box/>
            <svg:title/>
            <svg:desc/>
          </draw:frame>
        </presentation:notes>
      </draw:page>
      <draw:page draw:name="Slide101" draw:style-name="a1102" draw:master-page-name="Master1-Layout8-cust-CUSTOM_10" presentation:presentation-page-layout-name="Master1-PPL8" draw:id="Slide-356">
        <draw:frame draw:id="id142" presentation:style-name="a1108" draw:name="Google Shape;149;p29" svg:x="0.67791in" svg:y="0.20174in" svg:width="9.05182in" svg:height="0.76772in" presentation:class="title" presentation:placeholder="false">
          <draw:text-box>
            <text:p text:style-name="a1107" text:class-names="" text:cond-style-name=""><text:span text:style-name="a1103" text:class-names="">裁罰實例</text:span><text:span text:style-name="a1104" text:class-names="">/</text:span><text:span text:style-name="a1105" text:class-names="">政府機關</text:span><text:span text:style-name="a1106" text:class-names=""/></text:p>
          </draw:text-box>
          <svg:title/>
          <svg:desc/>
        </draw:frame>
        <draw:frame draw:id="id143" draw:name="表格 1" svg:x="0.88397in" svg:y="1.63598in" svg:width="8.0621in" svg:height="3.64107in">
          <table:table table:style-name="a1109" table:template-name="{80A30465-8FB2-4D31-BB19-6E84CC96C93C}" table:use-banding-columns-styles="false" table:use-banding-rows-styles="false" table:use-first-column-styles="false" table:use-first-row-styles="false" table:use-last-column-styles="false" table:use-last-row-styles="false">
            <table:table-column table:style-name="a1110" table:default-cell-style-name=""/>
            <table:table-column table:style-name="a1111" table:default-cell-style-name=""/>
            <table:table-column table:style-name="a1112" table:default-cell-style-name=""/>
            <table:table-column table:style-name="a1113" table:default-cell-style-name=""/>
            <table:table-column table:style-name="a1114" table:default-cell-style-name=""/>
            <table:table-column table:style-name="a1115" table:default-cell-style-name=""/>
            <table:table-column table:style-name="a1116" table:default-cell-style-name=""/>
            <table:table-column table:style-name="a1117" table:default-cell-style-name=""/>
            <table:table-row table:style-name="a1118" table:default-cell-style-name="">
              <table:table-cell table:style-name="a1123">
                <text:list text:style-name="a1122">
                  <text:list-item>
                    <text:p text:style-name="a1121" text:class-names="" text:cond-style-name=""><text:span text:style-name="a1119" text:class-names="">項次</text:span><text:span text:style-name="a1120" text:class-names=""/></text:p>
                  </text:list-item>
                </text:list>
              </table:table-cell>
              <table:table-cell table:style-name="a1128">
                <text:list text:style-name="a1127">
                  <text:list-item>
                    <text:p text:style-name="a1126" text:class-names="" text:cond-style-name=""><text:span text:style-name="a1124" text:class-names="">受處分人</text:span><text:span text:style-name="a1125" text:class-names=""/></text:p>
                  </text:list-item>
                </text:list>
              </table:table-cell>
              <table:table-cell table:style-name="a1136">
                <text:list text:style-name="a1131">
                  <text:list-item>
                    <text:p text:style-name="a1130" text:class-names="" text:cond-style-name=""><text:span text:style-name="a1129" text:class-names="">服務機關</text:span></text:p>
                  </text:list-item>
                </text:list>
                <text:list text:style-name="a1135">
                  <text:list-item>
                    <text:p text:style-name="a1134" text:class-names="" text:cond-style-name=""><text:span text:style-name="a1132" text:class-names="">團體</text:span><text:span text:style-name="a1133" text:class-names=""/></text:p>
                  </text:list-item>
                </text:list>
              </table:table-cell>
              <table:table-cell table:style-name="a1141">
                <text:list text:style-name="a1140">
                  <text:list-item>
                    <text:p text:style-name="a1139" text:class-names="" text:cond-style-name=""><text:span text:style-name="a1137" text:class-names="">職稱</text:span><text:span text:style-name="a1138" text:class-names=""/></text:p>
                  </text:list-item>
                </text:list>
              </table:table-cell>
              <table:table-cell table:style-name="a1146">
                <text:list text:style-name="a1145">
                  <text:list-item>
                    <text:p text:style-name="a1144" text:class-names="" text:cond-style-name=""><text:span text:style-name="a1142" text:class-names="">主旨及事實</text:span><text:span text:style-name="a1143" text:class-names=""/></text:p>
                  </text:list-item>
                </text:list>
              </table:table-cell>
              <table:table-cell table:style-name="a1157">
                <text:list text:style-name="a1150">
                  <text:list-item>
                    <text:p text:style-name="a1149" text:class-names="" text:cond-style-name=""><text:span text:style-name="a1147" text:class-names="">處分確定金額</text:span><text:span text:style-name="a1148" text:class-names=""/></text:p>
                  </text:list-item>
                </text:list>
                <text:list text:style-name="a1156">
                  <text:list-item>
                    <text:p text:style-name="a1155" text:class-names="" text:cond-style-name=""><text:span text:style-name="a1151" text:class-names="">(</text:span><text:span text:style-name="a1152" text:class-names="">新臺幣</text:span><text:span text:style-name="a1153" text:class-names="">)</text:span><text:span text:style-name="a1154" text:class-names=""/></text:p>
                  </text:list-item>
                </text:list>
              </table:table-cell>
              <table:table-cell table:style-name="a1162">
                <text:list text:style-name="a1161">
                  <text:list-item>
                    <text:p text:style-name="a1160" text:class-names="" text:cond-style-name=""><text:span text:style-name="a1158" text:class-names="">處分日期</text:span><text:span text:style-name="a1159" text:class-names=""/></text:p>
                  </text:list-item>
                </text:list>
              </table:table-cell>
              <table:table-cell table:style-name="a1167">
                <text:list text:style-name="a1166">
                  <text:list-item>
                    <text:p text:style-name="a1165" text:class-names="" text:cond-style-name=""><text:span text:style-name="a1163" text:class-names="">確定日期</text:span><text:span text:style-name="a1164" text:class-names=""/></text:p>
                  </text:list-item>
                </text:list>
              </table:table-cell>
            </table:table-row>
            <table:table-row table:style-name="a1168" table:default-cell-style-name="">
              <table:table-cell table:style-name="a1173">
                <text:list text:style-name="a1172">
                  <text:list-item>
                    <text:p text:style-name="a1171" text:class-names="" text:cond-style-name=""><text:span text:style-name="a1169" text:class-names="">4</text:span><text:span text:style-name="a1170" text:class-names=""/></text:p>
                  </text:list-item>
                </text:list>
              </table:table-cell>
              <table:table-cell table:style-name="a1177">
                <text:list text:style-name="a1176">
                  <text:list-item>
                    <text:p text:style-name="a1175" text:class-names="" text:cond-style-name=""><text:span text:style-name="a1174" text:class-names="">花蓮縣吉安鄉公所</text:span></text:p>
                  </text:list-item>
                </text:list>
              </table:table-cell>
              <table:table-cell table:style-name="a1182">
                <text:list text:style-name="a1181">
                  <text:list-item>
                    <text:p text:style-name="a1180" text:class-names="" text:cond-style-name=""><text:span text:style-name="a1178" text:class-names="">--</text:span><text:span text:style-name="a1179" text:class-names=""/></text:p>
                  </text:list-item>
                </text:list>
              </table:table-cell>
              <table:table-cell table:style-name="a1187">
                <text:list text:style-name="a1186">
                  <text:list-item>
                    <text:p text:style-name="a1185" text:class-names="" text:cond-style-name=""><text:span text:style-name="a1183" text:class-names="">--</text:span><text:span text:style-name="a1184" text:class-names=""/></text:p>
                  </text:list-item>
                </text:list>
              </table:table-cell>
              <table:table-cell table:style-name="a1206">
                <text:list text:style-name="a1205">
                  <text:list-item>
                    <text:p text:style-name="a1204" text:class-names="" text:cond-style-name=""><text:span text:style-name="a1188" text:class-names="">受處分人與花蓮縣吉安鄉民代表會代表之關係人花蓮縣吉安鄉仁里社區發展協會於</text:span><text:span text:style-name="a1189" text:class-names="">112</text:span><text:span text:style-name="a1190" text:class-names="">年</text:span><text:span text:style-name="a1191" text:class-names="">2</text:span><text:span text:style-name="a1192" text:class-names="">月</text:span><text:span text:style-name="a1193" text:class-names="">23</text:span><text:span text:style-name="a1194" text:class-names="">日為補助行為，</text:span><text:span text:style-name="a1195" text:class-names="">未於補助行為成立後</text:span><text:span text:style-name="a1196" text:class-names="">30</text:span><text:span text:style-name="a1197" text:class-names="">日內主動公開</text:span><text:span text:style-name="a1198" text:class-names="">關係人之身分關係，違反公職人員利益衝突迴避法</text:span><text:span text:style-name="a1199" text:class-names="">第</text:span><text:span text:style-name="a1200" text:class-names="">14</text:span><text:span text:style-name="a1201" text:class-names="">條第</text:span><text:span text:style-name="a1202" text:class-names="">2</text:span><text:span text:style-name="a1203" text:class-names="">項規定。</text:span></text:p>
                  </text:list-item>
                </text:list>
              </table:table-cell>
              <table:table-cell table:style-name="a1211">
                <text:list text:style-name="a1210">
                  <text:list-item>
                    <text:p text:style-name="a1209" text:class-names="" text:cond-style-name=""><text:span text:style-name="a1207" text:class-names="">5</text:span><text:span text:style-name="a1208" text:class-names="">萬元</text:span></text:p>
                  </text:list-item>
                </text:list>
              </table:table-cell>
              <table:table-cell table:style-name="a1233">
                <text:list text:style-name="a1215">
                  <text:list-item>
                    <text:p text:style-name="a1214" text:class-names="" text:cond-style-name=""><text:span text:style-name="a1212" text:class-names="">112</text:span><text:span text:style-name="a1213" text:class-names=""/></text:p>
                  </text:list-item>
                </text:list>
                <text:list text:style-name="a1218">
                  <text:list-item>
                    <text:p text:style-name="a1217" text:class-names="" text:cond-style-name=""><text:span text:style-name="a1216" text:class-names="">年</text:span></text:p>
                  </text:list-item>
                </text:list>
                <text:list text:style-name="a1222">
                  <text:list-item>
                    <text:p text:style-name="a1221" text:class-names="" text:cond-style-name=""><text:span text:style-name="a1219" text:class-names="">12</text:span><text:span text:style-name="a1220" text:class-names=""/></text:p>
                  </text:list-item>
                </text:list>
                <text:list text:style-name="a1225">
                  <text:list-item>
                    <text:p text:style-name="a1224" text:class-names="" text:cond-style-name=""><text:span text:style-name="a1223" text:class-names="">月</text:span></text:p>
                  </text:list-item>
                </text:list>
                <text:list text:style-name="a1229">
                  <text:list-item>
                    <text:p text:style-name="a1228" text:class-names="" text:cond-style-name=""><text:span text:style-name="a1226" text:class-names="">5</text:span><text:span text:style-name="a1227" text:class-names=""/></text:p>
                  </text:list-item>
                </text:list>
                <text:list text:style-name="a1232">
                  <text:list-item>
                    <text:p text:style-name="a1231" text:class-names="" text:cond-style-name=""><text:span text:style-name="a1230" text:class-names="">日</text:span></text:p>
                  </text:list-item>
                </text:list>
              </table:table-cell>
              <table:table-cell table:style-name="a1255">
                <text:list text:style-name="a1237">
                  <text:list-item>
                    <text:p text:style-name="a1236" text:class-names="" text:cond-style-name=""><text:span text:style-name="a1234" text:class-names="">113</text:span><text:span text:style-name="a1235" text:class-names=""/></text:p>
                  </text:list-item>
                </text:list>
                <text:list text:style-name="a1240">
                  <text:list-item>
                    <text:p text:style-name="a1239" text:class-names="" text:cond-style-name=""><text:span text:style-name="a1238" text:class-names="">年</text:span></text:p>
                  </text:list-item>
                </text:list>
                <text:list text:style-name="a1244">
                  <text:list-item>
                    <text:p text:style-name="a1243" text:class-names="" text:cond-style-name=""><text:span text:style-name="a1241" text:class-names="">1</text:span><text:span text:style-name="a1242" text:class-names=""/></text:p>
                  </text:list-item>
                </text:list>
                <text:list text:style-name="a1247">
                  <text:list-item>
                    <text:p text:style-name="a1246" text:class-names="" text:cond-style-name=""><text:span text:style-name="a1245" text:class-names="">月</text:span></text:p>
                  </text:list-item>
                </text:list>
                <text:list text:style-name="a1251">
                  <text:list-item>
                    <text:p text:style-name="a1250" text:class-names="" text:cond-style-name=""><text:span text:style-name="a1248" text:class-names="">11</text:span><text:span text:style-name="a1249" text:class-names=""/></text:p>
                  </text:list-item>
                </text:list>
                <text:list text:style-name="a1254">
                  <text:list-item>
                    <text:p text:style-name="a1253" text:class-names="" text:cond-style-name=""><text:span text:style-name="a1252" text:class-names="">日</text:span></text:p>
                  </text:list-item>
                </text:list>
              </table:table-cell>
            </table:table-row>
          </table:table>
          <draw:image xlink:href="media/image3.png" xlink:type="simple" xlink:show="embed" xlink:actuate="onLoad"/>
          <svg:title/>
          <svg:desc/>
        </draw:frame>
        <draw:frame draw:id="id144" draw:style-name="a1259" draw:name="Google Shape;257;p31" svg:x="0.75282in" svg:y="1.18723in" svg:width="8.63971in" svg:height="0.23097in">
          <draw:text-box>
            <text:p text:style-name="a1258" text:class-names="" text:cond-style-name=""><text:span text:style-name="a1256" text:class-names="">監察院辦理公職人員利益衝突迴避罰鍰處分案件確定名單</text:span><text:span text:style-name="a1257" text:class-names=""/></text:p>
          </draw:text-box>
          <svg:title/>
          <svg:desc/>
        </draw:frame>
        <draw:custom-shape svg:x="7.97913in" svg:y="0.30436in" svg:width="1.61659in" svg:height="0.56247in" draw:id="id145" draw:style-name="a1263" draw:name="Google Shape;249;p31">
          <svg:title/>
          <svg:desc/>
          <text:p text:style-name="a1262" text:class-names="" text:cond-style-name=""><text:span text:style-name="a1260" text:class-names="">專責人員</text:span><text:span text:style-name="a1261" text:class-names=""/></text:p>
          <draw:enhanced-geometry xmlns:dr3d="urn:oasis:names:tc:opendocument:xmlns:dr3d:1.0" draw:type="non-primitive" svg:viewBox="0 0 21600 21600" draw:enhanced-path="M 0 0 L 21600 0 21600 21600 0 21600 Z N"/>
        </draw:custom-shape>
        <presentation:notes draw:style-name="a1266">
          <draw:page-thumbnail draw:page-number="5" svg:x="0.09722in" svg:y="0.81424in" svg:width="7.23958in" svg:height="4.07292in" presentation:class="page" draw:id="id146" presentation:style-name="a1264" draw:name="Google Shape;146;g278dfac31ac_0_3:notes">
            <svg:title/>
            <svg:desc/>
          </draw:page-thumbnail>
          <draw:frame draw:id="id147" presentation:style-name="a1265" draw:name="Google Shape;147;g278dfac31ac_0_3:notes" svg:x="0.7434in" svg:y="5.1582in" svg:width="5.94722in" svg:height="4.88672in" presentation:class="notes" presentation:placeholder="true">
            <draw:text-box/>
            <svg:title/>
            <svg:desc/>
          </draw:frame>
        </presentation:notes>
      </draw:page>
      <draw:page draw:name="Slide3" draw:style-name="a1267" draw:master-page-name="Master1-Layout7-cust-BLANK_1_1_1_1_1_1" presentation:presentation-page-layout-name="Master1-PPL7" draw:id="Slide-258">
        <draw:frame draw:id="id148" presentation:style-name="a1271" draw:name="Google Shape;158;p30" svg:x="0.7874in" svg:y="0.43531in" svg:width="8.4252in" svg:height="0.76772in" presentation:class="title" presentation:placeholder="false">
          <draw:text-box>
            <text:p text:style-name="a1270" text:class-names="" text:cond-style-name=""><text:span text:style-name="a1268" text:class-names="">課程架構</text:span><text:span text:style-name="a1269" text:class-names=""/></text:p>
          </draw:text-box>
          <svg:title/>
          <svg:desc/>
        </draw:frame>
        <draw:frame draw:id="id149" presentation:style-name="a1275" draw:name="Google Shape;159;p30" svg:x="0.7874in" svg:y="1.60617in" svg:width="0.99942in" svg:height="0.37697in" presentation:class="title" presentation:placeholder="false">
          <draw:text-box>
            <text:p text:style-name="a1274" text:class-names="" text:cond-style-name=""><text:span text:style-name="a1272" text:class-names="">01</text:span><text:span text:style-name="a1273" text:class-names=""/></text:p>
          </draw:text-box>
          <svg:title/>
          <svg:desc/>
        </draw:frame>
        <draw:frame draw:id="id150" presentation:style-name="a1279" draw:name="Google Shape;160;p30" svg:x="1.59088in" svg:y="1.60616in" svg:width="4.12867in" svg:height="0.37697in" presentation:class="subtitle" presentation:placeholder="false">
          <draw:text-box>
            <text:p text:style-name="a1278" text:class-names="" text:cond-style-name=""><text:span text:style-name="a1276" text:class-names="">公職人員</text:span><text:span text:style-name="a1277" text:class-names=""/></text:p>
          </draw:text-box>
          <svg:title/>
          <svg:desc/>
        </draw:frame>
        <draw:frame draw:id="id151" presentation:style-name="a1283" draw:name="Google Shape;161;p30" svg:x="0.7874in" svg:y="2.03345in" svg:width="0.99942in" svg:height="0.37697in" presentation:class="title" presentation:placeholder="false">
          <draw:text-box>
            <text:p text:style-name="a1282" text:class-names="" text:cond-style-name=""><text:span text:style-name="a1280" text:class-names="">02</text:span><text:span text:style-name="a1281" text:class-names=""/></text:p>
          </draw:text-box>
          <svg:title/>
          <svg:desc/>
        </draw:frame>
        <draw:frame draw:id="id152" presentation:style-name="a1286" draw:name="Google Shape;162;p30" svg:x="1.59088in" svg:y="2.03345in" svg:width="4.12867in" svg:height="0.37697in" presentation:class="subtitle" presentation:placeholder="false">
          <draw:text-box>
            <text:p text:style-name="a1285" text:class-names="" text:cond-style-name=""><text:span text:style-name="a1284" text:class-names="">關係人</text:span></text:p>
          </draw:text-box>
          <svg:title/>
          <svg:desc/>
        </draw:frame>
        <draw:frame draw:id="id153" presentation:style-name="a1290" draw:name="Google Shape;163;p30" svg:x="0.7874in" svg:y="2.48008in" svg:width="0.99942in" svg:height="0.37697in" presentation:class="title" presentation:placeholder="false">
          <draw:text-box>
            <text:p text:style-name="a1289" text:class-names="" text:cond-style-name=""><text:span text:style-name="a1287" text:class-names="">03</text:span><text:span text:style-name="a1288" text:class-names=""/></text:p>
          </draw:text-box>
          <svg:title/>
          <svg:desc/>
        </draw:frame>
        <draw:frame draw:id="id154" presentation:style-name="a1294" draw:name="Google Shape;164;p30" svg:x="1.59088in" svg:y="2.48737in" svg:width="4.12867in" svg:height="0.37697in" presentation:class="subtitle" presentation:placeholder="false">
          <draw:text-box>
            <text:p text:style-name="a1293" text:class-names="" text:cond-style-name=""><text:span text:style-name="a1291" text:class-names="">利益衝突迴避</text:span><text:span text:style-name="a1292" text:class-names=""/></text:p>
          </draw:text-box>
          <svg:title/>
          <svg:desc/>
        </draw:frame>
        <draw:frame draw:id="id155" presentation:style-name="a1298" draw:name="Google Shape;165;p30" svg:x="0.7874in" svg:y="2.96233in" svg:width="0.99942in" svg:height="0.37697in" presentation:class="title" presentation:placeholder="false">
          <draw:text-box>
            <text:p text:style-name="a1297" text:class-names="" text:cond-style-name=""><text:span text:style-name="a1295" text:class-names="">04</text:span><text:span text:style-name="a1296" text:class-names=""/></text:p>
          </draw:text-box>
          <svg:title/>
          <svg:desc/>
        </draw:frame>
        <draw:frame draw:id="id156" presentation:style-name="a1302" draw:name="Google Shape;166;p30" svg:x="1.59088in" svg:y="2.96962in" svg:width="5.5322in" svg:height="0.37697in" presentation:class="subtitle" presentation:placeholder="false">
          <draw:text-box>
            <text:p text:style-name="a1301" text:class-names="" text:cond-style-name=""><text:span text:style-name="a1299" text:class-names="">假借職權與關說請託</text:span><text:span text:style-name="a1300" text:class-names=""/></text:p>
          </draw:text-box>
          <svg:title/>
          <svg:desc/>
        </draw:frame>
        <draw:frame draw:id="id157" presentation:style-name="a1306" draw:name="Google Shape;167;p30" svg:x="0.7874in" svg:y="3.44843in" svg:width="0.99942in" svg:height="0.37697in" presentation:class="title" presentation:placeholder="false">
          <draw:text-box>
            <text:p text:style-name="a1305" text:class-names="" text:cond-style-name=""><text:span text:style-name="a1303" text:class-names="">05</text:span><text:span text:style-name="a1304" text:class-names=""/></text:p>
          </draw:text-box>
          <svg:title/>
          <svg:desc/>
        </draw:frame>
        <draw:frame draw:id="id158" presentation:style-name="a1310" draw:name="Google Shape;168;p30" svg:x="1.59088in" svg:y="3.43154in" svg:width="4.12867in" svg:height="0.37697in" presentation:class="subtitle" presentation:placeholder="false">
          <draw:text-box>
            <text:p text:style-name="a1309" text:class-names="" text:cond-style-name=""><text:span text:style-name="a1307" text:class-names="">交易補助之禁止與例外</text:span><text:span text:style-name="a1308" text:class-names=""/></text:p>
          </draw:text-box>
          <svg:title/>
          <svg:desc/>
        </draw:frame>
        <presentation:notes draw:style-name="a1317">
          <draw:page-thumbnail draw:page-number="6" svg:x="0.09722in" svg:y="0.81424in" svg:width="7.23958in" svg:height="4.07292in" presentation:class="page" draw:id="id159" presentation:style-name="a1311" draw:name="Google Shape;155;g277a62897eb_1_14:notes">
            <svg:title/>
            <svg:desc/>
          </draw:page-thumbnail>
          <draw:frame draw:id="id160" presentation:style-name="a1316" draw:name="Google Shape;156;g277a62897eb_1_14:notes" svg:x="0.7434in" svg:y="5.1582in" svg:width="5.94722in" svg:height="4.88672in" presentation:class="notes" presentation:placeholder="false">
            <draw:text-box>
              <text:p text:style-name="a1313" text:class-names="" text:cond-style-name=""><text:span text:style-name="a1312" text:class-names=""/></text:p>
              <text:p text:style-name="a1315" text:class-names="" text:cond-style-name=""><text:span text:style-name="a1314" text:class-names=""/></text:p>
            </draw:text-box>
            <svg:title/>
            <svg:desc/>
          </draw:frame>
        </presentation:notes>
      </draw:page>
      <draw:page draw:name="Slide5" draw:style-name="a1318" draw:master-page-name="Master1-Layout2-secHead-SECTION_HEADER" presentation:presentation-page-layout-name="Master1-PPL2" draw:id="Slide-260">
        <draw:frame draw:id="id161" presentation:style-name="a1321" draw:name="Google Shape;182;p32" svg:x="3.6755in" svg:y="2.44133in" svg:width="6.32448in" svg:height="2.09154in" presentation:class="title" presentation:placeholder="false">
          <draw:text-box>
            <text:p text:style-name="a1320" text:class-names="" text:cond-style-name=""><text:span text:style-name="a1319" text:class-names=""><text:s text:c="17"/>公職人員</text:span></text:p>
          </draw:text-box>
          <svg:title/>
          <svg:desc/>
        </draw:frame>
        <draw:frame draw:id="id162" presentation:style-name="a1325" draw:name="Google Shape;183;p32" svg:x="3.6755in" svg:y="1.15092in" svg:width="1.79593in" svg:height="1.06726in" presentation:class="title" presentation:placeholder="false">
          <draw:text-box>
            <text:p text:style-name="a1324" text:class-names="" text:cond-style-name=""><text:span text:style-name="a1322" text:class-names="">01</text:span><text:span text:style-name="a1323" text:class-names=""/></text:p>
          </draw:text-box>
          <svg:title/>
          <svg:desc/>
        </draw:frame>
        <presentation:notes draw:style-name="a1328">
          <draw:page-thumbnail draw:page-number="7" svg:x="0.09722in" svg:y="0.81424in" svg:width="7.23958in" svg:height="4.07292in" presentation:class="page" draw:id="id163" presentation:style-name="a1326" draw:name="Google Shape;179;g54dda1946d_6_308:notes">
            <svg:title/>
            <svg:desc/>
          </draw:page-thumbnail>
          <draw:frame draw:id="id164" presentation:style-name="a1327" draw:name="Google Shape;180;g54dda1946d_6_308:notes" svg:x="0.7434in" svg:y="5.1582in" svg:width="5.94722in" svg:height="4.88672in" presentation:class="notes" presentation:placeholder="true">
            <draw:text-box/>
            <svg:title/>
            <svg:desc/>
          </draw:frame>
        </presentation:notes>
      </draw:page>
      <draw:page draw:name="Slide55" draw:style-name="a1329" draw:master-page-name="Master1-Layout8-cust-CUSTOM_10" presentation:presentation-page-layout-name="Master1-PPL8" draw:id="Slide-310">
        <draw:frame draw:id="id165" draw:style-name="a1392" draw:name="Google Shape;151;p29" svg:x="0.19363in" svg:y="0.85407in" svg:width="9.80637in" svg:height="4.19523in">
          <draw:text-box>
            <text:list text:style-name="a1333">
              <text:list-item>
                <text:p text:style-name="a1332" text:class-names="" text:cond-style-name=""><text:span text:style-name="a1330" text:class-names="">一、總統、副總統。</text:span><text:span text:style-name="a1331" text:class-names=""/></text:p>
              </text:list-item>
            </text:list>
            <text:list text:style-name="a1343">
              <text:list-item>
                <text:p text:style-name="a1342" text:class-names="" text:cond-style-name=""><text:span text:style-name="a1334" text:class-names="">二、</text:span><text:span text:style-name="a1335" text:class-names="">政府機關</text:span><text:span text:style-name="a1336" text:class-names="">(</text:span><text:span text:style-name="a1337" text:class-names="">構</text:span><text:span text:style-name="a1338" text:class-names="">)</text:span><text:span text:style-name="a1339" text:class-names="">、公營事業總、分支機構之首長、副首長、幕僚長、副幕僚長</text:span><text:span text:style-name="a1340" text:class-names="">與該等職務之人。</text:span><text:span text:style-name="a1341" text:class-names=""/></text:p>
              </text:list-item>
            </text:list>
            <text:list text:style-name="a1347">
              <text:list-item>
                <text:p text:style-name="a1346" text:class-names="" text:cond-style-name=""><text:span text:style-name="a1344" text:class-names="">三、政務人員。</text:span><text:span text:style-name="a1345" text:class-names=""/></text:p>
              </text:list-item>
            </text:list>
            <text:list text:style-name="a1351">
              <text:list-item>
                <text:p text:style-name="a1350" text:class-names="" text:cond-style-name=""><text:span text:style-name="a1348" text:class-names="">四、公立學校、軍警院校、矯正學校校長、副校長；其設有附屬機構者，該機構之首長、副首長。</text:span><text:span text:style-name="a1349" text:class-names=""/></text:p>
              </text:list-item>
            </text:list>
            <text:list text:style-name="a1355">
              <text:list-item>
                <text:p text:style-name="a1354" text:class-names="" text:cond-style-name=""><text:span text:style-name="a1352" text:class-names="">五、民意機關之民意代表。</text:span><text:span text:style-name="a1353" text:class-names=""/></text:p>
              </text:list-item>
            </text:list>
            <text:list text:style-name="a1360">
              <text:list-item>
                <text:p text:style-name="a1359" text:class-names="" text:cond-style-name=""><text:span text:style-name="a1356" text:class-names="">六、</text:span><text:span text:style-name="a1357" text:class-names="">代表政府或公股出任其出資、捐助之私法人之董事、監察人與該等職務之人。</text:span><text:span text:style-name="a1358" text:class-names=""/></text:p>
              </text:list-item>
            </text:list>
            <text:list text:style-name="a1364">
              <text:list-item>
                <text:p text:style-name="a1363" text:class-names="" text:cond-style-name=""><text:span text:style-name="a1361" text:class-names="">七、公法人之董事、監察人、首長、執行長與該等職務之人。</text:span><text:span text:style-name="a1362" text:class-names=""/></text:p>
              </text:list-item>
            </text:list>
            <text:list text:style-name="a1369">
              <text:list-item>
                <text:p text:style-name="a1368" text:class-names="" text:cond-style-name=""><text:span text:style-name="a1365" text:class-names="">八、</text:span><text:span text:style-name="a1366" text:class-names="">政府捐助之財團法人之董事長、執行長、秘書長與該等職務之人。</text:span><text:span text:style-name="a1367" text:class-names=""/></text:p>
              </text:list-item>
            </text:list>
            <text:list text:style-name="a1373">
              <text:list-item>
                <text:p text:style-name="a1372" text:class-names="" text:cond-style-name=""><text:span text:style-name="a1370" text:class-names="">九、法官、檢察官、戰時軍法官、行政執行官、司法事務官及檢察事務官。</text:span><text:span text:style-name="a1371" text:class-names=""/></text:p>
              </text:list-item>
            </text:list>
            <text:list text:style-name="a1381">
              <text:list-item>
                <text:p text:style-name="a1380" text:class-names="" text:cond-style-name=""><text:span text:style-name="a1374" text:class-names="">十、各級軍事機關</text:span><text:span text:style-name="a1375" text:class-names="">(</text:span><text:span text:style-name="a1376" text:class-names="">構</text:span><text:span text:style-name="a1377" text:class-names="">)</text:span><text:span text:style-name="a1378" text:class-names="">及部隊上校編階以上之主官、副主官。</text:span><text:span text:style-name="a1379" text:class-names=""/></text:p>
              </text:list-item>
            </text:list>
            <text:list text:style-name="a1385">
              <text:list-item>
                <text:p text:style-name="a1384" text:class-names="" text:cond-style-name=""><text:span text:style-name="a1382" text:class-names="">十一、辦理工務、建築管理、城鄉計畫、政風、會計、審計、採購業務之主管人員。</text:span><text:span text:style-name="a1383" text:class-names=""/></text:p>
              </text:list-item>
            </text:list>
            <text:list text:style-name="a1388">
              <text:list-item>
                <text:p text:style-name="a1387" text:class-names="" text:cond-style-name=""><text:span text:style-name="a1386" text:class-names="">十二、其他職務性質特殊，經行政院會同主管府、院核定適用本法之人員。</text:span></text:p>
              </text:list-item>
            </text:list>
            <text:list text:style-name="a1391">
              <text:list-item>
                <text:p text:style-name="a1390" text:class-names="" text:cond-style-name=""><text:span text:style-name="a1389" text:class-names=""/></text:p>
              </text:list-item>
            </text:list>
          </draw:text-box>
          <svg:title/>
          <svg:desc/>
        </draw:frame>
        <draw:frame draw:id="id166" presentation:style-name="a1397" draw:name="Google Shape;149;p29" svg:x="0.58336in" svg:y="0.08635in" svg:width="9.11939in" svg:height="0.76772in" presentation:class="title" presentation:placeholder="false">
          <draw:text-box>
            <text:p text:style-name="a1396" text:class-names="" text:cond-style-name=""><text:span text:style-name="a1393" text:class-names="">公職人員</text:span><text:span text:style-name="a1394" text:class-names="">/</text:span><text:span text:style-name="a1395" text:class-names=""/></text:p>
          </draw:text-box>
          <svg:title/>
          <svg:desc/>
        </draw:frame>
        <presentation:notes draw:style-name="a1400">
          <draw:page-thumbnail draw:page-number="8" svg:x="0.09722in" svg:y="0.81424in" svg:width="7.23958in" svg:height="4.07292in" presentation:class="page" draw:id="id167" presentation:style-name="a1398" draw:name="Google Shape;146;g278dfac31ac_0_3:notes">
            <svg:title/>
            <svg:desc/>
          </draw:page-thumbnail>
          <draw:frame draw:id="id168" presentation:style-name="a1399" draw:name="Google Shape;147;g278dfac31ac_0_3:notes" svg:x="0.7434in" svg:y="5.1582in" svg:width="5.94722in" svg:height="4.88672in" presentation:class="notes" presentation:placeholder="true">
            <draw:text-box/>
            <svg:title/>
            <svg:desc/>
          </draw:frame>
        </presentation:notes>
      </draw:page>
      <draw:page draw:name="Slide102" draw:style-name="a1401" draw:master-page-name="Master1-Layout8-cust-CUSTOM_10" presentation:presentation-page-layout-name="Master1-PPL8" draw:id="Slide-357">
        <draw:frame draw:id="id169" presentation:style-name="a1407" draw:name="Google Shape;149;p29" svg:x="0.58336in" svg:y="0.08635in" svg:width="9.11939in" svg:height="0.76772in" presentation:class="title" presentation:placeholder="false">
          <draw:text-box>
            <text:p text:style-name="a1406" text:class-names="" text:cond-style-name=""><text:span text:style-name="a1402" text:class-names="">公職人員</text:span><text:span text:style-name="a1403" text:class-names="">/</text:span><text:span text:style-name="a1404" text:class-names="">補充說明</text:span><text:span text:style-name="a1405" text:class-names=""/></text:p>
          </draw:text-box>
          <svg:title/>
          <svg:desc/>
        </draw:frame>
        <draw:custom-shape svg:x="0.83721in" svg:y="1.23669in" svg:width="8.18188in" svg:height="2.02485in" draw:id="id170" draw:style-name="a1423" draw:name="Google Shape;247;p31">
          <svg:title/>
          <svg:desc/>
          <text:p text:style-name="a1422" text:class-names="" text:cond-style-name=""><text:span text:style-name="a1408" text:class-names="">各機關團體於</text:span><text:span text:style-name="a1409" text:class-names="">公職人員就</text:span><text:span text:style-name="a1410" text:class-names="">(</text:span><text:span text:style-name="a1411" text:class-names="">到</text:span><text:span text:style-name="a1412" text:class-names="">)</text:span><text:span text:style-name="a1413" text:class-names="">職、代理、兼任、卸離職或解除代理後，應於十日內</text:span><text:span text:style-name="a1414" text:class-names="">將其原因及時間，依第二十條所定裁處機關</text:span><text:span text:style-name="a1415" text:class-names="">通知監察院</text:span><text:span text:style-name="a1416" text:class-names="">或公職人員所屬機關團體之政風單位</text:span><text:span text:style-name="a1417" text:class-names="">(</text:span><text:span text:style-name="a1418" text:class-names="">施行細則第</text:span><text:span text:style-name="a1419" text:class-names="">29</text:span><text:span text:style-name="a1420" text:class-names="">條</text:span><text:span text:style-name="a1421" text:class-names="">)</text:span></text:p>
          <draw:enhanced-geometry xmlns:dr3d="urn:oasis:names:tc:opendocument:xmlns:dr3d:1.0" draw:type="non-primitive" svg:viewBox="0 0 21600 21600" draw:enhanced-path="M 0 0 L 21600 0 21600 21600 0 21600 Z N"/>
        </draw:custom-shape>
        <draw:custom-shape svg:x="4.52182in" svg:y="0.18897in" svg:width="2.21015in" svg:height="0.56247in" draw:id="id171" draw:style-name="a1427" draw:name="Google Shape;249;p31">
          <svg:title/>
          <svg:desc/>
          <text:p text:style-name="a1426" text:class-names="" text:cond-style-name=""><text:span text:style-name="a1424" text:class-names="">專責人員</text:span><text:span text:style-name="a1425" text:class-names=""/></text:p>
          <draw:enhanced-geometry xmlns:dr3d="urn:oasis:names:tc:opendocument:xmlns:dr3d:1.0" draw:type="non-primitive" svg:viewBox="0 0 21600 21600" draw:enhanced-path="M 0 0 L 21600 0 21600 21600 0 21600 Z N"/>
        </draw:custom-shape>
        <draw:custom-shape svg:x="1.99433in" svg:y="3.64416in" svg:width="5.86764in" svg:height="1.25036in" draw:id="id172" draw:style-name="a1434" draw:name="Google Shape;249;p31">
          <svg:title/>
          <svg:desc/>
          <text:p text:style-name="a1430" text:class-names="" text:cond-style-name=""><text:span text:style-name="a1428" text:class-names="">依法代理</text:span><text:span text:style-name="a1429" text:class-names="">執行前項公職人員職務之人員，</text:span></text:p>
          <text:p text:style-name="a1433" text:class-names="" text:cond-style-name=""><text:span text:style-name="a1431" text:class-names="">於執行該職務期間</text:span><text:span text:style-name="a1432" text:class-names="">亦屬本法之公職人員。</text:span></text:p>
          <draw:enhanced-geometry xmlns:dr3d="urn:oasis:names:tc:opendocument:xmlns:dr3d:1.0" draw:type="non-primitive" svg:viewBox="0 0 21600 21600" draw:enhanced-path="M 0 0 L 21600 0 21600 21600 0 21600 Z N"/>
        </draw:custom-shape>
        <presentation:notes draw:style-name="a1437">
          <draw:page-thumbnail draw:page-number="9" svg:x="0.09722in" svg:y="0.81424in" svg:width="7.23958in" svg:height="4.07292in" presentation:class="page" draw:id="id173" presentation:style-name="a1435" draw:name="Google Shape;146;g278dfac31ac_0_3:notes">
            <svg:title/>
            <svg:desc/>
          </draw:page-thumbnail>
          <draw:frame draw:id="id174" presentation:style-name="a1436" draw:name="Google Shape;147;g278dfac31ac_0_3:notes" svg:x="0.7434in" svg:y="5.1582in" svg:width="5.94722in" svg:height="4.88672in" presentation:class="notes" presentation:placeholder="true">
            <draw:text-box/>
            <svg:title/>
            <svg:desc/>
          </draw:frame>
        </presentation:notes>
      </draw:page>
      <draw:page draw:name="Slide41" draw:style-name="a1438" draw:master-page-name="Master1-Layout2-secHead-SECTION_HEADER" presentation:presentation-page-layout-name="Master1-PPL2" draw:id="Slide-296">
        <draw:frame draw:id="id175" presentation:style-name="a1441" draw:name="Google Shape;182;p32" svg:x="3.6755in" svg:y="2.44133in" svg:width="6.32448in" svg:height="2.09154in" presentation:class="title" presentation:placeholder="false">
          <draw:text-box>
            <text:p text:style-name="a1440" text:class-names="" text:cond-style-name=""><text:span text:style-name="a1439" text:class-names=""><text:s text:c="3"/>關係人</text:span></text:p>
          </draw:text-box>
          <svg:title/>
          <svg:desc/>
        </draw:frame>
        <draw:frame draw:id="id176" presentation:style-name="a1445" draw:name="Google Shape;183;p32" svg:x="3.6755in" svg:y="1.15092in" svg:width="1.79593in" svg:height="1.06726in" presentation:class="title" presentation:placeholder="false">
          <draw:text-box>
            <text:p text:style-name="a1444" text:class-names="" text:cond-style-name=""><text:span text:style-name="a1442" text:class-names="">02</text:span><text:span text:style-name="a1443" text:class-names=""/></text:p>
          </draw:text-box>
          <svg:title/>
          <svg:desc/>
        </draw:frame>
        <presentation:notes draw:style-name="a1448">
          <draw:page-thumbnail draw:page-number="10" svg:x="0.09722in" svg:y="0.81424in" svg:width="7.23958in" svg:height="4.07292in" presentation:class="page" draw:id="id177" presentation:style-name="a1446" draw:name="Google Shape;179;g54dda1946d_6_308:notes">
            <svg:title/>
            <svg:desc/>
          </draw:page-thumbnail>
          <draw:frame draw:id="id178" presentation:style-name="a1447" draw:name="Google Shape;180;g54dda1946d_6_308:notes" svg:x="0.7434in" svg:y="5.1582in" svg:width="5.94722in" svg:height="4.88672in" presentation:class="notes" presentation:placeholder="true">
            <draw:text-box/>
            <svg:title/>
            <svg:desc/>
          </draw:frame>
        </presentation:notes>
      </draw:page>
      <draw:page draw:name="Slide394" draw:style-name="a1449" draw:master-page-name="Master2-Layout17-cust-Contents-slide-layout" presentation:presentation-page-layout-name="Master2-PPL17" draw:id="Slide-649">
        <draw:connector draw:type="line" svg:x1="3.0625in" svg:y1="4.0612in" svg:x2="6.94803in" svg:y2="2.38749in" draw:id="id179" draw:style-name="a1450" draw:name="직선 연결선 12">
          <svg:title/>
          <svg:desc/>
        </draw:connector>
        <draw:connector draw:type="line" svg:x1="7.03822in" svg:y1="3.76827in" svg:x2="2.90767in" svg:y2="2.75851in" draw:id="id180" draw:style-name="a1451" draw:name="직선 연결선 14">
          <svg:title/>
          <svg:desc/>
        </draw:connector>
        <draw:connector draw:type="line" svg:x1="4.74219in" svg:y1="4.75077in" svg:x2="5.2694in" svg:y2="1.6113in" draw:id="id181" draw:style-name="a1452" draw:name="직선 연결선 16">
          <svg:title/>
          <svg:desc/>
        </draw:connector>
        <draw:frame draw:id="id182" presentation:style-name="a1457" draw:name="Text Placeholder 1" svg:x="0.26536in" svg:y="0.27847in" svg:width="9.49245in" svg:height="0.59403in" presentation:class="outline" presentation:placeholder="false">
          <draw:text-box>
            <text:list text:style-name="a1456">
              <text:list-item>
                <text:p text:style-name="a1455" text:class-names="" text:cond-style-name=""><text:span text:style-name="a1453" text:class-names="">關係人概念圖</text:span><text:span text:style-name="a1454" text:class-names=""/></text:p>
              </text:list-item>
            </text:list>
          </draw:text-box>
          <svg:title/>
          <svg:desc/>
        </draw:frame>
        <draw:custom-shape svg:width="1.57031in" svg:height="1.57031in" draw:id="id183" draw:style-name="a1460" draw:transform="translate(-0.78516in -0.78516in) rotate(-4.71239) translate(5in 3.17264in)" draw:name="타원 4">
          <svg:title/>
          <svg:desc/>
          <text:p text:style-name="a1459" text:class-names="" text:cond-style-name=""><text:span text:style-name="a145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width="1.26681in" svg:height="1.26681in" draw:id="id184" draw:style-name="a1463" draw:transform="translate(-0.63341in -0.63341in) rotate(-4.71239) translate(2.93419in 4.0612in)" draw:name="타원 5">
          <svg:title/>
          <svg:desc/>
          <text:p text:style-name="a1462" text:class-names="" text:cond-style-name=""><text:span text:style-name="a146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width="1.26681in" svg:height="1.26681in" draw:id="id185" draw:style-name="a1466" draw:transform="translate(-0.63341in -0.63341in) rotate(-4.71239) translate(7.06474in 2.38749in)" draw:name="타원 6">
          <svg:title/>
          <svg:desc/>
          <text:p text:style-name="a1465" text:class-names="" text:cond-style-name=""><text:span text:style-name="a146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width="1.26681in" svg:height="1.26681in" draw:id="id186" draw:style-name="a1469" draw:transform="translate(-0.63341in -0.63341in) rotate(-4.71239) translate(4.74219in 4.69461in)" draw:name="타원 7">
          <svg:title/>
          <svg:desc/>
          <text:p text:style-name="a1468" text:class-names="" text:cond-style-name=""><text:span text:style-name="a146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width="1.26681in" svg:height="1.26681in" draw:id="id187" draw:style-name="a1472" draw:transform="translate(-0.63341in -0.63341in) rotate(-4.71239) translate(5.16492in 2.03147in)" draw:name="타원 8">
          <svg:title/>
          <svg:desc/>
          <text:p text:style-name="a1471" text:class-names="" text:cond-style-name=""><text:span text:style-name="a147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width="1.26681in" svg:height="1.26681in" draw:id="id188" draw:style-name="a1475" draw:transform="translate(-0.63341in -0.63341in) rotate(-4.71239) translate(7.06474in 3.70449in)" draw:name="타원 9">
          <svg:title/>
          <svg:desc/>
          <text:p text:style-name="a1474" text:class-names="" text:cond-style-name=""><text:span text:style-name="a147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width="1.26681in" svg:height="1.26681in" draw:id="id189" draw:style-name="a1478" draw:transform="translate(-0.63341in -0.63341in) rotate(-4.71239) translate(2.93419in 2.66488in)" draw:name="타원 10">
          <svg:title/>
          <svg:desc/>
          <text:p text:style-name="a1477" text:class-names="" text:cond-style-name=""><text:span text:style-name="a147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name="Group 87" draw:id="id190">
          <svg:title/>
          <svg:desc/>
          <draw:custom-shape svg:x="2.67969in" svg:y="1.91281in" svg:width="0.54162in" svg:height="0.56924in" draw:id="id223" draw:style-name="a1577" draw:name="Graphic 57">
            <svg:title/>
            <svg:desc/>
            <text:p text:style-name="a1576" text:class-names="" text:cond-style-name=""><text:span text:style-name="a1575" text:class-names=""/></text:p>
            <draw:enhanced-geometry xmlns:dr3d="urn:oasis:names:tc:opendocument:xmlns:dr3d:1.0" draw:type="non-primitive" svg:viewBox="0 0 1617910 1700414" draw:enhanced-path="M 357753 1607900 C 381632 1599431 405447 1590644 429453 1582684 467277 1570139 490837 1543077 497014 1505571 508094 1437882 511532 1369239 511214 1300532 511150 1287223 505483 1278945 495104 1271813 432446 1228577 373990 1179928 317382 1129177 275355 1091480 250203 1042385 232373 989916 217473 946042 199325 903124 191429 856895 190028 848553 189773 836900 179394 832379 89546 793345 51531 712603 19756 629059 -7498 557422 -9281 484894 31727 415486 44526 393773 63120 376771 85789 375243 119983 372950 125523 355121 123804 327867 136285 330032 137049 340539 138259 349645 153223 462480 178821 572641 221675 678472 224031 684330 225114 690698 225050 692099 213588 650391 212570 455666 219574 405935 226387 357668 293312 79846 299170 59533 307066 32152 324450 19926 352913 20053 409140 20308 1085580 14386 1236494 886 1297751 -4590 1339778 15086 1372826 66155 1405365 116460 1426315 169885 1430135 229168 1433765 285204 1432937 528450 1435166 593845 1436184 624410 1439878 655039 1445290 685413 1463184 602760 1477702 519535 1483178 434844 1484070 421154 1486044 407208 1499034 398421 1509986 370594 1523868 365946 1551185 380719 1601362 407909 1616008 457640 1617664 506799 1621930 634026 1570861 738328 1470634 817861 1416763 824992 1414725 869694 1402691 908728 1383460 971258 1365694 1034808 1326215 1088679 1292084 1135226 1243944 1167129 1201599 1205080 1195359 1210683 1189054 1217115 1181541 1220362 1088700 1260224 1108057 1341412 1112133 1414704 1113534 1440366 1116590 1466919 1121239 1492963 1130217 1543777 1157917 1574279 1205929 1589052 1225032 1594910 1243944 1601596 1262983 1607900 1261200 1622864 1248083 1624583 1237704 1628340 1115062 1672723 988281 1695010 858126 1699531 698679 1705071 542989 1684822 392266 1631333 379212 1626685 362147 1626175 357753 1607900 Z N" draw:text-areas="?f166 ?f168 ?f167 ?f169" draw:glue-points="?f87 ?f88 ?f89 ?f90 ?f91 ?f92 ?f93 ?f94 ?f95 ?f96 ?f97 ?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88 ?f160 ?f161 ?f162 ?f163 ?f164 ?f165 ?f87 ?f88" draw:glue-point-leaving-directions="-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17910"/>
              <draw:equation draw:name="f7" draw:formula="?f4 / 1700414"/>
              <draw:equation draw:name="f8" draw:formula="357753 * ?f5 / 1617910"/>
              <draw:equation draw:name="f9" draw:formula="1607900 * ?f4 / 1700414"/>
              <draw:equation draw:name="f10" draw:formula="429453 * ?f5 / 1617910"/>
              <draw:equation draw:name="f11" draw:formula="1582684 * ?f4 / 1700414"/>
              <draw:equation draw:name="f12" draw:formula="497014 * ?f5 / 1617910"/>
              <draw:equation draw:name="f13" draw:formula="1505571 * ?f4 / 1700414"/>
              <draw:equation draw:name="f14" draw:formula="511214 * ?f5 / 1617910"/>
              <draw:equation draw:name="f15" draw:formula="1300532 * ?f4 / 1700414"/>
              <draw:equation draw:name="f16" draw:formula="495104 * ?f5 / 1617910"/>
              <draw:equation draw:name="f17" draw:formula="1271813 * ?f4 / 1700414"/>
              <draw:equation draw:name="f18" draw:formula="317382 * ?f5 / 1617910"/>
              <draw:equation draw:name="f19" draw:formula="1129177 * ?f4 / 1700414"/>
              <draw:equation draw:name="f20" draw:formula="232373 * ?f5 / 1617910"/>
              <draw:equation draw:name="f21" draw:formula="989916 * ?f4 / 1700414"/>
              <draw:equation draw:name="f22" draw:formula="191429 * ?f5 / 1617910"/>
              <draw:equation draw:name="f23" draw:formula="856895 * ?f4 / 1700414"/>
              <draw:equation draw:name="f24" draw:formula="179394 * ?f5 / 1617910"/>
              <draw:equation draw:name="f25" draw:formula="832379 * ?f4 / 1700414"/>
              <draw:equation draw:name="f26" draw:formula="19756 * ?f5 / 1617910"/>
              <draw:equation draw:name="f27" draw:formula="629059 * ?f4 / 1700414"/>
              <draw:equation draw:name="f28" draw:formula="31727 * ?f5 / 1617910"/>
              <draw:equation draw:name="f29" draw:formula="415486 * ?f4 / 1700414"/>
              <draw:equation draw:name="f30" draw:formula="85789 * ?f5 / 1617910"/>
              <draw:equation draw:name="f31" draw:formula="375243 * ?f4 / 1700414"/>
              <draw:equation draw:name="f32" draw:formula="123804 * ?f5 / 1617910"/>
              <draw:equation draw:name="f33" draw:formula="327867 * ?f4 / 1700414"/>
              <draw:equation draw:name="f34" draw:formula="138259 * ?f5 / 1617910"/>
              <draw:equation draw:name="f35" draw:formula="349645 * ?f4 / 1700414"/>
              <draw:equation draw:name="f36" draw:formula="221675 * ?f5 / 1617910"/>
              <draw:equation draw:name="f37" draw:formula="678472 * ?f4 / 1700414"/>
              <draw:equation draw:name="f38" draw:formula="225050 * ?f5 / 1617910"/>
              <draw:equation draw:name="f39" draw:formula="692099 * ?f4 / 1700414"/>
              <draw:equation draw:name="f40" draw:formula="219574 * ?f5 / 1617910"/>
              <draw:equation draw:name="f41" draw:formula="405935 * ?f4 / 1700414"/>
              <draw:equation draw:name="f42" draw:formula="299170 * ?f5 / 1617910"/>
              <draw:equation draw:name="f43" draw:formula="59533 * ?f4 / 1700414"/>
              <draw:equation draw:name="f44" draw:formula="352913 * ?f5 / 1617910"/>
              <draw:equation draw:name="f45" draw:formula="20053 * ?f4 / 1700414"/>
              <draw:equation draw:name="f46" draw:formula="1236494 * ?f5 / 1617910"/>
              <draw:equation draw:name="f47" draw:formula="886 * ?f4 / 1700414"/>
              <draw:equation draw:name="f48" draw:formula="1372826 * ?f5 / 1617910"/>
              <draw:equation draw:name="f49" draw:formula="66155 * ?f4 / 1700414"/>
              <draw:equation draw:name="f50" draw:formula="1430135 * ?f5 / 1617910"/>
              <draw:equation draw:name="f51" draw:formula="229168 * ?f4 / 1700414"/>
              <draw:equation draw:name="f52" draw:formula="1435166 * ?f5 / 1617910"/>
              <draw:equation draw:name="f53" draw:formula="593845 * ?f4 / 1700414"/>
              <draw:equation draw:name="f54" draw:formula="1445290 * ?f5 / 1617910"/>
              <draw:equation draw:name="f55" draw:formula="685413 * ?f4 / 1700414"/>
              <draw:equation draw:name="f56" draw:formula="1483178 * ?f5 / 1617910"/>
              <draw:equation draw:name="f57" draw:formula="434844 * ?f4 / 1700414"/>
              <draw:equation draw:name="f58" draw:formula="1499034 * ?f5 / 1617910"/>
              <draw:equation draw:name="f59" draw:formula="398421 * ?f4 / 1700414"/>
              <draw:equation draw:name="f60" draw:formula="1551185 * ?f5 / 1617910"/>
              <draw:equation draw:name="f61" draw:formula="380719 * ?f4 / 1700414"/>
              <draw:equation draw:name="f62" draw:formula="1617664 * ?f5 / 1617910"/>
              <draw:equation draw:name="f63" draw:formula="506799 * ?f4 / 1700414"/>
              <draw:equation draw:name="f64" draw:formula="1470634 * ?f5 / 1617910"/>
              <draw:equation draw:name="f65" draw:formula="817861 * ?f4 / 1700414"/>
              <draw:equation draw:name="f66" draw:formula="1402691 * ?f5 / 1617910"/>
              <draw:equation draw:name="f67" draw:formula="908728 * ?f4 / 1700414"/>
              <draw:equation draw:name="f68" draw:formula="1326215 * ?f5 / 1617910"/>
              <draw:equation draw:name="f69" draw:formula="1088679 * ?f4 / 1700414"/>
              <draw:equation draw:name="f70" draw:formula="1201599 * ?f5 / 1617910"/>
              <draw:equation draw:name="f71" draw:formula="1205080 * ?f4 / 1700414"/>
              <draw:equation draw:name="f72" draw:formula="1181541 * ?f5 / 1617910"/>
              <draw:equation draw:name="f73" draw:formula="1220362 * ?f4 / 1700414"/>
              <draw:equation draw:name="f74" draw:formula="1112133 * ?f5 / 1617910"/>
              <draw:equation draw:name="f75" draw:formula="1414704 * ?f4 / 1700414"/>
              <draw:equation draw:name="f76" draw:formula="1121239 * ?f5 / 1617910"/>
              <draw:equation draw:name="f77" draw:formula="1492963 * ?f4 / 1700414"/>
              <draw:equation draw:name="f78" draw:formula="1205929 * ?f5 / 1617910"/>
              <draw:equation draw:name="f79" draw:formula="1589052 * ?f4 / 1700414"/>
              <draw:equation draw:name="f80" draw:formula="1262983 * ?f5 / 1617910"/>
              <draw:equation draw:name="f81" draw:formula="1237704 * ?f5 / 1617910"/>
              <draw:equation draw:name="f82" draw:formula="1628340 * ?f4 / 1700414"/>
              <draw:equation draw:name="f83" draw:formula="858126 * ?f5 / 1617910"/>
              <draw:equation draw:name="f84" draw:formula="1699531 * ?f4 / 1700414"/>
              <draw:equation draw:name="f85" draw:formula="392266 * ?f5 / 1617910"/>
              <draw:equation draw:name="f86" draw:formula="1631333 * ?f4 / 1700414"/>
              <draw:equation draw:name="f87" draw:formula="?f8 / ?f6"/>
              <draw:equation draw:name="f88" draw:formula="?f9 / ?f7"/>
              <draw:equation draw:name="f89" draw:formula="?f10 / ?f6"/>
              <draw:equation draw:name="f90" draw:formula="?f11 / ?f7"/>
              <draw:equation draw:name="f91" draw:formula="?f12 / ?f6"/>
              <draw:equation draw:name="f92" draw:formula="?f13 / ?f7"/>
              <draw:equation draw:name="f93" draw:formula="?f14 / ?f6"/>
              <draw:equation draw:name="f94" draw:formula="?f15 / ?f7"/>
              <draw:equation draw:name="f95" draw:formula="?f16 / ?f6"/>
              <draw:equation draw:name="f96" draw:formula="?f17 / ?f7"/>
              <draw:equation draw:name="f97" draw:formula="?f18 / ?f6"/>
              <draw:equation draw:name="f98" draw:formula="?f19 / ?f7"/>
              <draw:equation draw:name="f99" draw:formula="?f20 / ?f6"/>
              <draw:equation draw:name="f100" draw:formula="?f21 / ?f7"/>
              <draw:equation draw:name="f101" draw:formula="?f22 / ?f6"/>
              <draw:equation draw:name="f102" draw:formula="?f23 / ?f7"/>
              <draw:equation draw:name="f103" draw:formula="?f24 / ?f6"/>
              <draw:equation draw:name="f104" draw:formula="?f25 / ?f7"/>
              <draw:equation draw:name="f105" draw:formula="?f26 / ?f6"/>
              <draw:equation draw:name="f106" draw:formula="?f27 / ?f7"/>
              <draw:equation draw:name="f107" draw:formula="?f28 / ?f6"/>
              <draw:equation draw:name="f108" draw:formula="?f29 / ?f7"/>
              <draw:equation draw:name="f109" draw:formula="?f30 / ?f6"/>
              <draw:equation draw:name="f110" draw:formula="?f31 / ?f7"/>
              <draw:equation draw:name="f111" draw:formula="?f32 / ?f6"/>
              <draw:equation draw:name="f112" draw:formula="?f33 / ?f7"/>
              <draw:equation draw:name="f113" draw:formula="?f34 / ?f6"/>
              <draw:equation draw:name="f114" draw:formula="?f35 / ?f7"/>
              <draw:equation draw:name="f115" draw:formula="?f36 / ?f6"/>
              <draw:equation draw:name="f116" draw:formula="?f37 / ?f7"/>
              <draw:equation draw:name="f117" draw:formula="?f38 / ?f6"/>
              <draw:equation draw:name="f118" draw:formula="?f39 / ?f7"/>
              <draw:equation draw:name="f119" draw:formula="?f40 / ?f6"/>
              <draw:equation draw:name="f120" draw:formula="?f41 / ?f7"/>
              <draw:equation draw:name="f121" draw:formula="?f42 / ?f6"/>
              <draw:equation draw:name="f122" draw:formula="?f43 / ?f7"/>
              <draw:equation draw:name="f123" draw:formula="?f44 / ?f6"/>
              <draw:equation draw:name="f124" draw:formula="?f45 / ?f7"/>
              <draw:equation draw:name="f125" draw:formula="?f46 / ?f6"/>
              <draw:equation draw:name="f126" draw:formula="?f47 / ?f7"/>
              <draw:equation draw:name="f127" draw:formula="?f48 / ?f6"/>
              <draw:equation draw:name="f128" draw:formula="?f49 / ?f7"/>
              <draw:equation draw:name="f129" draw:formula="?f50 / ?f6"/>
              <draw:equation draw:name="f130" draw:formula="?f51 / ?f7"/>
              <draw:equation draw:name="f131" draw:formula="?f52 / ?f6"/>
              <draw:equation draw:name="f132" draw:formula="?f53 / ?f7"/>
              <draw:equation draw:name="f133" draw:formula="?f54 / ?f6"/>
              <draw:equation draw:name="f134" draw:formula="?f55 / ?f7"/>
              <draw:equation draw:name="f135" draw:formula="?f56 / ?f6"/>
              <draw:equation draw:name="f136" draw:formula="?f57 / ?f7"/>
              <draw:equation draw:name="f137" draw:formula="?f58 / ?f6"/>
              <draw:equation draw:name="f138" draw:formula="?f59 / ?f7"/>
              <draw:equation draw:name="f139" draw:formula="?f60 / ?f6"/>
              <draw:equation draw:name="f140" draw:formula="?f61 / ?f7"/>
              <draw:equation draw:name="f141" draw:formula="?f62 / ?f6"/>
              <draw:equation draw:name="f142" draw:formula="?f63 / ?f7"/>
              <draw:equation draw:name="f143" draw:formula="?f64 / ?f6"/>
              <draw:equation draw:name="f144" draw:formula="?f65 / ?f7"/>
              <draw:equation draw:name="f145" draw:formula="?f66 / ?f6"/>
              <draw:equation draw:name="f146" draw:formula="?f67 / ?f7"/>
              <draw:equation draw:name="f147" draw:formula="?f68 / ?f6"/>
              <draw:equation draw:name="f148" draw:formula="?f69 / ?f7"/>
              <draw:equation draw:name="f149" draw:formula="?f70 / ?f6"/>
              <draw:equation draw:name="f150" draw:formula="?f71 / ?f7"/>
              <draw:equation draw:name="f151" draw:formula="?f72 / ?f6"/>
              <draw:equation draw:name="f152" draw:formula="?f73 / ?f7"/>
              <draw:equation draw:name="f153" draw:formula="?f74 / ?f6"/>
              <draw:equation draw:name="f154" draw:formula="?f75 / ?f7"/>
              <draw:equation draw:name="f155" draw:formula="?f76 / ?f6"/>
              <draw:equation draw:name="f156" draw:formula="?f77 / ?f7"/>
              <draw:equation draw:name="f157" draw:formula="?f78 / ?f6"/>
              <draw:equation draw:name="f158" draw:formula="?f79 / ?f7"/>
              <draw:equation draw:name="f159" draw:formula="?f80 / ?f6"/>
              <draw:equation draw:name="f160" draw:formula="?f81 / ?f6"/>
              <draw:equation draw:name="f161" draw:formula="?f82 / ?f7"/>
              <draw:equation draw:name="f162" draw:formula="?f83 / ?f6"/>
              <draw:equation draw:name="f163" draw:formula="?f84 / ?f7"/>
              <draw:equation draw:name="f164" draw:formula="?f85 / ?f6"/>
              <draw:equation draw:name="f165" draw:formula="?f86 / ?f7"/>
              <draw:equation draw:name="f166" draw:formula="?f0 / ?f6"/>
              <draw:equation draw:name="f167" draw:formula="?f1 / ?f6"/>
              <draw:equation draw:name="f168" draw:formula="?f2 / ?f7"/>
              <draw:equation draw:name="f169" draw:formula="?f3 / ?f7"/>
            </draw:enhanced-geometry>
          </draw:custom-shape>
          <draw:custom-shape svg:x="2.48721in" svg:y="2.45106in" svg:width="0.92856in" svg:height="0.2362in" draw:id="id224" draw:style-name="a1580" draw:name="Graphic 57">
            <svg:title/>
            <svg:desc/>
            <text:p text:style-name="a1579" text:class-names="" text:cond-style-name=""><text:span text:style-name="a1578" text:class-names=""/></text:p>
            <draw:enhanced-geometry xmlns:dr3d="urn:oasis:names:tc:opendocument:xmlns:dr3d:1.0" draw:type="non-primitive" svg:viewBox="0 0 2773770 705563" draw:enhanced-path="M 932701 64 C 1012170 35404 1096350 55399 1181614 68134 1402764 101183 1619583 82462 1830354 5158 1833156 4139 1835512 1783 1838059 0 1986617 47758 2135239 95324 2283797 143273 2335948 160084 2390392 169827 2440697 192623 2619119 273620 2722594 413072 2760737 603148 2765321 625880 2767932 649058 2772453 671792 2777356 696752 2768824 708087 2742652 705094 2734247 704139 2725714 704967 2717182 704967 1829271 704967 941425 704967 53514 704967 -4432 704967 -3922 705031 3464 646957 15181 554435 43963 467707 95541 390021 166413 283235 262311 207269 386608 171928 551085 125189 711933 67498 875201 17002 894304 11143 913534 5731 932701 64 Z N" draw:text-areas="?f66 ?f68 ?f67 ?f69" draw:glue-points="?f37 ?f38 ?f39 ?f40 ?f41 ?f42 ?f43 ?f44 ?f45 ?f46 ?f47 ?f48 ?f49 ?f50 ?f51 ?f52 ?f53 ?f54 ?f55 ?f56 ?f57 ?f56 ?f58 ?f59 ?f60 ?f61 ?f62 ?f63 ?f64 ?f65 ?f37 ?f38" draw:glue-point-leaving-directions="-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73770"/>
              <draw:equation draw:name="f7" draw:formula="?f4 / 705563"/>
              <draw:equation draw:name="f8" draw:formula="932701 * ?f5 / 2773770"/>
              <draw:equation draw:name="f9" draw:formula="64 * ?f4 / 705563"/>
              <draw:equation draw:name="f10" draw:formula="1181614 * ?f5 / 2773770"/>
              <draw:equation draw:name="f11" draw:formula="68134 * ?f4 / 705563"/>
              <draw:equation draw:name="f12" draw:formula="1830354 * ?f5 / 2773770"/>
              <draw:equation draw:name="f13" draw:formula="5158 * ?f4 / 705563"/>
              <draw:equation draw:name="f14" draw:formula="1838059 * ?f5 / 2773770"/>
              <draw:equation draw:name="f15" draw:formula="0 * ?f4 / 705563"/>
              <draw:equation draw:name="f16" draw:formula="2283797 * ?f5 / 2773770"/>
              <draw:equation draw:name="f17" draw:formula="143273 * ?f4 / 705563"/>
              <draw:equation draw:name="f18" draw:formula="2440697 * ?f5 / 2773770"/>
              <draw:equation draw:name="f19" draw:formula="192623 * ?f4 / 705563"/>
              <draw:equation draw:name="f20" draw:formula="2760737 * ?f5 / 2773770"/>
              <draw:equation draw:name="f21" draw:formula="603148 * ?f4 / 705563"/>
              <draw:equation draw:name="f22" draw:formula="2772453 * ?f5 / 2773770"/>
              <draw:equation draw:name="f23" draw:formula="671792 * ?f4 / 705563"/>
              <draw:equation draw:name="f24" draw:formula="2742652 * ?f5 / 2773770"/>
              <draw:equation draw:name="f25" draw:formula="705094 * ?f4 / 705563"/>
              <draw:equation draw:name="f26" draw:formula="2717182 * ?f5 / 2773770"/>
              <draw:equation draw:name="f27" draw:formula="704967 * ?f4 / 705563"/>
              <draw:equation draw:name="f28" draw:formula="53514 * ?f5 / 2773770"/>
              <draw:equation draw:name="f29" draw:formula="3464 * ?f5 / 2773770"/>
              <draw:equation draw:name="f30" draw:formula="646957 * ?f4 / 705563"/>
              <draw:equation draw:name="f31" draw:formula="95541 * ?f5 / 2773770"/>
              <draw:equation draw:name="f32" draw:formula="390021 * ?f4 / 705563"/>
              <draw:equation draw:name="f33" draw:formula="386608 * ?f5 / 2773770"/>
              <draw:equation draw:name="f34" draw:formula="171928 * ?f4 / 705563"/>
              <draw:equation draw:name="f35" draw:formula="875201 * ?f5 / 2773770"/>
              <draw:equation draw:name="f36" draw:formula="17002 * ?f4 / 705563"/>
              <draw:equation draw:name="f37" draw:formula="?f8 / ?f6"/>
              <draw:equation draw:name="f38" draw:formula="?f9 / ?f7"/>
              <draw:equation draw:name="f39" draw:formula="?f10 / ?f6"/>
              <draw:equation draw:name="f40" draw:formula="?f11 / ?f7"/>
              <draw:equation draw:name="f41" draw:formula="?f12 / ?f6"/>
              <draw:equation draw:name="f42" draw:formula="?f13 / ?f7"/>
              <draw:equation draw:name="f43" draw:formula="?f14 / ?f6"/>
              <draw:equation draw:name="f44" draw:formula="?f15 / ?f7"/>
              <draw:equation draw:name="f45" draw:formula="?f16 / ?f6"/>
              <draw:equation draw:name="f46" draw:formula="?f17 / ?f7"/>
              <draw:equation draw:name="f47" draw:formula="?f18 / ?f6"/>
              <draw:equation draw:name="f48" draw:formula="?f19 / ?f7"/>
              <draw:equation draw:name="f49" draw:formula="?f20 / ?f6"/>
              <draw:equation draw:name="f50" draw:formula="?f21 / ?f7"/>
              <draw:equation draw:name="f51" draw:formula="?f22 / ?f6"/>
              <draw:equation draw:name="f52" draw:formula="?f23 / ?f7"/>
              <draw:equation draw:name="f53" draw:formula="?f24 / ?f6"/>
              <draw:equation draw:name="f54" draw:formula="?f25 / ?f7"/>
              <draw:equation draw:name="f55" draw:formula="?f26 / ?f6"/>
              <draw:equation draw:name="f56" draw:formula="?f27 / ?f7"/>
              <draw:equation draw:name="f57" draw:formula="?f28 / ?f6"/>
              <draw:equation draw:name="f58" draw:formula="?f29 / ?f6"/>
              <draw:equation draw:name="f59" draw:formula="?f30 / ?f7"/>
              <draw:equation draw:name="f60" draw:formula="?f31 / ?f6"/>
              <draw:equation draw:name="f61" draw:formula="?f32 / ?f7"/>
              <draw:equation draw:name="f62" draw:formula="?f33 / ?f6"/>
              <draw:equation draw:name="f63" draw:formula="?f34 / ?f7"/>
              <draw:equation draw:name="f64" draw:formula="?f35 / ?f6"/>
              <draw:equation draw:name="f65" draw:formula="?f36 / ?f7"/>
              <draw:equation draw:name="f66" draw:formula="?f0 / ?f6"/>
              <draw:equation draw:name="f67" draw:formula="?f1 / ?f6"/>
              <draw:equation draw:name="f68" draw:formula="?f2 / ?f7"/>
              <draw:equation draw:name="f69" draw:formula="?f3 / ?f7"/>
            </draw:enhanced-geometry>
          </draw:custom-shape>
          <draw:custom-shape svg:x="2.72029in" svg:y="1.67324in" svg:width="0.46159in" svg:height="0.48501in" draw:id="id225" draw:style-name="a1583" draw:name="Graphic 57">
            <svg:title/>
            <svg:desc/>
            <text:p text:style-name="a1582" text:class-names="" text:cond-style-name=""><text:span text:style-name="a1581" text:class-names=""/></text:p>
            <draw:enhanced-geometry xmlns:dr3d="urn:oasis:names:tc:opendocument:xmlns:dr3d:1.0" draw:type="non-primitive" svg:viewBox="0 0 1378839 1448817" draw:enhanced-path="M 1377934 1114004 C 1365454 1212449 1356348 1311403 1332214 1408001 1329986 1416979 1327056 1425830 1322090 1442641 1300376 1315860 1291716 1196784 1299166 1076308 1302477 1022692 1304515 968694 1295664 914760 1288978 874261 1272931 838539 1253701 802943 1219443 739648 1170985 714305 1097883 727677 1046178 737101 992498 736337 939583 738629 702259 748818 464872 749009 227484 743342 205261 742832 196665 750473 189787 770977 127639 956786 89178 1146034 103505 1343241 105861 1375780 110828 1408065 115540 1448818 80518 1376608 58868 1308156 39828 1238620 22317 1174497 14994 1108528 2577 1043514 -4745 879228 1431 716343 48871 557087 66318 498568 106307 456668 148015 416552 250790 317661 377443 268121 515813 243987 560642 236155 605343 227941 649980 219090 681118 212913 685512 202279 665199 176808 621644 122364 562616 93137 495755 78045 462388 70531 428512 70659 394509 71550 386867 71741 375406 76517 372604 65692 370057 55758 381646 52129 388396 48499 439465 20800 495054 7937 552300 2206 605597 -3143 658067 614 708627 20354 805989 58369 909527 59770 1011283 71805 1089096 81038 1153537 114469 1190661 186551 1218487 240549 1218997 296457 1187540 349818 1178626 364973 1180727 372678 1193972 383376 1217023 401906 1237973 422983 1259877 442914 1322599 500032 1338009 576763 1352209 655595 1379526 807655 1380418 960671 1377934 1114004 Z N" draw:text-areas="?f132 ?f134 ?f133 ?f135" draw:glue-points="?f70 ?f71 ?f72 ?f73 ?f74 ?f75 ?f76 ?f77 ?f78 ?f79 ?f80 ?f81 ?f82 ?f83 ?f84 ?f85 ?f86 ?f87 ?f88 ?f89 ?f90 ?f91 ?f92 ?f93 ?f94 ?f95 ?f96 ?f97 ?f98 ?f99 ?f100 ?f101 ?f102 ?f103 ?f104 ?f105 ?f106 ?f107 ?f108 ?f109 ?f110 ?f111 ?f112 ?f113 ?f114 ?f115 ?f116 ?f117 ?f118 ?f119 ?f120 ?f121 ?f122 ?f123 ?f124 ?f125 ?f126 ?f127 ?f128 ?f129 ?f130 ?f131 ?f70 ?f71" draw:glue-point-leaving-directions="-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78839"/>
              <draw:equation draw:name="f7" draw:formula="?f4 / 1448817"/>
              <draw:equation draw:name="f8" draw:formula="1377934 * ?f5 / 1378839"/>
              <draw:equation draw:name="f9" draw:formula="1114004 * ?f4 / 1448817"/>
              <draw:equation draw:name="f10" draw:formula="1332214 * ?f5 / 1378839"/>
              <draw:equation draw:name="f11" draw:formula="1408001 * ?f4 / 1448817"/>
              <draw:equation draw:name="f12" draw:formula="1322090 * ?f5 / 1378839"/>
              <draw:equation draw:name="f13" draw:formula="1442641 * ?f4 / 1448817"/>
              <draw:equation draw:name="f14" draw:formula="1299166 * ?f5 / 1378839"/>
              <draw:equation draw:name="f15" draw:formula="1076308 * ?f4 / 1448817"/>
              <draw:equation draw:name="f16" draw:formula="1295664 * ?f5 / 1378839"/>
              <draw:equation draw:name="f17" draw:formula="914760 * ?f4 / 1448817"/>
              <draw:equation draw:name="f18" draw:formula="1253701 * ?f5 / 1378839"/>
              <draw:equation draw:name="f19" draw:formula="802943 * ?f4 / 1448817"/>
              <draw:equation draw:name="f20" draw:formula="1097883 * ?f5 / 1378839"/>
              <draw:equation draw:name="f21" draw:formula="727677 * ?f4 / 1448817"/>
              <draw:equation draw:name="f22" draw:formula="939583 * ?f5 / 1378839"/>
              <draw:equation draw:name="f23" draw:formula="738629 * ?f4 / 1448817"/>
              <draw:equation draw:name="f24" draw:formula="227484 * ?f5 / 1378839"/>
              <draw:equation draw:name="f25" draw:formula="743342 * ?f4 / 1448817"/>
              <draw:equation draw:name="f26" draw:formula="189787 * ?f5 / 1378839"/>
              <draw:equation draw:name="f27" draw:formula="770977 * ?f4 / 1448817"/>
              <draw:equation draw:name="f28" draw:formula="103505 * ?f5 / 1378839"/>
              <draw:equation draw:name="f29" draw:formula="1343241 * ?f4 / 1448817"/>
              <draw:equation draw:name="f30" draw:formula="115540 * ?f5 / 1378839"/>
              <draw:equation draw:name="f31" draw:formula="1448818 * ?f4 / 1448817"/>
              <draw:equation draw:name="f32" draw:formula="39828 * ?f5 / 1378839"/>
              <draw:equation draw:name="f33" draw:formula="1238620 * ?f4 / 1448817"/>
              <draw:equation draw:name="f34" draw:formula="2577 * ?f5 / 1378839"/>
              <draw:equation draw:name="f35" draw:formula="1043514 * ?f4 / 1448817"/>
              <draw:equation draw:name="f36" draw:formula="48871 * ?f5 / 1378839"/>
              <draw:equation draw:name="f37" draw:formula="557087 * ?f4 / 1448817"/>
              <draw:equation draw:name="f38" draw:formula="148015 * ?f5 / 1378839"/>
              <draw:equation draw:name="f39" draw:formula="416552 * ?f4 / 1448817"/>
              <draw:equation draw:name="f40" draw:formula="515813 * ?f5 / 1378839"/>
              <draw:equation draw:name="f41" draw:formula="243987 * ?f4 / 1448817"/>
              <draw:equation draw:name="f42" draw:formula="649980 * ?f5 / 1378839"/>
              <draw:equation draw:name="f43" draw:formula="219090 * ?f4 / 1448817"/>
              <draw:equation draw:name="f44" draw:formula="665199 * ?f5 / 1378839"/>
              <draw:equation draw:name="f45" draw:formula="176808 * ?f4 / 1448817"/>
              <draw:equation draw:name="f46" draw:formula="495755 * ?f5 / 1378839"/>
              <draw:equation draw:name="f47" draw:formula="78045 * ?f4 / 1448817"/>
              <draw:equation draw:name="f48" draw:formula="394509 * ?f5 / 1378839"/>
              <draw:equation draw:name="f49" draw:formula="71550 * ?f4 / 1448817"/>
              <draw:equation draw:name="f50" draw:formula="372604 * ?f5 / 1378839"/>
              <draw:equation draw:name="f51" draw:formula="65692 * ?f4 / 1448817"/>
              <draw:equation draw:name="f52" draw:formula="388396 * ?f5 / 1378839"/>
              <draw:equation draw:name="f53" draw:formula="48499 * ?f4 / 1448817"/>
              <draw:equation draw:name="f54" draw:formula="552300 * ?f5 / 1378839"/>
              <draw:equation draw:name="f55" draw:formula="2206 * ?f4 / 1448817"/>
              <draw:equation draw:name="f56" draw:formula="708627 * ?f5 / 1378839"/>
              <draw:equation draw:name="f57" draw:formula="20354 * ?f4 / 1448817"/>
              <draw:equation draw:name="f58" draw:formula="1011283 * ?f5 / 1378839"/>
              <draw:equation draw:name="f59" draw:formula="71805 * ?f4 / 1448817"/>
              <draw:equation draw:name="f60" draw:formula="1190661 * ?f5 / 1378839"/>
              <draw:equation draw:name="f61" draw:formula="186551 * ?f4 / 1448817"/>
              <draw:equation draw:name="f62" draw:formula="1187540 * ?f5 / 1378839"/>
              <draw:equation draw:name="f63" draw:formula="349818 * ?f4 / 1448817"/>
              <draw:equation draw:name="f64" draw:formula="1193972 * ?f5 / 1378839"/>
              <draw:equation draw:name="f65" draw:formula="383376 * ?f4 / 1448817"/>
              <draw:equation draw:name="f66" draw:formula="1259877 * ?f5 / 1378839"/>
              <draw:equation draw:name="f67" draw:formula="442914 * ?f4 / 1448817"/>
              <draw:equation draw:name="f68" draw:formula="1352209 * ?f5 / 1378839"/>
              <draw:equation draw:name="f69" draw:formula="655595 * ?f4 / 1448817"/>
              <draw:equation draw:name="f70" draw:formula="?f8 / ?f6"/>
              <draw:equation draw:name="f71" draw:formula="?f9 / ?f7"/>
              <draw:equation draw:name="f72" draw:formula="?f10 / ?f6"/>
              <draw:equation draw:name="f73" draw:formula="?f11 / ?f7"/>
              <draw:equation draw:name="f74" draw:formula="?f12 / ?f6"/>
              <draw:equation draw:name="f75" draw:formula="?f13 / ?f7"/>
              <draw:equation draw:name="f76" draw:formula="?f14 / ?f6"/>
              <draw:equation draw:name="f77" draw:formula="?f15 / ?f7"/>
              <draw:equation draw:name="f78" draw:formula="?f16 / ?f6"/>
              <draw:equation draw:name="f79" draw:formula="?f17 / ?f7"/>
              <draw:equation draw:name="f80" draw:formula="?f18 / ?f6"/>
              <draw:equation draw:name="f81" draw:formula="?f19 / ?f7"/>
              <draw:equation draw:name="f82" draw:formula="?f20 / ?f6"/>
              <draw:equation draw:name="f83" draw:formula="?f21 / ?f7"/>
              <draw:equation draw:name="f84" draw:formula="?f22 / ?f6"/>
              <draw:equation draw:name="f85" draw:formula="?f23 / ?f7"/>
              <draw:equation draw:name="f86" draw:formula="?f24 / ?f6"/>
              <draw:equation draw:name="f87" draw:formula="?f25 / ?f7"/>
              <draw:equation draw:name="f88" draw:formula="?f26 / ?f6"/>
              <draw:equation draw:name="f89" draw:formula="?f27 / ?f7"/>
              <draw:equation draw:name="f90" draw:formula="?f28 / ?f6"/>
              <draw:equation draw:name="f91" draw:formula="?f29 / ?f7"/>
              <draw:equation draw:name="f92" draw:formula="?f30 / ?f6"/>
              <draw:equation draw:name="f93" draw:formula="?f31 / ?f7"/>
              <draw:equation draw:name="f94" draw:formula="?f32 / ?f6"/>
              <draw:equation draw:name="f95" draw:formula="?f33 / ?f7"/>
              <draw:equation draw:name="f96" draw:formula="?f34 / ?f6"/>
              <draw:equation draw:name="f97" draw:formula="?f35 / ?f7"/>
              <draw:equation draw:name="f98" draw:formula="?f36 / ?f6"/>
              <draw:equation draw:name="f99" draw:formula="?f37 / ?f7"/>
              <draw:equation draw:name="f100" draw:formula="?f38 / ?f6"/>
              <draw:equation draw:name="f101" draw:formula="?f39 / ?f7"/>
              <draw:equation draw:name="f102" draw:formula="?f40 / ?f6"/>
              <draw:equation draw:name="f103" draw:formula="?f41 / ?f7"/>
              <draw:equation draw:name="f104" draw:formula="?f42 / ?f6"/>
              <draw:equation draw:name="f105" draw:formula="?f43 / ?f7"/>
              <draw:equation draw:name="f106" draw:formula="?f44 / ?f6"/>
              <draw:equation draw:name="f107" draw:formula="?f45 / ?f7"/>
              <draw:equation draw:name="f108" draw:formula="?f46 / ?f6"/>
              <draw:equation draw:name="f109" draw:formula="?f47 / ?f7"/>
              <draw:equation draw:name="f110" draw:formula="?f48 / ?f6"/>
              <draw:equation draw:name="f111" draw:formula="?f49 / ?f7"/>
              <draw:equation draw:name="f112" draw:formula="?f50 / ?f6"/>
              <draw:equation draw:name="f113" draw:formula="?f51 / ?f7"/>
              <draw:equation draw:name="f114" draw:formula="?f52 / ?f6"/>
              <draw:equation draw:name="f115" draw:formula="?f53 / ?f7"/>
              <draw:equation draw:name="f116" draw:formula="?f54 / ?f6"/>
              <draw:equation draw:name="f117" draw:formula="?f55 / ?f7"/>
              <draw:equation draw:name="f118" draw:formula="?f56 / ?f6"/>
              <draw:equation draw:name="f119" draw:formula="?f57 / ?f7"/>
              <draw:equation draw:name="f120" draw:formula="?f58 / ?f6"/>
              <draw:equation draw:name="f121" draw:formula="?f59 / ?f7"/>
              <draw:equation draw:name="f122" draw:formula="?f60 / ?f6"/>
              <draw:equation draw:name="f123" draw:formula="?f61 / ?f7"/>
              <draw:equation draw:name="f124" draw:formula="?f62 / ?f6"/>
              <draw:equation draw:name="f125" draw:formula="?f63 / ?f7"/>
              <draw:equation draw:name="f126" draw:formula="?f64 / ?f6"/>
              <draw:equation draw:name="f127" draw:formula="?f65 / ?f7"/>
              <draw:equation draw:name="f128" draw:formula="?f66 / ?f6"/>
              <draw:equation draw:name="f129" draw:formula="?f67 / ?f7"/>
              <draw:equation draw:name="f130" draw:formula="?f68 / ?f6"/>
              <draw:equation draw:name="f131" draw:formula="?f69 / ?f7"/>
              <draw:equation draw:name="f132" draw:formula="?f0 / ?f6"/>
              <draw:equation draw:name="f133" draw:formula="?f1 / ?f6"/>
              <draw:equation draw:name="f134" draw:formula="?f2 / ?f7"/>
              <draw:equation draw:name="f135" draw:formula="?f3 / ?f7"/>
            </draw:enhanced-geometry>
          </draw:custom-shape>
        </draw:g>
        <draw:g draw:name="Group 86" draw:id="id191">
          <svg:title/>
          <svg:desc/>
          <draw:custom-shape svg:x="6.83344in" svg:y="2.95264in" svg:width="0.49318in" svg:height="0.79355in" draw:id="id220" draw:style-name="a1568" draw:name="Freeform: Shape 92">
            <svg:title/>
            <svg:desc/>
            <text:p text:style-name="a1567" text:class-names="" text:cond-style-name=""><text:span text:style-name="a1566" text:class-names=""/></text:p>
            <draw:enhanced-geometry xmlns:dr3d="urn:oasis:names:tc:opendocument:xmlns:dr3d:1.0" draw:type="non-primitive" svg:viewBox="0 0 1445447 2325810" draw:enhanced-path="M 1429877 765996 C 1429356 765400 1428909 764954 1428388 764432 1428463 762720 1428612 761007 1428612 759295 1428612 751029 1427867 742838 1426750 734722 1427346 734647 1427941 734499 1428612 734424 1422580 692651 1420644 644175 1410815 563979 1405975 551693 1405305 538885 1404635 526003 1405901 498154 1402624 471348 1394210 446403 1394806 443946 1394955 440818 1394433 436872 1384232 356676 1380956 275437 1361670 196507 1344618 126735 1318035 60761 1277378 0 1187576 87791 1079084 137160 964710 175657 792106 233663 613172 257417 432675 270820 412272 272309 410485 278713 413240 295765 417932 325327 422250 355186 423665 385046 428728 489368 424410 592647 385689 691683 377647 703969 370201 716255 363499 728616 358957 731073 354564 734126 350394 738147 339075 748944 337735 773293 319417 771209 302291 769347 297823 746710 285909 734871 283080 732041 286728 735466 284122 732414 235052 675301 168259 657653 102657 682896 31396 710373 -10675 790420 2356 861308 4515 883126 5409 905167 8983 926761 23205 1012542 85382 1099737 181215 1102120 188959 1102343 193874 1105099 198416 1111502 231701 1158488 272804 1197655 319492 1231089 327013 1236451 332523 1241589 330661 1253056 320758 1315008 311897 1377110 302663 1439212 293504 1556639 221499 1898646 229318 1974598 240189 2079962 284867 2166637 367148 2231642 473853 2315934 596939 2341698 729408 2316679 830603 2297616 913926 2246833 974092 2161499 1044757 2061272 1041704 1986214 1030684 1869159 1028226 1843320 1026216 1606678 1025322 1605785 1025844 1604966 1019365 1445095 1019291 1429383 1018546 1429383 1017802 1429383 1017057 1429457 1017802 1428638 1018621 1427894 1019291 1426926 1026067 1425064 1032694 1422830 1039545 1421490 1206788 1388354 1325630 1293340 1400018 1140692 1458992 1019616 1450727 893402 1429877 765996 Z N" draw:text-areas="?f164 ?f166 ?f165 ?f167" draw:glue-points="?f86 ?f87 ?f88 ?f89 ?f90 ?f91 ?f92 ?f93 ?f90 ?f94 ?f95 ?f96 ?f97 ?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5 ?f159 ?f160 ?f161 ?f162 ?f163 ?f86 ?f87" draw:glue-point-leaving-directions="-90, -90, -90, -90, -90, -90, -90, -90, -90, -90, -90, -90, -90, -90, -90, -90, -90, -90, -90, -90, -90, -90, -90, -90, -90, -90, -90, -90, -90, -90, -90, -90, -90, -90, -90, -90, -90, -90, -90, -90, -90"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45447"/>
              <draw:equation draw:name="f7" draw:formula="?f4 / 2325810"/>
              <draw:equation draw:name="f8" draw:formula="1429877 * ?f5 / 1445447"/>
              <draw:equation draw:name="f9" draw:formula="765996 * ?f4 / 2325810"/>
              <draw:equation draw:name="f10" draw:formula="1428388 * ?f5 / 1445447"/>
              <draw:equation draw:name="f11" draw:formula="764432 * ?f4 / 2325810"/>
              <draw:equation draw:name="f12" draw:formula="1428612 * ?f5 / 1445447"/>
              <draw:equation draw:name="f13" draw:formula="759295 * ?f4 / 2325810"/>
              <draw:equation draw:name="f14" draw:formula="1426750 * ?f5 / 1445447"/>
              <draw:equation draw:name="f15" draw:formula="734722 * ?f4 / 2325810"/>
              <draw:equation draw:name="f16" draw:formula="734424 * ?f4 / 2325810"/>
              <draw:equation draw:name="f17" draw:formula="1410815 * ?f5 / 1445447"/>
              <draw:equation draw:name="f18" draw:formula="563979 * ?f4 / 2325810"/>
              <draw:equation draw:name="f19" draw:formula="1404635 * ?f5 / 1445447"/>
              <draw:equation draw:name="f20" draw:formula="526003 * ?f4 / 2325810"/>
              <draw:equation draw:name="f21" draw:formula="1394210 * ?f5 / 1445447"/>
              <draw:equation draw:name="f22" draw:formula="446403 * ?f4 / 2325810"/>
              <draw:equation draw:name="f23" draw:formula="1394433 * ?f5 / 1445447"/>
              <draw:equation draw:name="f24" draw:formula="436872 * ?f4 / 2325810"/>
              <draw:equation draw:name="f25" draw:formula="1361670 * ?f5 / 1445447"/>
              <draw:equation draw:name="f26" draw:formula="196507 * ?f4 / 2325810"/>
              <draw:equation draw:name="f27" draw:formula="1277378 * ?f5 / 1445447"/>
              <draw:equation draw:name="f28" draw:formula="0 * ?f4 / 2325810"/>
              <draw:equation draw:name="f29" draw:formula="964710 * ?f5 / 1445447"/>
              <draw:equation draw:name="f30" draw:formula="175657 * ?f4 / 2325810"/>
              <draw:equation draw:name="f31" draw:formula="432675 * ?f5 / 1445447"/>
              <draw:equation draw:name="f32" draw:formula="270820 * ?f4 / 2325810"/>
              <draw:equation draw:name="f33" draw:formula="413240 * ?f5 / 1445447"/>
              <draw:equation draw:name="f34" draw:formula="295765 * ?f4 / 2325810"/>
              <draw:equation draw:name="f35" draw:formula="423665 * ?f5 / 1445447"/>
              <draw:equation draw:name="f36" draw:formula="385046 * ?f4 / 2325810"/>
              <draw:equation draw:name="f37" draw:formula="385689 * ?f5 / 1445447"/>
              <draw:equation draw:name="f38" draw:formula="691683 * ?f4 / 2325810"/>
              <draw:equation draw:name="f39" draw:formula="363499 * ?f5 / 1445447"/>
              <draw:equation draw:name="f40" draw:formula="728616 * ?f4 / 2325810"/>
              <draw:equation draw:name="f41" draw:formula="350394 * ?f5 / 1445447"/>
              <draw:equation draw:name="f42" draw:formula="738147 * ?f4 / 2325810"/>
              <draw:equation draw:name="f43" draw:formula="319417 * ?f5 / 1445447"/>
              <draw:equation draw:name="f44" draw:formula="771209 * ?f4 / 2325810"/>
              <draw:equation draw:name="f45" draw:formula="285909 * ?f5 / 1445447"/>
              <draw:equation draw:name="f46" draw:formula="734871 * ?f4 / 2325810"/>
              <draw:equation draw:name="f47" draw:formula="284122 * ?f5 / 1445447"/>
              <draw:equation draw:name="f48" draw:formula="732414 * ?f4 / 2325810"/>
              <draw:equation draw:name="f49" draw:formula="102657 * ?f5 / 1445447"/>
              <draw:equation draw:name="f50" draw:formula="682896 * ?f4 / 2325810"/>
              <draw:equation draw:name="f51" draw:formula="2356 * ?f5 / 1445447"/>
              <draw:equation draw:name="f52" draw:formula="861308 * ?f4 / 2325810"/>
              <draw:equation draw:name="f53" draw:formula="8983 * ?f5 / 1445447"/>
              <draw:equation draw:name="f54" draw:formula="926761 * ?f4 / 2325810"/>
              <draw:equation draw:name="f55" draw:formula="181215 * ?f5 / 1445447"/>
              <draw:equation draw:name="f56" draw:formula="1102120 * ?f4 / 2325810"/>
              <draw:equation draw:name="f57" draw:formula="198416 * ?f5 / 1445447"/>
              <draw:equation draw:name="f58" draw:formula="1111502 * ?f4 / 2325810"/>
              <draw:equation draw:name="f59" draw:formula="319492 * ?f5 / 1445447"/>
              <draw:equation draw:name="f60" draw:formula="1231089 * ?f4 / 2325810"/>
              <draw:equation draw:name="f61" draw:formula="330661 * ?f5 / 1445447"/>
              <draw:equation draw:name="f62" draw:formula="1253056 * ?f4 / 2325810"/>
              <draw:equation draw:name="f63" draw:formula="302663 * ?f5 / 1445447"/>
              <draw:equation draw:name="f64" draw:formula="1439212 * ?f4 / 2325810"/>
              <draw:equation draw:name="f65" draw:formula="229318 * ?f5 / 1445447"/>
              <draw:equation draw:name="f66" draw:formula="1974598 * ?f4 / 2325810"/>
              <draw:equation draw:name="f67" draw:formula="367148 * ?f5 / 1445447"/>
              <draw:equation draw:name="f68" draw:formula="2231642 * ?f4 / 2325810"/>
              <draw:equation draw:name="f69" draw:formula="729408 * ?f5 / 1445447"/>
              <draw:equation draw:name="f70" draw:formula="2316679 * ?f4 / 2325810"/>
              <draw:equation draw:name="f71" draw:formula="974092 * ?f5 / 1445447"/>
              <draw:equation draw:name="f72" draw:formula="2161499 * ?f4 / 2325810"/>
              <draw:equation draw:name="f73" draw:formula="1030684 * ?f5 / 1445447"/>
              <draw:equation draw:name="f74" draw:formula="1869159 * ?f4 / 2325810"/>
              <draw:equation draw:name="f75" draw:formula="1025322 * ?f5 / 1445447"/>
              <draw:equation draw:name="f76" draw:formula="1605785 * ?f4 / 2325810"/>
              <draw:equation draw:name="f77" draw:formula="1019291 * ?f5 / 1445447"/>
              <draw:equation draw:name="f78" draw:formula="1429383 * ?f4 / 2325810"/>
              <draw:equation draw:name="f79" draw:formula="1017057 * ?f5 / 1445447"/>
              <draw:equation draw:name="f80" draw:formula="1429457 * ?f4 / 2325810"/>
              <draw:equation draw:name="f81" draw:formula="1426926 * ?f4 / 2325810"/>
              <draw:equation draw:name="f82" draw:formula="1039545 * ?f5 / 1445447"/>
              <draw:equation draw:name="f83" draw:formula="1421490 * ?f4 / 2325810"/>
              <draw:equation draw:name="f84" draw:formula="1400018 * ?f5 / 1445447"/>
              <draw:equation draw:name="f85" draw:formula="1140692 * ?f4 / 2325810"/>
              <draw:equation draw:name="f86" draw:formula="?f8 / ?f6"/>
              <draw:equation draw:name="f87" draw:formula="?f9 / ?f7"/>
              <draw:equation draw:name="f88" draw:formula="?f10 / ?f6"/>
              <draw:equation draw:name="f89" draw:formula="?f11 / ?f7"/>
              <draw:equation draw:name="f90" draw:formula="?f12 / ?f6"/>
              <draw:equation draw:name="f91" draw:formula="?f13 / ?f7"/>
              <draw:equation draw:name="f92" draw:formula="?f14 / ?f6"/>
              <draw:equation draw:name="f93" draw:formula="?f15 / ?f7"/>
              <draw:equation draw:name="f94" draw:formula="?f16 / ?f7"/>
              <draw:equation draw:name="f95" draw:formula="?f17 / ?f6"/>
              <draw:equation draw:name="f96" draw:formula="?f18 / ?f7"/>
              <draw:equation draw:name="f97" draw:formula="?f19 / ?f6"/>
              <draw:equation draw:name="f98" draw:formula="?f20 / ?f7"/>
              <draw:equation draw:name="f99" draw:formula="?f21 / ?f6"/>
              <draw:equation draw:name="f100" draw:formula="?f22 / ?f7"/>
              <draw:equation draw:name="f101" draw:formula="?f23 / ?f6"/>
              <draw:equation draw:name="f102" draw:formula="?f24 / ?f7"/>
              <draw:equation draw:name="f103" draw:formula="?f25 / ?f6"/>
              <draw:equation draw:name="f104" draw:formula="?f26 / ?f7"/>
              <draw:equation draw:name="f105" draw:formula="?f27 / ?f6"/>
              <draw:equation draw:name="f106" draw:formula="?f28 / ?f7"/>
              <draw:equation draw:name="f107" draw:formula="?f29 / ?f6"/>
              <draw:equation draw:name="f108" draw:formula="?f30 / ?f7"/>
              <draw:equation draw:name="f109" draw:formula="?f31 / ?f6"/>
              <draw:equation draw:name="f110" draw:formula="?f32 / ?f7"/>
              <draw:equation draw:name="f111" draw:formula="?f33 / ?f6"/>
              <draw:equation draw:name="f112" draw:formula="?f34 / ?f7"/>
              <draw:equation draw:name="f113" draw:formula="?f35 / ?f6"/>
              <draw:equation draw:name="f114" draw:formula="?f36 / ?f7"/>
              <draw:equation draw:name="f115" draw:formula="?f37 / ?f6"/>
              <draw:equation draw:name="f116" draw:formula="?f38 / ?f7"/>
              <draw:equation draw:name="f117" draw:formula="?f39 / ?f6"/>
              <draw:equation draw:name="f118" draw:formula="?f40 / ?f7"/>
              <draw:equation draw:name="f119" draw:formula="?f41 / ?f6"/>
              <draw:equation draw:name="f120" draw:formula="?f42 / ?f7"/>
              <draw:equation draw:name="f121" draw:formula="?f43 / ?f6"/>
              <draw:equation draw:name="f122" draw:formula="?f44 / ?f7"/>
              <draw:equation draw:name="f123" draw:formula="?f45 / ?f6"/>
              <draw:equation draw:name="f124" draw:formula="?f46 / ?f7"/>
              <draw:equation draw:name="f125" draw:formula="?f47 / ?f6"/>
              <draw:equation draw:name="f126" draw:formula="?f48 / ?f7"/>
              <draw:equation draw:name="f127" draw:formula="?f49 / ?f6"/>
              <draw:equation draw:name="f128" draw:formula="?f50 / ?f7"/>
              <draw:equation draw:name="f129" draw:formula="?f51 / ?f6"/>
              <draw:equation draw:name="f130" draw:formula="?f52 / ?f7"/>
              <draw:equation draw:name="f131" draw:formula="?f53 / ?f6"/>
              <draw:equation draw:name="f132" draw:formula="?f54 / ?f7"/>
              <draw:equation draw:name="f133" draw:formula="?f55 / ?f6"/>
              <draw:equation draw:name="f134" draw:formula="?f56 / ?f7"/>
              <draw:equation draw:name="f135" draw:formula="?f57 / ?f6"/>
              <draw:equation draw:name="f136" draw:formula="?f58 / ?f7"/>
              <draw:equation draw:name="f137" draw:formula="?f59 / ?f6"/>
              <draw:equation draw:name="f138" draw:formula="?f60 / ?f7"/>
              <draw:equation draw:name="f139" draw:formula="?f61 / ?f6"/>
              <draw:equation draw:name="f140" draw:formula="?f62 / ?f7"/>
              <draw:equation draw:name="f141" draw:formula="?f63 / ?f6"/>
              <draw:equation draw:name="f142" draw:formula="?f64 / ?f7"/>
              <draw:equation draw:name="f143" draw:formula="?f65 / ?f6"/>
              <draw:equation draw:name="f144" draw:formula="?f66 / ?f7"/>
              <draw:equation draw:name="f145" draw:formula="?f67 / ?f6"/>
              <draw:equation draw:name="f146" draw:formula="?f68 / ?f7"/>
              <draw:equation draw:name="f147" draw:formula="?f69 / ?f6"/>
              <draw:equation draw:name="f148" draw:formula="?f70 / ?f7"/>
              <draw:equation draw:name="f149" draw:formula="?f71 / ?f6"/>
              <draw:equation draw:name="f150" draw:formula="?f72 / ?f7"/>
              <draw:equation draw:name="f151" draw:formula="?f73 / ?f6"/>
              <draw:equation draw:name="f152" draw:formula="?f74 / ?f7"/>
              <draw:equation draw:name="f153" draw:formula="?f75 / ?f6"/>
              <draw:equation draw:name="f154" draw:formula="?f76 / ?f7"/>
              <draw:equation draw:name="f155" draw:formula="?f77 / ?f6"/>
              <draw:equation draw:name="f156" draw:formula="?f78 / ?f7"/>
              <draw:equation draw:name="f157" draw:formula="?f79 / ?f6"/>
              <draw:equation draw:name="f158" draw:formula="?f80 / ?f7"/>
              <draw:equation draw:name="f159" draw:formula="?f81 / ?f7"/>
              <draw:equation draw:name="f160" draw:formula="?f82 / ?f6"/>
              <draw:equation draw:name="f161" draw:formula="?f83 / ?f7"/>
              <draw:equation draw:name="f162" draw:formula="?f84 / ?f6"/>
              <draw:equation draw:name="f163" draw:formula="?f85 / ?f7"/>
              <draw:equation draw:name="f164" draw:formula="?f0 / ?f6"/>
              <draw:equation draw:name="f165" draw:formula="?f1 / ?f6"/>
              <draw:equation draw:name="f166" draw:formula="?f2 / ?f7"/>
              <draw:equation draw:name="f167" draw:formula="?f3 / ?f7"/>
            </draw:enhanced-geometry>
          </draw:custom-shape>
          <draw:custom-shape svg:x="6.78284in" svg:y="2.80232in" svg:width="0.60793in" svg:height="0.44588in" draw:id="id221" draw:style-name="a1571" draw:name="Freeform: Shape 93">
            <svg:title/>
            <svg:desc/>
            <text:p text:style-name="a1570" text:class-names="" text:cond-style-name=""><text:span text:style-name="a1569" text:class-names=""/></text:p>
            <draw:enhanced-geometry xmlns:dr3d="urn:oasis:names:tc:opendocument:xmlns:dr3d:1.0" draw:type="non-primitive" svg:viewBox="0 0 1781773 1306821" draw:enhanced-path="M 1682603 905723 C 1659669 896787 1663094 888001 1669945 871619 1696007 809294 1711644 744288 1707846 676676 1701591 565057 1650436 474808 1566963 402505 1539859 379049 1508063 359764 1534646 316724 1536955 313001 1535391 306895 1535689 301906 1541348 212700 1492054 153577 1425633 105176 1273357 -5773 1101572 -18878 925543 19544 619353 86337 359478 239358 139739 461852 19482 583524 -18568 730959 8090 896341 32662 1048766 99604 1183245 191714 1305959 193874 1295236 196182 1284514 198118 1273717 210553 1203350 263496 1141471 319269 1132312 385913 1121366 448014 1154577 487926 1221444 493809 1231273 495224 1244155 507733 1251825 519722 1234252 533051 1217870 542805 1199552 550996 1184213 560676 1178852 577877 1180266 640500 1185553 703198 1189649 765895 1194042 784660 1195382 796276 1201414 805137 1221593 831124 1280940 900821 1315714 962774 1304842 1017653 1295236 1072532 1285705 1127411 1276174 1193831 1264632 1242902 1208934 1247891 1142216 1249008 1127175 1234711 1108261 1249678 1098581 1261816 1090688 1280506 1093071 1296292 1090911 1298302 1090613 1300313 1090688 1302249 1090316 1317588 1087486 1323768 1091730 1327119 1109155 1343948 1197616 1430473 1242964 1499872 1228816 1537774 1221072 1576345 1216753 1614694 1210870 1624374 1208637 1634054 1205733 1643883 1204392 1719313 1194191 1774639 1146163 1780820 1079891 1787447 1008332 1760044 935955 1682603 905723 Z M 1211553 1171927 C 1199863 1207669 1176035 1234475 1140442 1242666 1074766 1257856 1007749 1267685 959423 1276472 868653 1276174 817274 1223157 811615 1143407 807445 1084582 852346 1035437 919139 1024714 964263 1017491 1009313 1009673 1054363 1001631 1159727 982717 1243647 1073487 1211553 1171927 Z M 1323173 1040351 C 1319375 1057776 1315205 1068647 1294058 1067158 1279463 1066190 1264422 1070360 1249678 1072519 1242008 1073636 1236349 1071998 1232701 1064328 1190183 974750 1116614 958070 1027556 976388 985634 985026 943265 991131 901342 999620 830603 1013917 785330 1069392 786447 1142142 786745 1163289 782649 1169767 760459 1166267 729036 1161278 696943 1160162 665147 1157481 634469 1154875 603269 1157630 570207 1149439 587706 1098581 602673 1047723 608034 994482 616449 911680 616076 828952 602301 746894 598652 725226 600663 718896 624863 717035 819806 702142 1012589 675559 1197033 606086 1294579 569376 1386094 522613 1463013 447183 1514169 526485 1544997 611819 1558623 703036 1567261 761117 1570984 819942 1578877 878246 1581260 895968 1575452 901106 1560038 903489 1522658 909223 1485427 915999 1448121 922105 1378945 933498 1338438 970952 1323173 1040351 Z M 1751481 1074157 C 1747535 1124494 1707772 1164555 1651776 1174160 1639117 1176320 1626235 1177735 1613502 1179447 1558772 1187489 1505382 1210200 1448865 1198212 1385200 1184734 1346554 1131047 1347671 1061350 1348564 1003045 1386838 963134 1452961 951294 1490192 944667 1527796 939529 1564580 930891 1582004 926796 1585057 933423 1587440 947199 1591014 967825 1587887 989344 1595706 1009375 1609407 987483 1624225 966261 1636288 943550 1643808 929402 1651478 925158 1666892 930370 1720952 948613 1756619 1008407 1751481 1074157 Z N" draw:text-areas="?f270 ?f272 ?f271 ?f273" draw:glue-points="?f139 ?f140 ?f141 ?f142 ?f143 ?f144 ?f145 ?f146 ?f147 ?f148 ?f149 ?f150 ?f151 ?f152 ?f153 ?f154 ?f155 ?f156 ?f157 ?f158 ?f159 ?f160 ?f161 ?f162 ?f163 ?f164 ?f165 ?f166 ?f167 ?f168 ?f169 ?f170 ?f171 ?f172 ?f173 ?f174 ?f175 ?f176 ?f177 ?f178 ?f179 ?f180 ?f181 ?f182 ?f183 ?f184 ?f185 ?f186 ?f187 ?f188 ?f189 ?f190 ?f191 ?f192 ?f193 ?f194 ?f195 ?f196 ?f197 ?f198 ?f139 ?f140 ?f199 ?f200 ?f201 ?f202 ?f203 ?f204 ?f205 ?f206 ?f207 ?f208 ?f209 ?f210 ?f199 ?f200 ?f211 ?f212 ?f213 ?f214 ?f183 ?f215 ?f216 ?f217 ?f218 ?f219 ?f220 ?f221 ?f222 ?f223 ?f224 ?f225 ?f226 ?f227 ?f228 ?f229 ?f230 ?f231 ?f232 ?f233 ?f234 ?f235 ?f236 ?f237 ?f238 ?f239 ?f240 ?f241 ?f242 ?f243 ?f244 ?f245 ?f246 ?f247 ?f211 ?f212 ?f248 ?f249 ?f250 ?f251 ?f252 ?f253 ?f254 ?f255 ?f256 ?f257 ?f258 ?f259 ?f260 ?f261 ?f262 ?f263 ?f264 ?f265 ?f266 ?f267 ?f268 ?f269 ?f248 ?f249" draw:glue-point-leaving-directions="-90, -90, -90, -90, -90, -90, -90, -90, -90, -90, -90, -90, -90, -90, -90, -90, -90, -90, -90, -90, -90, -90, -90, -90, -90, -90, -90, -90, -90, -90, -90, -90, -90, -90, -90, -90, -90, -90, -90, -90, -90, -90, -90, -90, -90, -90, -90, -90, -90, -90, -90, -90, -90, -90, -90, -90, -90, -90, -90, -90, -90, -90, -90, -90, -90, -90, -90, -90, -90, -90"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81773"/>
              <draw:equation draw:name="f7" draw:formula="?f4 / 1306821"/>
              <draw:equation draw:name="f8" draw:formula="1682603 * ?f5 / 1781773"/>
              <draw:equation draw:name="f9" draw:formula="905723 * ?f4 / 1306821"/>
              <draw:equation draw:name="f10" draw:formula="1669945 * ?f5 / 1781773"/>
              <draw:equation draw:name="f11" draw:formula="871619 * ?f4 / 1306821"/>
              <draw:equation draw:name="f12" draw:formula="1707846 * ?f5 / 1781773"/>
              <draw:equation draw:name="f13" draw:formula="676676 * ?f4 / 1306821"/>
              <draw:equation draw:name="f14" draw:formula="1566963 * ?f5 / 1781773"/>
              <draw:equation draw:name="f15" draw:formula="402505 * ?f4 / 1306821"/>
              <draw:equation draw:name="f16" draw:formula="1534646 * ?f5 / 1781773"/>
              <draw:equation draw:name="f17" draw:formula="316724 * ?f4 / 1306821"/>
              <draw:equation draw:name="f18" draw:formula="1535689 * ?f5 / 1781773"/>
              <draw:equation draw:name="f19" draw:formula="301906 * ?f4 / 1306821"/>
              <draw:equation draw:name="f20" draw:formula="1425633 * ?f5 / 1781773"/>
              <draw:equation draw:name="f21" draw:formula="105176 * ?f4 / 1306821"/>
              <draw:equation draw:name="f22" draw:formula="925543 * ?f5 / 1781773"/>
              <draw:equation draw:name="f23" draw:formula="19544 * ?f4 / 1306821"/>
              <draw:equation draw:name="f24" draw:formula="139739 * ?f5 / 1781773"/>
              <draw:equation draw:name="f25" draw:formula="461852 * ?f4 / 1306821"/>
              <draw:equation draw:name="f26" draw:formula="8090 * ?f5 / 1781773"/>
              <draw:equation draw:name="f27" draw:formula="896341 * ?f4 / 1306821"/>
              <draw:equation draw:name="f28" draw:formula="191714 * ?f5 / 1781773"/>
              <draw:equation draw:name="f29" draw:formula="1305959 * ?f4 / 1306821"/>
              <draw:equation draw:name="f30" draw:formula="198118 * ?f5 / 1781773"/>
              <draw:equation draw:name="f31" draw:formula="1273717 * ?f4 / 1306821"/>
              <draw:equation draw:name="f32" draw:formula="319269 * ?f5 / 1781773"/>
              <draw:equation draw:name="f33" draw:formula="1132312 * ?f4 / 1306821"/>
              <draw:equation draw:name="f34" draw:formula="487926 * ?f5 / 1781773"/>
              <draw:equation draw:name="f35" draw:formula="1221444 * ?f4 / 1306821"/>
              <draw:equation draw:name="f36" draw:formula="507733 * ?f5 / 1781773"/>
              <draw:equation draw:name="f37" draw:formula="1251825 * ?f4 / 1306821"/>
              <draw:equation draw:name="f38" draw:formula="542805 * ?f5 / 1781773"/>
              <draw:equation draw:name="f39" draw:formula="1199552 * ?f4 / 1306821"/>
              <draw:equation draw:name="f40" draw:formula="577877 * ?f5 / 1781773"/>
              <draw:equation draw:name="f41" draw:formula="1180266 * ?f4 / 1306821"/>
              <draw:equation draw:name="f42" draw:formula="765895 * ?f5 / 1781773"/>
              <draw:equation draw:name="f43" draw:formula="1194042 * ?f4 / 1306821"/>
              <draw:equation draw:name="f44" draw:formula="805137 * ?f5 / 1781773"/>
              <draw:equation draw:name="f45" draw:formula="1221593 * ?f4 / 1306821"/>
              <draw:equation draw:name="f46" draw:formula="962774 * ?f5 / 1781773"/>
              <draw:equation draw:name="f47" draw:formula="1304842 * ?f4 / 1306821"/>
              <draw:equation draw:name="f48" draw:formula="1127411 * ?f5 / 1781773"/>
              <draw:equation draw:name="f49" draw:formula="1276174 * ?f4 / 1306821"/>
              <draw:equation draw:name="f50" draw:formula="1247891 * ?f5 / 1781773"/>
              <draw:equation draw:name="f51" draw:formula="1142216 * ?f4 / 1306821"/>
              <draw:equation draw:name="f52" draw:formula="1249678 * ?f5 / 1781773"/>
              <draw:equation draw:name="f53" draw:formula="1098581 * ?f4 / 1306821"/>
              <draw:equation draw:name="f54" draw:formula="1296292 * ?f5 / 1781773"/>
              <draw:equation draw:name="f55" draw:formula="1090911 * ?f4 / 1306821"/>
              <draw:equation draw:name="f56" draw:formula="1302249 * ?f5 / 1781773"/>
              <draw:equation draw:name="f57" draw:formula="1090316 * ?f4 / 1306821"/>
              <draw:equation draw:name="f58" draw:formula="1327119 * ?f5 / 1781773"/>
              <draw:equation draw:name="f59" draw:formula="1109155 * ?f4 / 1306821"/>
              <draw:equation draw:name="f60" draw:formula="1499872 * ?f5 / 1781773"/>
              <draw:equation draw:name="f61" draw:formula="1228816 * ?f4 / 1306821"/>
              <draw:equation draw:name="f62" draw:formula="1614694 * ?f5 / 1781773"/>
              <draw:equation draw:name="f63" draw:formula="1210870 * ?f4 / 1306821"/>
              <draw:equation draw:name="f64" draw:formula="1643883 * ?f5 / 1781773"/>
              <draw:equation draw:name="f65" draw:formula="1204392 * ?f4 / 1306821"/>
              <draw:equation draw:name="f66" draw:formula="1780820 * ?f5 / 1781773"/>
              <draw:equation draw:name="f67" draw:formula="1079891 * ?f4 / 1306821"/>
              <draw:equation draw:name="f68" draw:formula="1211553 * ?f5 / 1781773"/>
              <draw:equation draw:name="f69" draw:formula="1171927 * ?f4 / 1306821"/>
              <draw:equation draw:name="f70" draw:formula="1140442 * ?f5 / 1781773"/>
              <draw:equation draw:name="f71" draw:formula="1242666 * ?f4 / 1306821"/>
              <draw:equation draw:name="f72" draw:formula="959423 * ?f5 / 1781773"/>
              <draw:equation draw:name="f73" draw:formula="1276472 * ?f4 / 1306821"/>
              <draw:equation draw:name="f74" draw:formula="811615 * ?f5 / 1781773"/>
              <draw:equation draw:name="f75" draw:formula="1143407 * ?f4 / 1306821"/>
              <draw:equation draw:name="f76" draw:formula="919139 * ?f5 / 1781773"/>
              <draw:equation draw:name="f77" draw:formula="1024714 * ?f4 / 1306821"/>
              <draw:equation draw:name="f78" draw:formula="1054363 * ?f5 / 1781773"/>
              <draw:equation draw:name="f79" draw:formula="1001631 * ?f4 / 1306821"/>
              <draw:equation draw:name="f80" draw:formula="1323173 * ?f5 / 1781773"/>
              <draw:equation draw:name="f81" draw:formula="1040351 * ?f4 / 1306821"/>
              <draw:equation draw:name="f82" draw:formula="1294058 * ?f5 / 1781773"/>
              <draw:equation draw:name="f83" draw:formula="1067158 * ?f4 / 1306821"/>
              <draw:equation draw:name="f84" draw:formula="1072519 * ?f4 / 1306821"/>
              <draw:equation draw:name="f85" draw:formula="1232701 * ?f5 / 1781773"/>
              <draw:equation draw:name="f86" draw:formula="1064328 * ?f4 / 1306821"/>
              <draw:equation draw:name="f87" draw:formula="1027556 * ?f5 / 1781773"/>
              <draw:equation draw:name="f88" draw:formula="976388 * ?f4 / 1306821"/>
              <draw:equation draw:name="f89" draw:formula="901342 * ?f5 / 1781773"/>
              <draw:equation draw:name="f90" draw:formula="999620 * ?f4 / 1306821"/>
              <draw:equation draw:name="f91" draw:formula="786447 * ?f5 / 1781773"/>
              <draw:equation draw:name="f92" draw:formula="1142142 * ?f4 / 1306821"/>
              <draw:equation draw:name="f93" draw:formula="760459 * ?f5 / 1781773"/>
              <draw:equation draw:name="f94" draw:formula="1166267 * ?f4 / 1306821"/>
              <draw:equation draw:name="f95" draw:formula="665147 * ?f5 / 1781773"/>
              <draw:equation draw:name="f96" draw:formula="1157481 * ?f4 / 1306821"/>
              <draw:equation draw:name="f97" draw:formula="570207 * ?f5 / 1781773"/>
              <draw:equation draw:name="f98" draw:formula="1149439 * ?f4 / 1306821"/>
              <draw:equation draw:name="f99" draw:formula="608034 * ?f5 / 1781773"/>
              <draw:equation draw:name="f100" draw:formula="994482 * ?f4 / 1306821"/>
              <draw:equation draw:name="f101" draw:formula="602301 * ?f5 / 1781773"/>
              <draw:equation draw:name="f102" draw:formula="746894 * ?f4 / 1306821"/>
              <draw:equation draw:name="f103" draw:formula="624863 * ?f5 / 1781773"/>
              <draw:equation draw:name="f104" draw:formula="717035 * ?f4 / 1306821"/>
              <draw:equation draw:name="f105" draw:formula="1197033 * ?f5 / 1781773"/>
              <draw:equation draw:name="f106" draw:formula="606086 * ?f4 / 1306821"/>
              <draw:equation draw:name="f107" draw:formula="1463013 * ?f5 / 1781773"/>
              <draw:equation draw:name="f108" draw:formula="447183 * ?f4 / 1306821"/>
              <draw:equation draw:name="f109" draw:formula="1558623 * ?f5 / 1781773"/>
              <draw:equation draw:name="f110" draw:formula="703036 * ?f4 / 1306821"/>
              <draw:equation draw:name="f111" draw:formula="1578877 * ?f5 / 1781773"/>
              <draw:equation draw:name="f112" draw:formula="878246 * ?f4 / 1306821"/>
              <draw:equation draw:name="f113" draw:formula="1560038 * ?f5 / 1781773"/>
              <draw:equation draw:name="f114" draw:formula="903489 * ?f4 / 1306821"/>
              <draw:equation draw:name="f115" draw:formula="1448121 * ?f5 / 1781773"/>
              <draw:equation draw:name="f116" draw:formula="922105 * ?f4 / 1306821"/>
              <draw:equation draw:name="f117" draw:formula="1751481 * ?f5 / 1781773"/>
              <draw:equation draw:name="f118" draw:formula="1074157 * ?f4 / 1306821"/>
              <draw:equation draw:name="f119" draw:formula="1651776 * ?f5 / 1781773"/>
              <draw:equation draw:name="f120" draw:formula="1174160 * ?f4 / 1306821"/>
              <draw:equation draw:name="f121" draw:formula="1613502 * ?f5 / 1781773"/>
              <draw:equation draw:name="f122" draw:formula="1179447 * ?f4 / 1306821"/>
              <draw:equation draw:name="f123" draw:formula="1448865 * ?f5 / 1781773"/>
              <draw:equation draw:name="f124" draw:formula="1198212 * ?f4 / 1306821"/>
              <draw:equation draw:name="f125" draw:formula="1347671 * ?f5 / 1781773"/>
              <draw:equation draw:name="f126" draw:formula="1061350 * ?f4 / 1306821"/>
              <draw:equation draw:name="f127" draw:formula="1452961 * ?f5 / 1781773"/>
              <draw:equation draw:name="f128" draw:formula="951294 * ?f4 / 1306821"/>
              <draw:equation draw:name="f129" draw:formula="1564580 * ?f5 / 1781773"/>
              <draw:equation draw:name="f130" draw:formula="930891 * ?f4 / 1306821"/>
              <draw:equation draw:name="f131" draw:formula="1587440 * ?f5 / 1781773"/>
              <draw:equation draw:name="f132" draw:formula="947199 * ?f4 / 1306821"/>
              <draw:equation draw:name="f133" draw:formula="1595706 * ?f5 / 1781773"/>
              <draw:equation draw:name="f134" draw:formula="1009375 * ?f4 / 1306821"/>
              <draw:equation draw:name="f135" draw:formula="1636288 * ?f5 / 1781773"/>
              <draw:equation draw:name="f136" draw:formula="943550 * ?f4 / 1306821"/>
              <draw:equation draw:name="f137" draw:formula="1666892 * ?f5 / 1781773"/>
              <draw:equation draw:name="f138" draw:formula="930370 * ?f4 / 1306821"/>
              <draw:equation draw:name="f139" draw:formula="?f8 / ?f6"/>
              <draw:equation draw:name="f140" draw:formula="?f9 / ?f7"/>
              <draw:equation draw:name="f141" draw:formula="?f10 / ?f6"/>
              <draw:equation draw:name="f142" draw:formula="?f11 / ?f7"/>
              <draw:equation draw:name="f143" draw:formula="?f12 / ?f6"/>
              <draw:equation draw:name="f144" draw:formula="?f13 / ?f7"/>
              <draw:equation draw:name="f145" draw:formula="?f14 / ?f6"/>
              <draw:equation draw:name="f146" draw:formula="?f15 / ?f7"/>
              <draw:equation draw:name="f147" draw:formula="?f16 / ?f6"/>
              <draw:equation draw:name="f148" draw:formula="?f17 / ?f7"/>
              <draw:equation draw:name="f149" draw:formula="?f18 / ?f6"/>
              <draw:equation draw:name="f150" draw:formula="?f19 / ?f7"/>
              <draw:equation draw:name="f151" draw:formula="?f20 / ?f6"/>
              <draw:equation draw:name="f152" draw:formula="?f21 / ?f7"/>
              <draw:equation draw:name="f153" draw:formula="?f22 / ?f6"/>
              <draw:equation draw:name="f154" draw:formula="?f23 / ?f7"/>
              <draw:equation draw:name="f155" draw:formula="?f24 / ?f6"/>
              <draw:equation draw:name="f156" draw:formula="?f25 / ?f7"/>
              <draw:equation draw:name="f157" draw:formula="?f26 / ?f6"/>
              <draw:equation draw:name="f158" draw:formula="?f27 / ?f7"/>
              <draw:equation draw:name="f159" draw:formula="?f28 / ?f6"/>
              <draw:equation draw:name="f160" draw:formula="?f29 / ?f7"/>
              <draw:equation draw:name="f161" draw:formula="?f30 / ?f6"/>
              <draw:equation draw:name="f162" draw:formula="?f31 / ?f7"/>
              <draw:equation draw:name="f163" draw:formula="?f32 / ?f6"/>
              <draw:equation draw:name="f164" draw:formula="?f33 / ?f7"/>
              <draw:equation draw:name="f165" draw:formula="?f34 / ?f6"/>
              <draw:equation draw:name="f166" draw:formula="?f35 / ?f7"/>
              <draw:equation draw:name="f167" draw:formula="?f36 / ?f6"/>
              <draw:equation draw:name="f168" draw:formula="?f37 / ?f7"/>
              <draw:equation draw:name="f169" draw:formula="?f38 / ?f6"/>
              <draw:equation draw:name="f170" draw:formula="?f39 / ?f7"/>
              <draw:equation draw:name="f171" draw:formula="?f40 / ?f6"/>
              <draw:equation draw:name="f172" draw:formula="?f41 / ?f7"/>
              <draw:equation draw:name="f173" draw:formula="?f42 / ?f6"/>
              <draw:equation draw:name="f174" draw:formula="?f43 / ?f7"/>
              <draw:equation draw:name="f175" draw:formula="?f44 / ?f6"/>
              <draw:equation draw:name="f176" draw:formula="?f45 / ?f7"/>
              <draw:equation draw:name="f177" draw:formula="?f46 / ?f6"/>
              <draw:equation draw:name="f178" draw:formula="?f47 / ?f7"/>
              <draw:equation draw:name="f179" draw:formula="?f48 / ?f6"/>
              <draw:equation draw:name="f180" draw:formula="?f49 / ?f7"/>
              <draw:equation draw:name="f181" draw:formula="?f50 / ?f6"/>
              <draw:equation draw:name="f182" draw:formula="?f51 / ?f7"/>
              <draw:equation draw:name="f183" draw:formula="?f52 / ?f6"/>
              <draw:equation draw:name="f184" draw:formula="?f53 / ?f7"/>
              <draw:equation draw:name="f185" draw:formula="?f54 / ?f6"/>
              <draw:equation draw:name="f186" draw:formula="?f55 / ?f7"/>
              <draw:equation draw:name="f187" draw:formula="?f56 / ?f6"/>
              <draw:equation draw:name="f188" draw:formula="?f57 / ?f7"/>
              <draw:equation draw:name="f189" draw:formula="?f58 / ?f6"/>
              <draw:equation draw:name="f190" draw:formula="?f59 / ?f7"/>
              <draw:equation draw:name="f191" draw:formula="?f60 / ?f6"/>
              <draw:equation draw:name="f192" draw:formula="?f61 / ?f7"/>
              <draw:equation draw:name="f193" draw:formula="?f62 / ?f6"/>
              <draw:equation draw:name="f194" draw:formula="?f63 / ?f7"/>
              <draw:equation draw:name="f195" draw:formula="?f64 / ?f6"/>
              <draw:equation draw:name="f196" draw:formula="?f65 / ?f7"/>
              <draw:equation draw:name="f197" draw:formula="?f66 / ?f6"/>
              <draw:equation draw:name="f198" draw:formula="?f67 / ?f7"/>
              <draw:equation draw:name="f199" draw:formula="?f68 / ?f6"/>
              <draw:equation draw:name="f200" draw:formula="?f69 / ?f7"/>
              <draw:equation draw:name="f201" draw:formula="?f70 / ?f6"/>
              <draw:equation draw:name="f202" draw:formula="?f71 / ?f7"/>
              <draw:equation draw:name="f203" draw:formula="?f72 / ?f6"/>
              <draw:equation draw:name="f204" draw:formula="?f73 / ?f7"/>
              <draw:equation draw:name="f205" draw:formula="?f74 / ?f6"/>
              <draw:equation draw:name="f206" draw:formula="?f75 / ?f7"/>
              <draw:equation draw:name="f207" draw:formula="?f76 / ?f6"/>
              <draw:equation draw:name="f208" draw:formula="?f77 / ?f7"/>
              <draw:equation draw:name="f209" draw:formula="?f78 / ?f6"/>
              <draw:equation draw:name="f210" draw:formula="?f79 / ?f7"/>
              <draw:equation draw:name="f211" draw:formula="?f80 / ?f6"/>
              <draw:equation draw:name="f212" draw:formula="?f81 / ?f7"/>
              <draw:equation draw:name="f213" draw:formula="?f82 / ?f6"/>
              <draw:equation draw:name="f214" draw:formula="?f83 / ?f7"/>
              <draw:equation draw:name="f215" draw:formula="?f84 / ?f7"/>
              <draw:equation draw:name="f216" draw:formula="?f85 / ?f6"/>
              <draw:equation draw:name="f217" draw:formula="?f86 / ?f7"/>
              <draw:equation draw:name="f218" draw:formula="?f87 / ?f6"/>
              <draw:equation draw:name="f219" draw:formula="?f88 / ?f7"/>
              <draw:equation draw:name="f220" draw:formula="?f89 / ?f6"/>
              <draw:equation draw:name="f221" draw:formula="?f90 / ?f7"/>
              <draw:equation draw:name="f222" draw:formula="?f91 / ?f6"/>
              <draw:equation draw:name="f223" draw:formula="?f92 / ?f7"/>
              <draw:equation draw:name="f224" draw:formula="?f93 / ?f6"/>
              <draw:equation draw:name="f225" draw:formula="?f94 / ?f7"/>
              <draw:equation draw:name="f226" draw:formula="?f95 / ?f6"/>
              <draw:equation draw:name="f227" draw:formula="?f96 / ?f7"/>
              <draw:equation draw:name="f228" draw:formula="?f97 / ?f6"/>
              <draw:equation draw:name="f229" draw:formula="?f98 / ?f7"/>
              <draw:equation draw:name="f230" draw:formula="?f99 / ?f6"/>
              <draw:equation draw:name="f231" draw:formula="?f100 / ?f7"/>
              <draw:equation draw:name="f232" draw:formula="?f101 / ?f6"/>
              <draw:equation draw:name="f233" draw:formula="?f102 / ?f7"/>
              <draw:equation draw:name="f234" draw:formula="?f103 / ?f6"/>
              <draw:equation draw:name="f235" draw:formula="?f104 / ?f7"/>
              <draw:equation draw:name="f236" draw:formula="?f105 / ?f6"/>
              <draw:equation draw:name="f237" draw:formula="?f106 / ?f7"/>
              <draw:equation draw:name="f238" draw:formula="?f107 / ?f6"/>
              <draw:equation draw:name="f239" draw:formula="?f108 / ?f7"/>
              <draw:equation draw:name="f240" draw:formula="?f109 / ?f6"/>
              <draw:equation draw:name="f241" draw:formula="?f110 / ?f7"/>
              <draw:equation draw:name="f242" draw:formula="?f111 / ?f6"/>
              <draw:equation draw:name="f243" draw:formula="?f112 / ?f7"/>
              <draw:equation draw:name="f244" draw:formula="?f113 / ?f6"/>
              <draw:equation draw:name="f245" draw:formula="?f114 / ?f7"/>
              <draw:equation draw:name="f246" draw:formula="?f115 / ?f6"/>
              <draw:equation draw:name="f247" draw:formula="?f116 / ?f7"/>
              <draw:equation draw:name="f248" draw:formula="?f117 / ?f6"/>
              <draw:equation draw:name="f249" draw:formula="?f118 / ?f7"/>
              <draw:equation draw:name="f250" draw:formula="?f119 / ?f6"/>
              <draw:equation draw:name="f251" draw:formula="?f120 / ?f7"/>
              <draw:equation draw:name="f252" draw:formula="?f121 / ?f6"/>
              <draw:equation draw:name="f253" draw:formula="?f122 / ?f7"/>
              <draw:equation draw:name="f254" draw:formula="?f123 / ?f6"/>
              <draw:equation draw:name="f255" draw:formula="?f124 / ?f7"/>
              <draw:equation draw:name="f256" draw:formula="?f125 / ?f6"/>
              <draw:equation draw:name="f257" draw:formula="?f126 / ?f7"/>
              <draw:equation draw:name="f258" draw:formula="?f127 / ?f6"/>
              <draw:equation draw:name="f259" draw:formula="?f128 / ?f7"/>
              <draw:equation draw:name="f260" draw:formula="?f129 / ?f6"/>
              <draw:equation draw:name="f261" draw:formula="?f130 / ?f7"/>
              <draw:equation draw:name="f262" draw:formula="?f131 / ?f6"/>
              <draw:equation draw:name="f263" draw:formula="?f132 / ?f7"/>
              <draw:equation draw:name="f264" draw:formula="?f133 / ?f6"/>
              <draw:equation draw:name="f265" draw:formula="?f134 / ?f7"/>
              <draw:equation draw:name="f266" draw:formula="?f135 / ?f6"/>
              <draw:equation draw:name="f267" draw:formula="?f136 / ?f7"/>
              <draw:equation draw:name="f268" draw:formula="?f137 / ?f6"/>
              <draw:equation draw:name="f269" draw:formula="?f138 / ?f7"/>
              <draw:equation draw:name="f270" draw:formula="?f0 / ?f6"/>
              <draw:equation draw:name="f271" draw:formula="?f1 / ?f6"/>
              <draw:equation draw:name="f272" draw:formula="?f2 / ?f7"/>
              <draw:equation draw:name="f273" draw:formula="?f3 / ?f7"/>
            </draw:enhanced-geometry>
          </draw:custom-shape>
          <draw:custom-shape svg:x="6.6866in" svg:y="3.5506in" svg:width="0.83671in" svg:height="0.21284in" draw:id="id222" draw:style-name="a1574" draw:name="Graphic 57">
            <svg:title/>
            <svg:desc/>
            <text:p text:style-name="a1573" text:class-names="" text:cond-style-name=""><text:span text:style-name="a1572" text:class-names=""/></text:p>
            <draw:enhanced-geometry xmlns:dr3d="urn:oasis:names:tc:opendocument:xmlns:dr3d:1.0" draw:type="non-primitive" svg:viewBox="0 0 2773770 705563" draw:enhanced-path="M 932701 64 C 1012170 35404 1096350 55399 1181614 68134 1402764 101183 1619583 82462 1830354 5158 1833156 4139 1835512 1783 1838059 0 1986617 47758 2135239 95324 2283797 143273 2335948 160084 2390392 169827 2440697 192623 2619119 273620 2722594 413072 2760737 603148 2765321 625880 2767932 649058 2772453 671792 2777356 696752 2768824 708087 2742652 705094 2734247 704139 2725714 704967 2717182 704967 1829271 704967 941425 704967 53514 704967 -4432 704967 -3922 705031 3464 646957 15181 554435 43963 467707 95541 390021 166413 283235 262311 207269 386608 171928 551085 125189 711933 67498 875201 17002 894304 11143 913534 5731 932701 64 Z N" draw:text-areas="?f66 ?f68 ?f67 ?f69" draw:glue-points="?f37 ?f38 ?f39 ?f40 ?f41 ?f42 ?f43 ?f44 ?f45 ?f46 ?f47 ?f48 ?f49 ?f50 ?f51 ?f52 ?f53 ?f54 ?f55 ?f56 ?f57 ?f56 ?f58 ?f59 ?f60 ?f61 ?f62 ?f63 ?f64 ?f65 ?f37 ?f38" draw:glue-point-leaving-directions="-90, -90, -90, -90, -90, -90, -90, -90, -90, -90, -90, -90, -90, -90, -90, -90"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73770"/>
              <draw:equation draw:name="f7" draw:formula="?f4 / 705563"/>
              <draw:equation draw:name="f8" draw:formula="932701 * ?f5 / 2773770"/>
              <draw:equation draw:name="f9" draw:formula="64 * ?f4 / 705563"/>
              <draw:equation draw:name="f10" draw:formula="1181614 * ?f5 / 2773770"/>
              <draw:equation draw:name="f11" draw:formula="68134 * ?f4 / 705563"/>
              <draw:equation draw:name="f12" draw:formula="1830354 * ?f5 / 2773770"/>
              <draw:equation draw:name="f13" draw:formula="5158 * ?f4 / 705563"/>
              <draw:equation draw:name="f14" draw:formula="1838059 * ?f5 / 2773770"/>
              <draw:equation draw:name="f15" draw:formula="0 * ?f4 / 705563"/>
              <draw:equation draw:name="f16" draw:formula="2283797 * ?f5 / 2773770"/>
              <draw:equation draw:name="f17" draw:formula="143273 * ?f4 / 705563"/>
              <draw:equation draw:name="f18" draw:formula="2440697 * ?f5 / 2773770"/>
              <draw:equation draw:name="f19" draw:formula="192623 * ?f4 / 705563"/>
              <draw:equation draw:name="f20" draw:formula="2760737 * ?f5 / 2773770"/>
              <draw:equation draw:name="f21" draw:formula="603148 * ?f4 / 705563"/>
              <draw:equation draw:name="f22" draw:formula="2772453 * ?f5 / 2773770"/>
              <draw:equation draw:name="f23" draw:formula="671792 * ?f4 / 705563"/>
              <draw:equation draw:name="f24" draw:formula="2742652 * ?f5 / 2773770"/>
              <draw:equation draw:name="f25" draw:formula="705094 * ?f4 / 705563"/>
              <draw:equation draw:name="f26" draw:formula="2717182 * ?f5 / 2773770"/>
              <draw:equation draw:name="f27" draw:formula="704967 * ?f4 / 705563"/>
              <draw:equation draw:name="f28" draw:formula="53514 * ?f5 / 2773770"/>
              <draw:equation draw:name="f29" draw:formula="3464 * ?f5 / 2773770"/>
              <draw:equation draw:name="f30" draw:formula="646957 * ?f4 / 705563"/>
              <draw:equation draw:name="f31" draw:formula="95541 * ?f5 / 2773770"/>
              <draw:equation draw:name="f32" draw:formula="390021 * ?f4 / 705563"/>
              <draw:equation draw:name="f33" draw:formula="386608 * ?f5 / 2773770"/>
              <draw:equation draw:name="f34" draw:formula="171928 * ?f4 / 705563"/>
              <draw:equation draw:name="f35" draw:formula="875201 * ?f5 / 2773770"/>
              <draw:equation draw:name="f36" draw:formula="17002 * ?f4 / 705563"/>
              <draw:equation draw:name="f37" draw:formula="?f8 / ?f6"/>
              <draw:equation draw:name="f38" draw:formula="?f9 / ?f7"/>
              <draw:equation draw:name="f39" draw:formula="?f10 / ?f6"/>
              <draw:equation draw:name="f40" draw:formula="?f11 / ?f7"/>
              <draw:equation draw:name="f41" draw:formula="?f12 / ?f6"/>
              <draw:equation draw:name="f42" draw:formula="?f13 / ?f7"/>
              <draw:equation draw:name="f43" draw:formula="?f14 / ?f6"/>
              <draw:equation draw:name="f44" draw:formula="?f15 / ?f7"/>
              <draw:equation draw:name="f45" draw:formula="?f16 / ?f6"/>
              <draw:equation draw:name="f46" draw:formula="?f17 / ?f7"/>
              <draw:equation draw:name="f47" draw:formula="?f18 / ?f6"/>
              <draw:equation draw:name="f48" draw:formula="?f19 / ?f7"/>
              <draw:equation draw:name="f49" draw:formula="?f20 / ?f6"/>
              <draw:equation draw:name="f50" draw:formula="?f21 / ?f7"/>
              <draw:equation draw:name="f51" draw:formula="?f22 / ?f6"/>
              <draw:equation draw:name="f52" draw:formula="?f23 / ?f7"/>
              <draw:equation draw:name="f53" draw:formula="?f24 / ?f6"/>
              <draw:equation draw:name="f54" draw:formula="?f25 / ?f7"/>
              <draw:equation draw:name="f55" draw:formula="?f26 / ?f6"/>
              <draw:equation draw:name="f56" draw:formula="?f27 / ?f7"/>
              <draw:equation draw:name="f57" draw:formula="?f28 / ?f6"/>
              <draw:equation draw:name="f58" draw:formula="?f29 / ?f6"/>
              <draw:equation draw:name="f59" draw:formula="?f30 / ?f7"/>
              <draw:equation draw:name="f60" draw:formula="?f31 / ?f6"/>
              <draw:equation draw:name="f61" draw:formula="?f32 / ?f7"/>
              <draw:equation draw:name="f62" draw:formula="?f33 / ?f6"/>
              <draw:equation draw:name="f63" draw:formula="?f34 / ?f7"/>
              <draw:equation draw:name="f64" draw:formula="?f35 / ?f6"/>
              <draw:equation draw:name="f65" draw:formula="?f36 / ?f7"/>
              <draw:equation draw:name="f66" draw:formula="?f0 / ?f6"/>
              <draw:equation draw:name="f67" draw:formula="?f1 / ?f6"/>
              <draw:equation draw:name="f68" draw:formula="?f2 / ?f7"/>
              <draw:equation draw:name="f69" draw:formula="?f3 / ?f7"/>
            </draw:enhanced-geometry>
          </draw:custom-shape>
        </draw:g>
        <draw:g draw:name="Group 43" draw:id="id192">
          <svg:title/>
          <svg:desc/>
          <draw:custom-shape svg:x="2.53822in" svg:y="3.35654in" svg:width="0.86543in" svg:height="0.80648in" draw:id="id217" draw:style-name="a1559" draw:name="Freeform: Shape 44">
            <svg:title/>
            <svg:desc/>
            <text:p text:style-name="a1558" text:class-names="" text:cond-style-name=""><text:span text:style-name="a1557" text:class-names=""/></text:p>
            <draw:enhanced-geometry xmlns:dr3d="urn:oasis:names:tc:opendocument:xmlns:dr3d:1.0" draw:type="non-primitive" svg:viewBox="0 0 1891355 1762532" draw:enhanced-path="M 1606188 1318422 C 1606188 1318422 1540606 1303783 1514841 1295585 1489662 1287973 1144182 1258109 1140669 1112891 1140669 1095909 1135984 962987 1135984 942493 1196297 918485 1247826 879253 1302283 845876 1316922 834164 1378991 771510 1391874 748673 1397144 737547 1402414 727007 1408269 715882 1424665 677235 1435791 636831 1444574 596428 1448673 579446 1456871 567150 1474437 563051 1496689 550168 1516598 534359 1534165 515621 1547047 500396 1558758 485171 1567541 467019 1574568 452966 1581595 438912 1588621 424859 1600918 403193 1599747 378600 1605017 355177 1606774 347565 1606774 340538 1605017 332926 1595648 307747 1592135 307161 1572811 326485 1549975 348736 1524796 368645 1497860 385626 1479708 396752 1461555 406121 1439890 409049 1423494 410805 1414125 406121 1412368 387383 1408855 347565 1400657 308333 1387189 270271 1362010 198833 1312238 151988 1241970 125638 1189270 105729 1134228 103973 1078600 104558 1028827 105143 979055 106900 929868 94604 847304 74109 767668 46588 692716 6770 673393 -3185 657583 -2599 640016 11454 588487 51858 544570 98117 512950 155502 484843 207031 444439 245678 391153 270271 370073 280226 348993 284910 327328 270271 316202 262659 308590 267343 302734 277298 297464 286667 293951 296621 291023 307161 279312 347565 286924 386798 303319 424273 329670 484000 362461 539043 426873 566564 437413 571249 440926 580032 443268 589987 450295 616922 457907 643272 465519 669622 477231 710026 494797 747502 520562 780293 573262 847047 644700 889793 720238 925512 742489 936052 750101 947763 751272 972357 752443 1008661 747173 1131043 743074 1156222 737804 1193112 713797 1211850 679248 1222390 590829 1248740 502995 1277433 415161 1305539 410477 1311395 363047 1318422 348408 1324863 342552 1327205 336696 1327205 330841 1328376 133507 1364681 0 1497017 0 1692008 L 0 1767546 1891355 1767546 1891355 1634038 C 1891355 1468325 1777757 1370537 1606188 1318422 Z N" draw:text-areas="?f176 ?f178 ?f177 ?f179" draw:glue-points="?f92 ?f93 ?f94 ?f95 ?f96 ?f97 ?f98 ?f99 ?f100 ?f101 ?f102 ?f103 ?f104 ?f105 ?f106 ?f107 ?f108 ?f109 ?f110 ?f111 ?f112 ?f113 ?f114 ?f115 ?f116 ?f117 ?f116 ?f118 ?f119 ?f120 ?f121 ?f122 ?f123 ?f124 ?f125 ?f126 ?f127 ?f128 ?f129 ?f130 ?f131 ?f132 ?f133 ?f134 ?f135 ?f136 ?f137 ?f138 ?f139 ?f140 ?f141 ?f128 ?f142 ?f128 ?f143 ?f144 ?f145 ?f146 ?f147 ?f148 ?f149 ?f150 ?f151 ?f152 ?f153 ?f154 ?f155 ?f156 ?f157 ?f158 ?f159 ?f160 ?f161 ?f162 ?f163 ?f164 ?f165 ?f166 ?f167 ?f168 ?f169 ?f170 ?f171 ?f172 ?f171 ?f173 ?f174 ?f173 ?f174 ?f175 ?f92 ?f93" draw:glue-point-leaving-directions="-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91355"/>
              <draw:equation draw:name="f7" draw:formula="?f4 / 1762532"/>
              <draw:equation draw:name="f8" draw:formula="1606188 * ?f5 / 1891355"/>
              <draw:equation draw:name="f9" draw:formula="1318422 * ?f4 / 1762532"/>
              <draw:equation draw:name="f10" draw:formula="1514841 * ?f5 / 1891355"/>
              <draw:equation draw:name="f11" draw:formula="1295585 * ?f4 / 1762532"/>
              <draw:equation draw:name="f12" draw:formula="1140669 * ?f5 / 1891355"/>
              <draw:equation draw:name="f13" draw:formula="1112891 * ?f4 / 1762532"/>
              <draw:equation draw:name="f14" draw:formula="1135984 * ?f5 / 1891355"/>
              <draw:equation draw:name="f15" draw:formula="942493 * ?f4 / 1762532"/>
              <draw:equation draw:name="f16" draw:formula="1302283 * ?f5 / 1891355"/>
              <draw:equation draw:name="f17" draw:formula="845876 * ?f4 / 1762532"/>
              <draw:equation draw:name="f18" draw:formula="1391874 * ?f5 / 1891355"/>
              <draw:equation draw:name="f19" draw:formula="748673 * ?f4 / 1762532"/>
              <draw:equation draw:name="f20" draw:formula="1408269 * ?f5 / 1891355"/>
              <draw:equation draw:name="f21" draw:formula="715882 * ?f4 / 1762532"/>
              <draw:equation draw:name="f22" draw:formula="1444574 * ?f5 / 1891355"/>
              <draw:equation draw:name="f23" draw:formula="596428 * ?f4 / 1762532"/>
              <draw:equation draw:name="f24" draw:formula="1474437 * ?f5 / 1891355"/>
              <draw:equation draw:name="f25" draw:formula="563051 * ?f4 / 1762532"/>
              <draw:equation draw:name="f26" draw:formula="1534165 * ?f5 / 1891355"/>
              <draw:equation draw:name="f27" draw:formula="515621 * ?f4 / 1762532"/>
              <draw:equation draw:name="f28" draw:formula="1567541 * ?f5 / 1891355"/>
              <draw:equation draw:name="f29" draw:formula="467019 * ?f4 / 1762532"/>
              <draw:equation draw:name="f30" draw:formula="1588621 * ?f5 / 1891355"/>
              <draw:equation draw:name="f31" draw:formula="424859 * ?f4 / 1762532"/>
              <draw:equation draw:name="f32" draw:formula="1605017 * ?f5 / 1891355"/>
              <draw:equation draw:name="f33" draw:formula="355177 * ?f4 / 1762532"/>
              <draw:equation draw:name="f34" draw:formula="332926 * ?f4 / 1762532"/>
              <draw:equation draw:name="f35" draw:formula="1572811 * ?f5 / 1891355"/>
              <draw:equation draw:name="f36" draw:formula="326485 * ?f4 / 1762532"/>
              <draw:equation draw:name="f37" draw:formula="1497860 * ?f5 / 1891355"/>
              <draw:equation draw:name="f38" draw:formula="385626 * ?f4 / 1762532"/>
              <draw:equation draw:name="f39" draw:formula="1439890 * ?f5 / 1891355"/>
              <draw:equation draw:name="f40" draw:formula="409049 * ?f4 / 1762532"/>
              <draw:equation draw:name="f41" draw:formula="1412368 * ?f5 / 1891355"/>
              <draw:equation draw:name="f42" draw:formula="387383 * ?f4 / 1762532"/>
              <draw:equation draw:name="f43" draw:formula="1387189 * ?f5 / 1891355"/>
              <draw:equation draw:name="f44" draw:formula="270271 * ?f4 / 1762532"/>
              <draw:equation draw:name="f45" draw:formula="1241970 * ?f5 / 1891355"/>
              <draw:equation draw:name="f46" draw:formula="125638 * ?f4 / 1762532"/>
              <draw:equation draw:name="f47" draw:formula="1078600 * ?f5 / 1891355"/>
              <draw:equation draw:name="f48" draw:formula="104558 * ?f4 / 1762532"/>
              <draw:equation draw:name="f49" draw:formula="929868 * ?f5 / 1891355"/>
              <draw:equation draw:name="f50" draw:formula="94604 * ?f4 / 1762532"/>
              <draw:equation draw:name="f51" draw:formula="692716 * ?f5 / 1891355"/>
              <draw:equation draw:name="f52" draw:formula="6770 * ?f4 / 1762532"/>
              <draw:equation draw:name="f53" draw:formula="640016 * ?f5 / 1891355"/>
              <draw:equation draw:name="f54" draw:formula="11454 * ?f4 / 1762532"/>
              <draw:equation draw:name="f55" draw:formula="512950 * ?f5 / 1891355"/>
              <draw:equation draw:name="f56" draw:formula="155502 * ?f4 / 1762532"/>
              <draw:equation draw:name="f57" draw:formula="391153 * ?f5 / 1891355"/>
              <draw:equation draw:name="f58" draw:formula="327328 * ?f5 / 1891355"/>
              <draw:equation draw:name="f59" draw:formula="302734 * ?f5 / 1891355"/>
              <draw:equation draw:name="f60" draw:formula="277298 * ?f4 / 1762532"/>
              <draw:equation draw:name="f61" draw:formula="291023 * ?f5 / 1891355"/>
              <draw:equation draw:name="f62" draw:formula="307161 * ?f4 / 1762532"/>
              <draw:equation draw:name="f63" draw:formula="303319 * ?f5 / 1891355"/>
              <draw:equation draw:name="f64" draw:formula="424273 * ?f4 / 1762532"/>
              <draw:equation draw:name="f65" draw:formula="426873 * ?f5 / 1891355"/>
              <draw:equation draw:name="f66" draw:formula="566564 * ?f4 / 1762532"/>
              <draw:equation draw:name="f67" draw:formula="443268 * ?f5 / 1891355"/>
              <draw:equation draw:name="f68" draw:formula="589987 * ?f4 / 1762532"/>
              <draw:equation draw:name="f69" draw:formula="465519 * ?f5 / 1891355"/>
              <draw:equation draw:name="f70" draw:formula="669622 * ?f4 / 1762532"/>
              <draw:equation draw:name="f71" draw:formula="520562 * ?f5 / 1891355"/>
              <draw:equation draw:name="f72" draw:formula="780293 * ?f4 / 1762532"/>
              <draw:equation draw:name="f73" draw:formula="720238 * ?f5 / 1891355"/>
              <draw:equation draw:name="f74" draw:formula="925512 * ?f4 / 1762532"/>
              <draw:equation draw:name="f75" draw:formula="751272 * ?f5 / 1891355"/>
              <draw:equation draw:name="f76" draw:formula="972357 * ?f4 / 1762532"/>
              <draw:equation draw:name="f77" draw:formula="743074 * ?f5 / 1891355"/>
              <draw:equation draw:name="f78" draw:formula="1156222 * ?f4 / 1762532"/>
              <draw:equation draw:name="f79" draw:formula="679248 * ?f5 / 1891355"/>
              <draw:equation draw:name="f80" draw:formula="1222390 * ?f4 / 1762532"/>
              <draw:equation draw:name="f81" draw:formula="415161 * ?f5 / 1891355"/>
              <draw:equation draw:name="f82" draw:formula="1305539 * ?f4 / 1762532"/>
              <draw:equation draw:name="f83" draw:formula="348408 * ?f5 / 1891355"/>
              <draw:equation draw:name="f84" draw:formula="1324863 * ?f4 / 1762532"/>
              <draw:equation draw:name="f85" draw:formula="330841 * ?f5 / 1891355"/>
              <draw:equation draw:name="f86" draw:formula="1328376 * ?f4 / 1762532"/>
              <draw:equation draw:name="f87" draw:formula="0 * ?f5 / 1891355"/>
              <draw:equation draw:name="f88" draw:formula="1692008 * ?f4 / 1762532"/>
              <draw:equation draw:name="f89" draw:formula="1767546 * ?f4 / 1762532"/>
              <draw:equation draw:name="f90" draw:formula="1891355 * ?f5 / 1891355"/>
              <draw:equation draw:name="f91" draw:formula="1634038 * ?f4 / 1762532"/>
              <draw:equation draw:name="f92" draw:formula="?f8 / ?f6"/>
              <draw:equation draw:name="f93" draw:formula="?f9 / ?f7"/>
              <draw:equation draw:name="f94" draw:formula="?f10 / ?f6"/>
              <draw:equation draw:name="f95" draw:formula="?f11 / ?f7"/>
              <draw:equation draw:name="f96" draw:formula="?f12 / ?f6"/>
              <draw:equation draw:name="f97" draw:formula="?f13 / ?f7"/>
              <draw:equation draw:name="f98" draw:formula="?f14 / ?f6"/>
              <draw:equation draw:name="f99" draw:formula="?f15 / ?f7"/>
              <draw:equation draw:name="f100" draw:formula="?f16 / ?f6"/>
              <draw:equation draw:name="f101" draw:formula="?f17 / ?f7"/>
              <draw:equation draw:name="f102" draw:formula="?f18 / ?f6"/>
              <draw:equation draw:name="f103" draw:formula="?f19 / ?f7"/>
              <draw:equation draw:name="f104" draw:formula="?f20 / ?f6"/>
              <draw:equation draw:name="f105" draw:formula="?f21 / ?f7"/>
              <draw:equation draw:name="f106" draw:formula="?f22 / ?f6"/>
              <draw:equation draw:name="f107" draw:formula="?f23 / ?f7"/>
              <draw:equation draw:name="f108" draw:formula="?f24 / ?f6"/>
              <draw:equation draw:name="f109" draw:formula="?f25 / ?f7"/>
              <draw:equation draw:name="f110" draw:formula="?f26 / ?f6"/>
              <draw:equation draw:name="f111" draw:formula="?f27 / ?f7"/>
              <draw:equation draw:name="f112" draw:formula="?f28 / ?f6"/>
              <draw:equation draw:name="f113" draw:formula="?f29 / ?f7"/>
              <draw:equation draw:name="f114" draw:formula="?f30 / ?f6"/>
              <draw:equation draw:name="f115" draw:formula="?f31 / ?f7"/>
              <draw:equation draw:name="f116" draw:formula="?f32 / ?f6"/>
              <draw:equation draw:name="f117" draw:formula="?f33 / ?f7"/>
              <draw:equation draw:name="f118" draw:formula="?f34 / ?f7"/>
              <draw:equation draw:name="f119" draw:formula="?f35 / ?f6"/>
              <draw:equation draw:name="f120" draw:formula="?f36 / ?f7"/>
              <draw:equation draw:name="f121" draw:formula="?f37 / ?f6"/>
              <draw:equation draw:name="f122" draw:formula="?f38 / ?f7"/>
              <draw:equation draw:name="f123" draw:formula="?f39 / ?f6"/>
              <draw:equation draw:name="f124" draw:formula="?f40 / ?f7"/>
              <draw:equation draw:name="f125" draw:formula="?f41 / ?f6"/>
              <draw:equation draw:name="f126" draw:formula="?f42 / ?f7"/>
              <draw:equation draw:name="f127" draw:formula="?f43 / ?f6"/>
              <draw:equation draw:name="f128" draw:formula="?f44 / ?f7"/>
              <draw:equation draw:name="f129" draw:formula="?f45 / ?f6"/>
              <draw:equation draw:name="f130" draw:formula="?f46 / ?f7"/>
              <draw:equation draw:name="f131" draw:formula="?f47 / ?f6"/>
              <draw:equation draw:name="f132" draw:formula="?f48 / ?f7"/>
              <draw:equation draw:name="f133" draw:formula="?f49 / ?f6"/>
              <draw:equation draw:name="f134" draw:formula="?f50 / ?f7"/>
              <draw:equation draw:name="f135" draw:formula="?f51 / ?f6"/>
              <draw:equation draw:name="f136" draw:formula="?f52 / ?f7"/>
              <draw:equation draw:name="f137" draw:formula="?f53 / ?f6"/>
              <draw:equation draw:name="f138" draw:formula="?f54 / ?f7"/>
              <draw:equation draw:name="f139" draw:formula="?f55 / ?f6"/>
              <draw:equation draw:name="f140" draw:formula="?f56 / ?f7"/>
              <draw:equation draw:name="f141" draw:formula="?f57 / ?f6"/>
              <draw:equation draw:name="f142" draw:formula="?f58 / ?f6"/>
              <draw:equation draw:name="f143" draw:formula="?f59 / ?f6"/>
              <draw:equation draw:name="f144" draw:formula="?f60 / ?f7"/>
              <draw:equation draw:name="f145" draw:formula="?f61 / ?f6"/>
              <draw:equation draw:name="f146" draw:formula="?f62 / ?f7"/>
              <draw:equation draw:name="f147" draw:formula="?f63 / ?f6"/>
              <draw:equation draw:name="f148" draw:formula="?f64 / ?f7"/>
              <draw:equation draw:name="f149" draw:formula="?f65 / ?f6"/>
              <draw:equation draw:name="f150" draw:formula="?f66 / ?f7"/>
              <draw:equation draw:name="f151" draw:formula="?f67 / ?f6"/>
              <draw:equation draw:name="f152" draw:formula="?f68 / ?f7"/>
              <draw:equation draw:name="f153" draw:formula="?f69 / ?f6"/>
              <draw:equation draw:name="f154" draw:formula="?f70 / ?f7"/>
              <draw:equation draw:name="f155" draw:formula="?f71 / ?f6"/>
              <draw:equation draw:name="f156" draw:formula="?f72 / ?f7"/>
              <draw:equation draw:name="f157" draw:formula="?f73 / ?f6"/>
              <draw:equation draw:name="f158" draw:formula="?f74 / ?f7"/>
              <draw:equation draw:name="f159" draw:formula="?f75 / ?f6"/>
              <draw:equation draw:name="f160" draw:formula="?f76 / ?f7"/>
              <draw:equation draw:name="f161" draw:formula="?f77 / ?f6"/>
              <draw:equation draw:name="f162" draw:formula="?f78 / ?f7"/>
              <draw:equation draw:name="f163" draw:formula="?f79 / ?f6"/>
              <draw:equation draw:name="f164" draw:formula="?f80 / ?f7"/>
              <draw:equation draw:name="f165" draw:formula="?f81 / ?f6"/>
              <draw:equation draw:name="f166" draw:formula="?f82 / ?f7"/>
              <draw:equation draw:name="f167" draw:formula="?f83 / ?f6"/>
              <draw:equation draw:name="f168" draw:formula="?f84 / ?f7"/>
              <draw:equation draw:name="f169" draw:formula="?f85 / ?f6"/>
              <draw:equation draw:name="f170" draw:formula="?f86 / ?f7"/>
              <draw:equation draw:name="f171" draw:formula="?f87 / ?f6"/>
              <draw:equation draw:name="f172" draw:formula="?f88 / ?f7"/>
              <draw:equation draw:name="f173" draw:formula="?f89 / ?f7"/>
              <draw:equation draw:name="f174" draw:formula="?f90 / ?f6"/>
              <draw:equation draw:name="f175" draw:formula="?f91 / ?f7"/>
              <draw:equation draw:name="f176" draw:formula="?f0 / ?f6"/>
              <draw:equation draw:name="f177" draw:formula="?f1 / ?f6"/>
              <draw:equation draw:name="f178" draw:formula="?f2 / ?f7"/>
              <draw:equation draw:name="f179" draw:formula="?f3 / ?f7"/>
            </draw:enhanced-geometry>
          </draw:custom-shape>
          <draw:custom-shape svg:x="2.5811in" svg:y="3.94211in" svg:width="0.78237in" svg:height="0.22239in" draw:id="id218" draw:style-name="a1562" draw:name="Freeform: Shape 45">
            <svg:title/>
            <svg:desc/>
            <text:p text:style-name="a1561" text:class-names="" text:cond-style-name=""><text:span text:style-name="a1560" text:class-names=""/></text:p>
            <draw:enhanced-geometry xmlns:dr3d="urn:oasis:names:tc:opendocument:xmlns:dr3d:1.0" draw:type="non-primitive" svg:viewBox="0 0 1709832 486013" draw:enhanced-path="M 320872 26395 C 341367 97833 385284 152876 443840 196207 515863 248908 599598 273501 685675 291068 817426 318589 960303 327958 1091468 296338 1196869 260033 1285873 231926 1346186 157560 1352042 150534 1418210 2387 1430506 45 1443389 -2297 1694008 87293 1710404 127111 1726799 149948 1693423 224314 1685810 250079 1661217 335570 1592706 484302 1582166 487816 1572797 487816 752429 486645 357762 486645 279298 486645 174482 487816 96018 487816 87234 484302 67325 371289 37462 299266 21066 250664 -4113 188009 571 134724 1743 123012 268758 11170 276370 8243 309161 -2883 309161 -2883 320872 26395 Z N" draw:text-areas="?f62 ?f64 ?f63 ?f65" draw:glue-points="?f35 ?f36 ?f37 ?f38 ?f39 ?f40 ?f41 ?f42 ?f43 ?f44 ?f45 ?f46 ?f47 ?f48 ?f49 ?f50 ?f51 ?f52 ?f53 ?f54 ?f55 ?f52 ?f56 ?f57 ?f58 ?f59 ?f60 ?f61 ?f35 ?f36" draw:glue-point-leaving-directions="-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09832"/>
              <draw:equation draw:name="f7" draw:formula="?f4 / 486013"/>
              <draw:equation draw:name="f8" draw:formula="320872 * ?f5 / 1709832"/>
              <draw:equation draw:name="f9" draw:formula="26395 * ?f4 / 486013"/>
              <draw:equation draw:name="f10" draw:formula="443840 * ?f5 / 1709832"/>
              <draw:equation draw:name="f11" draw:formula="196207 * ?f4 / 486013"/>
              <draw:equation draw:name="f12" draw:formula="685675 * ?f5 / 1709832"/>
              <draw:equation draw:name="f13" draw:formula="291068 * ?f4 / 486013"/>
              <draw:equation draw:name="f14" draw:formula="1091468 * ?f5 / 1709832"/>
              <draw:equation draw:name="f15" draw:formula="296338 * ?f4 / 486013"/>
              <draw:equation draw:name="f16" draw:formula="1346186 * ?f5 / 1709832"/>
              <draw:equation draw:name="f17" draw:formula="157560 * ?f4 / 486013"/>
              <draw:equation draw:name="f18" draw:formula="1430506 * ?f5 / 1709832"/>
              <draw:equation draw:name="f19" draw:formula="45 * ?f4 / 486013"/>
              <draw:equation draw:name="f20" draw:formula="1710404 * ?f5 / 1709832"/>
              <draw:equation draw:name="f21" draw:formula="127111 * ?f4 / 486013"/>
              <draw:equation draw:name="f22" draw:formula="1685810 * ?f5 / 1709832"/>
              <draw:equation draw:name="f23" draw:formula="250079 * ?f4 / 486013"/>
              <draw:equation draw:name="f24" draw:formula="1582166 * ?f5 / 1709832"/>
              <draw:equation draw:name="f25" draw:formula="487816 * ?f4 / 486013"/>
              <draw:equation draw:name="f26" draw:formula="357762 * ?f5 / 1709832"/>
              <draw:equation draw:name="f27" draw:formula="486645 * ?f4 / 486013"/>
              <draw:equation draw:name="f28" draw:formula="96018 * ?f5 / 1709832"/>
              <draw:equation draw:name="f29" draw:formula="37462 * ?f5 / 1709832"/>
              <draw:equation draw:name="f30" draw:formula="299266 * ?f4 / 486013"/>
              <draw:equation draw:name="f31" draw:formula="571 * ?f5 / 1709832"/>
              <draw:equation draw:name="f32" draw:formula="134724 * ?f4 / 486013"/>
              <draw:equation draw:name="f33" draw:formula="276370 * ?f5 / 1709832"/>
              <draw:equation draw:name="f34" draw:formula="8243 * ?f4 / 486013"/>
              <draw:equation draw:name="f35" draw:formula="?f8 / ?f6"/>
              <draw:equation draw:name="f36" draw:formula="?f9 / ?f7"/>
              <draw:equation draw:name="f37" draw:formula="?f10 / ?f6"/>
              <draw:equation draw:name="f38" draw:formula="?f11 / ?f7"/>
              <draw:equation draw:name="f39" draw:formula="?f12 / ?f6"/>
              <draw:equation draw:name="f40" draw:formula="?f13 / ?f7"/>
              <draw:equation draw:name="f41" draw:formula="?f14 / ?f6"/>
              <draw:equation draw:name="f42" draw:formula="?f15 / ?f7"/>
              <draw:equation draw:name="f43" draw:formula="?f16 / ?f6"/>
              <draw:equation draw:name="f44" draw:formula="?f17 / ?f7"/>
              <draw:equation draw:name="f45" draw:formula="?f18 / ?f6"/>
              <draw:equation draw:name="f46" draw:formula="?f19 / ?f7"/>
              <draw:equation draw:name="f47" draw:formula="?f20 / ?f6"/>
              <draw:equation draw:name="f48" draw:formula="?f21 / ?f7"/>
              <draw:equation draw:name="f49" draw:formula="?f22 / ?f6"/>
              <draw:equation draw:name="f50" draw:formula="?f23 / ?f7"/>
              <draw:equation draw:name="f51" draw:formula="?f24 / ?f6"/>
              <draw:equation draw:name="f52" draw:formula="?f25 / ?f7"/>
              <draw:equation draw:name="f53" draw:formula="?f26 / ?f6"/>
              <draw:equation draw:name="f54" draw:formula="?f27 / ?f7"/>
              <draw:equation draw:name="f55" draw:formula="?f28 / ?f6"/>
              <draw:equation draw:name="f56" draw:formula="?f29 / ?f6"/>
              <draw:equation draw:name="f57" draw:formula="?f30 / ?f7"/>
              <draw:equation draw:name="f58" draw:formula="?f31 / ?f6"/>
              <draw:equation draw:name="f59" draw:formula="?f32 / ?f7"/>
              <draw:equation draw:name="f60" draw:formula="?f33 / ?f6"/>
              <draw:equation draw:name="f61" draw:formula="?f34 / ?f7"/>
              <draw:equation draw:name="f62" draw:formula="?f0 / ?f6"/>
              <draw:equation draw:name="f63" draw:formula="?f1 / ?f6"/>
              <draw:equation draw:name="f64" draw:formula="?f2 / ?f7"/>
              <draw:equation draw:name="f65" draw:formula="?f3 / ?f7"/>
            </draw:enhanced-geometry>
          </draw:custom-shape>
          <draw:custom-shape svg:x="2.65863in" svg:y="3.14349in" svg:width="0.64036in" svg:height="0.92437in" draw:id="id219" draw:style-name="a1565" draw:name="Freeform: Shape 46">
            <svg:title/>
            <svg:desc/>
            <text:p text:style-name="a1564" text:class-names="" text:cond-style-name=""><text:span text:style-name="a1563" text:class-names=""/></text:p>
            <draw:enhanced-geometry xmlns:dr3d="urn:oasis:names:tc:opendocument:xmlns:dr3d:1.0" draw:type="non-primitive" svg:viewBox="0 0 1399485 2020178" draw:enhanced-path="M 1269844 256325 C 1194307 170248 1095933 118719 998145 65433 856440 -11861 703023 -6006 550778 9804 358129 29714 103997 215921 44855 463027 2695 639280 -19557 812606 22604 989445 84673 1250018 487538 1542798 488123 1539285 492222 1498881 492807 1458478 492807 1417488 492807 1405777 489880 1399922 478168 1395237 440107 1379427 403217 1359518 368669 1337267 298988 1292179 241017 1236551 214082 1155158 205298 1127637 195344 1100115 189488 1071423 184218 1046244 177191 1025749 147913 1019308 135031 1016380 125662 1005840 116293 997057 75304 957239 46026 909809 32558 854181 22604 813191 24946 772202 50125 734141 72376 758735 118050 771031 144400 759320 200028 734141 222865 680855 252143 626984 285520 566085 332950 517484 388578 475910 396776 469468 403217 468297 413172 473567 435423 485278 458845 495818 481682 505773 581227 547933 682529 583067 792614 578968 834189 577797 852926 579553 893915 587166 994046 605318 1060214 660946 1094177 729457 1109987 761077 1140436 814948 1141021 850667 1141021 872333 1156831 899854 1176155 894584 1212460 884630 1220072 874675 1240566 862379 1275114 841884 1290339 812020 1318446 782157 1340697 923862 1248179 1019308 1210703 1022236 1187866 1023993 1178497 1038046 1174398 1059712 1166786 1101287 1153318 1141104 1138094 1180337 1097690 1240650 981749 1363031 869322 1402264 869322 1403435 868736 1587886 865223 1606624 871664 1656982 944274 1689773 944274 1689773 962426 1707340 961840 1758284 958913 1764139 947787 1789318 923779 1793417 917923 1826208 912653 1854315 926707 1870711 934319 1898232 945445 1936879 933148 1967328 905627 1993093 898014 2000705 888646 2007146 878106 2015930 893330 2018272 905041 2020028 917338 2021785 957156 2028226 996974 2025884 1035621 2015344 1107644 1995435 1135752 1980796 1172642 1892377 1183182 1866026 1188452 1822109 1183182 1806299 1176741 1786976 1165029 1772923 1167957 1757113 1209532 1686260 1211288 1628875 1169714 1560950 1163858 1550996 1157417 1534014 1162687 1529330 1182596 1510592 1206604 1505908 1218315 1480143 1235882 1451451 1261061 1399922 1232954 1343708 1208361 1306818 1213045 1269342 1222414 1261729 1239981 1247091 1332499 1052685 1338940 1036875 1377587 942600 1391055 869405 1386371 767518 1385785 748780 1377002 700764 1384028 683197 1393397 659190 1398082 633425 1399838 607075 1410378 471225 1358849 357041 1269844 256325 Z N" draw:text-areas="?f216 ?f218 ?f217 ?f219" draw:glue-points="?f112 ?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8 ?f189 ?f190 ?f191 ?f192 ?f193 ?f194 ?f195 ?f196 ?f197 ?f198 ?f199 ?f200 ?f201 ?f202 ?f203 ?f204 ?f205 ?f206 ?f207 ?f208 ?f209 ?f210 ?f211 ?f212 ?f213 ?f214 ?f215 ?f112 ?f113" draw:glue-point-leaving-directions="-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99485"/>
              <draw:equation draw:name="f7" draw:formula="?f4 / 2020178"/>
              <draw:equation draw:name="f8" draw:formula="1269844 * ?f5 / 1399485"/>
              <draw:equation draw:name="f9" draw:formula="256325 * ?f4 / 2020178"/>
              <draw:equation draw:name="f10" draw:formula="998145 * ?f5 / 1399485"/>
              <draw:equation draw:name="f11" draw:formula="65433 * ?f4 / 2020178"/>
              <draw:equation draw:name="f12" draw:formula="550778 * ?f5 / 1399485"/>
              <draw:equation draw:name="f13" draw:formula="9804 * ?f4 / 2020178"/>
              <draw:equation draw:name="f14" draw:formula="44855 * ?f5 / 1399485"/>
              <draw:equation draw:name="f15" draw:formula="463027 * ?f4 / 2020178"/>
              <draw:equation draw:name="f16" draw:formula="22604 * ?f5 / 1399485"/>
              <draw:equation draw:name="f17" draw:formula="989445 * ?f4 / 2020178"/>
              <draw:equation draw:name="f18" draw:formula="488123 * ?f5 / 1399485"/>
              <draw:equation draw:name="f19" draw:formula="1539285 * ?f4 / 2020178"/>
              <draw:equation draw:name="f20" draw:formula="492807 * ?f5 / 1399485"/>
              <draw:equation draw:name="f21" draw:formula="1417488 * ?f4 / 2020178"/>
              <draw:equation draw:name="f22" draw:formula="478168 * ?f5 / 1399485"/>
              <draw:equation draw:name="f23" draw:formula="1395237 * ?f4 / 2020178"/>
              <draw:equation draw:name="f24" draw:formula="368669 * ?f5 / 1399485"/>
              <draw:equation draw:name="f25" draw:formula="1337267 * ?f4 / 2020178"/>
              <draw:equation draw:name="f26" draw:formula="214082 * ?f5 / 1399485"/>
              <draw:equation draw:name="f27" draw:formula="1155158 * ?f4 / 2020178"/>
              <draw:equation draw:name="f28" draw:formula="189488 * ?f5 / 1399485"/>
              <draw:equation draw:name="f29" draw:formula="1071423 * ?f4 / 2020178"/>
              <draw:equation draw:name="f30" draw:formula="147913 * ?f5 / 1399485"/>
              <draw:equation draw:name="f31" draw:formula="1019308 * ?f4 / 2020178"/>
              <draw:equation draw:name="f32" draw:formula="116293 * ?f5 / 1399485"/>
              <draw:equation draw:name="f33" draw:formula="997057 * ?f4 / 2020178"/>
              <draw:equation draw:name="f34" draw:formula="32558 * ?f5 / 1399485"/>
              <draw:equation draw:name="f35" draw:formula="854181 * ?f4 / 2020178"/>
              <draw:equation draw:name="f36" draw:formula="50125 * ?f5 / 1399485"/>
              <draw:equation draw:name="f37" draw:formula="734141 * ?f4 / 2020178"/>
              <draw:equation draw:name="f38" draw:formula="144400 * ?f5 / 1399485"/>
              <draw:equation draw:name="f39" draw:formula="759320 * ?f4 / 2020178"/>
              <draw:equation draw:name="f40" draw:formula="252143 * ?f5 / 1399485"/>
              <draw:equation draw:name="f41" draw:formula="626984 * ?f4 / 2020178"/>
              <draw:equation draw:name="f42" draw:formula="388578 * ?f5 / 1399485"/>
              <draw:equation draw:name="f43" draw:formula="475910 * ?f4 / 2020178"/>
              <draw:equation draw:name="f44" draw:formula="413172 * ?f5 / 1399485"/>
              <draw:equation draw:name="f45" draw:formula="473567 * ?f4 / 2020178"/>
              <draw:equation draw:name="f46" draw:formula="481682 * ?f5 / 1399485"/>
              <draw:equation draw:name="f47" draw:formula="505773 * ?f4 / 2020178"/>
              <draw:equation draw:name="f48" draw:formula="792614 * ?f5 / 1399485"/>
              <draw:equation draw:name="f49" draw:formula="578968 * ?f4 / 2020178"/>
              <draw:equation draw:name="f50" draw:formula="893915 * ?f5 / 1399485"/>
              <draw:equation draw:name="f51" draw:formula="587166 * ?f4 / 2020178"/>
              <draw:equation draw:name="f52" draw:formula="1094177 * ?f5 / 1399485"/>
              <draw:equation draw:name="f53" draw:formula="729457 * ?f4 / 2020178"/>
              <draw:equation draw:name="f54" draw:formula="1141021 * ?f5 / 1399485"/>
              <draw:equation draw:name="f55" draw:formula="850667 * ?f4 / 2020178"/>
              <draw:equation draw:name="f56" draw:formula="1176155 * ?f5 / 1399485"/>
              <draw:equation draw:name="f57" draw:formula="894584 * ?f4 / 2020178"/>
              <draw:equation draw:name="f58" draw:formula="1240566 * ?f5 / 1399485"/>
              <draw:equation draw:name="f59" draw:formula="862379 * ?f4 / 2020178"/>
              <draw:equation draw:name="f60" draw:formula="1318446 * ?f5 / 1399485"/>
              <draw:equation draw:name="f61" draw:formula="782157 * ?f4 / 2020178"/>
              <draw:equation draw:name="f62" draw:formula="1210703 * ?f5 / 1399485"/>
              <draw:equation draw:name="f63" draw:formula="1022236 * ?f4 / 2020178"/>
              <draw:equation draw:name="f64" draw:formula="1174398 * ?f5 / 1399485"/>
              <draw:equation draw:name="f65" draw:formula="1059712 * ?f4 / 2020178"/>
              <draw:equation draw:name="f66" draw:formula="1138094 * ?f5 / 1399485"/>
              <draw:equation draw:name="f67" draw:formula="1180337 * ?f4 / 2020178"/>
              <draw:equation draw:name="f68" draw:formula="869322 * ?f5 / 1399485"/>
              <draw:equation draw:name="f69" draw:formula="1402264 * ?f4 / 2020178"/>
              <draw:equation draw:name="f70" draw:formula="865223 * ?f5 / 1399485"/>
              <draw:equation draw:name="f71" draw:formula="1606624 * ?f4 / 2020178"/>
              <draw:equation draw:name="f72" draw:formula="944274 * ?f5 / 1399485"/>
              <draw:equation draw:name="f73" draw:formula="1689773 * ?f4 / 2020178"/>
              <draw:equation draw:name="f74" draw:formula="958913 * ?f5 / 1399485"/>
              <draw:equation draw:name="f75" draw:formula="1764139 * ?f4 / 2020178"/>
              <draw:equation draw:name="f76" draw:formula="917923 * ?f5 / 1399485"/>
              <draw:equation draw:name="f77" draw:formula="1826208 * ?f4 / 2020178"/>
              <draw:equation draw:name="f78" draw:formula="934319 * ?f5 / 1399485"/>
              <draw:equation draw:name="f79" draw:formula="1898232 * ?f4 / 2020178"/>
              <draw:equation draw:name="f80" draw:formula="905627 * ?f5 / 1399485"/>
              <draw:equation draw:name="f81" draw:formula="1993093 * ?f4 / 2020178"/>
              <draw:equation draw:name="f82" draw:formula="878106 * ?f5 / 1399485"/>
              <draw:equation draw:name="f83" draw:formula="2015930 * ?f4 / 2020178"/>
              <draw:equation draw:name="f84" draw:formula="917338 * ?f5 / 1399485"/>
              <draw:equation draw:name="f85" draw:formula="2021785 * ?f4 / 2020178"/>
              <draw:equation draw:name="f86" draw:formula="1035621 * ?f5 / 1399485"/>
              <draw:equation draw:name="f87" draw:formula="2015344 * ?f4 / 2020178"/>
              <draw:equation draw:name="f88" draw:formula="1172642 * ?f5 / 1399485"/>
              <draw:equation draw:name="f89" draw:formula="1892377 * ?f4 / 2020178"/>
              <draw:equation draw:name="f90" draw:formula="1183182 * ?f5 / 1399485"/>
              <draw:equation draw:name="f91" draw:formula="1806299 * ?f4 / 2020178"/>
              <draw:equation draw:name="f92" draw:formula="1167957 * ?f5 / 1399485"/>
              <draw:equation draw:name="f93" draw:formula="1757113 * ?f4 / 2020178"/>
              <draw:equation draw:name="f94" draw:formula="1169714 * ?f5 / 1399485"/>
              <draw:equation draw:name="f95" draw:formula="1560950 * ?f4 / 2020178"/>
              <draw:equation draw:name="f96" draw:formula="1162687 * ?f5 / 1399485"/>
              <draw:equation draw:name="f97" draw:formula="1529330 * ?f4 / 2020178"/>
              <draw:equation draw:name="f98" draw:formula="1218315 * ?f5 / 1399485"/>
              <draw:equation draw:name="f99" draw:formula="1480143 * ?f4 / 2020178"/>
              <draw:equation draw:name="f100" draw:formula="1232954 * ?f5 / 1399485"/>
              <draw:equation draw:name="f101" draw:formula="1343708 * ?f4 / 2020178"/>
              <draw:equation draw:name="f102" draw:formula="1222414 * ?f5 / 1399485"/>
              <draw:equation draw:name="f103" draw:formula="1261729 * ?f4 / 2020178"/>
              <draw:equation draw:name="f104" draw:formula="1338940 * ?f5 / 1399485"/>
              <draw:equation draw:name="f105" draw:formula="1036875 * ?f4 / 2020178"/>
              <draw:equation draw:name="f106" draw:formula="1386371 * ?f5 / 1399485"/>
              <draw:equation draw:name="f107" draw:formula="767518 * ?f4 / 2020178"/>
              <draw:equation draw:name="f108" draw:formula="1384028 * ?f5 / 1399485"/>
              <draw:equation draw:name="f109" draw:formula="683197 * ?f4 / 2020178"/>
              <draw:equation draw:name="f110" draw:formula="1399838 * ?f5 / 1399485"/>
              <draw:equation draw:name="f111" draw:formula="607075 * ?f4 / 2020178"/>
              <draw:equation draw:name="f112" draw:formula="?f8 / ?f6"/>
              <draw:equation draw:name="f113" draw:formula="?f9 / ?f7"/>
              <draw:equation draw:name="f114" draw:formula="?f10 / ?f6"/>
              <draw:equation draw:name="f115" draw:formula="?f11 / ?f7"/>
              <draw:equation draw:name="f116" draw:formula="?f12 / ?f6"/>
              <draw:equation draw:name="f117" draw:formula="?f13 / ?f7"/>
              <draw:equation draw:name="f118" draw:formula="?f14 / ?f6"/>
              <draw:equation draw:name="f119" draw:formula="?f15 / ?f7"/>
              <draw:equation draw:name="f120" draw:formula="?f16 / ?f6"/>
              <draw:equation draw:name="f121" draw:formula="?f17 / ?f7"/>
              <draw:equation draw:name="f122" draw:formula="?f18 / ?f6"/>
              <draw:equation draw:name="f123" draw:formula="?f19 / ?f7"/>
              <draw:equation draw:name="f124" draw:formula="?f20 / ?f6"/>
              <draw:equation draw:name="f125" draw:formula="?f21 / ?f7"/>
              <draw:equation draw:name="f126" draw:formula="?f22 / ?f6"/>
              <draw:equation draw:name="f127" draw:formula="?f23 / ?f7"/>
              <draw:equation draw:name="f128" draw:formula="?f24 / ?f6"/>
              <draw:equation draw:name="f129" draw:formula="?f25 / ?f7"/>
              <draw:equation draw:name="f130" draw:formula="?f26 / ?f6"/>
              <draw:equation draw:name="f131" draw:formula="?f27 / ?f7"/>
              <draw:equation draw:name="f132" draw:formula="?f28 / ?f6"/>
              <draw:equation draw:name="f133" draw:formula="?f29 / ?f7"/>
              <draw:equation draw:name="f134" draw:formula="?f30 / ?f6"/>
              <draw:equation draw:name="f135" draw:formula="?f31 / ?f7"/>
              <draw:equation draw:name="f136" draw:formula="?f32 / ?f6"/>
              <draw:equation draw:name="f137" draw:formula="?f33 / ?f7"/>
              <draw:equation draw:name="f138" draw:formula="?f34 / ?f6"/>
              <draw:equation draw:name="f139" draw:formula="?f35 / ?f7"/>
              <draw:equation draw:name="f140" draw:formula="?f36 / ?f6"/>
              <draw:equation draw:name="f141" draw:formula="?f37 / ?f7"/>
              <draw:equation draw:name="f142" draw:formula="?f38 / ?f6"/>
              <draw:equation draw:name="f143" draw:formula="?f39 / ?f7"/>
              <draw:equation draw:name="f144" draw:formula="?f40 / ?f6"/>
              <draw:equation draw:name="f145" draw:formula="?f41 / ?f7"/>
              <draw:equation draw:name="f146" draw:formula="?f42 / ?f6"/>
              <draw:equation draw:name="f147" draw:formula="?f43 / ?f7"/>
              <draw:equation draw:name="f148" draw:formula="?f44 / ?f6"/>
              <draw:equation draw:name="f149" draw:formula="?f45 / ?f7"/>
              <draw:equation draw:name="f150" draw:formula="?f46 / ?f6"/>
              <draw:equation draw:name="f151" draw:formula="?f47 / ?f7"/>
              <draw:equation draw:name="f152" draw:formula="?f48 / ?f6"/>
              <draw:equation draw:name="f153" draw:formula="?f49 / ?f7"/>
              <draw:equation draw:name="f154" draw:formula="?f50 / ?f6"/>
              <draw:equation draw:name="f155" draw:formula="?f51 / ?f7"/>
              <draw:equation draw:name="f156" draw:formula="?f52 / ?f6"/>
              <draw:equation draw:name="f157" draw:formula="?f53 / ?f7"/>
              <draw:equation draw:name="f158" draw:formula="?f54 / ?f6"/>
              <draw:equation draw:name="f159" draw:formula="?f55 / ?f7"/>
              <draw:equation draw:name="f160" draw:formula="?f56 / ?f6"/>
              <draw:equation draw:name="f161" draw:formula="?f57 / ?f7"/>
              <draw:equation draw:name="f162" draw:formula="?f58 / ?f6"/>
              <draw:equation draw:name="f163" draw:formula="?f59 / ?f7"/>
              <draw:equation draw:name="f164" draw:formula="?f60 / ?f6"/>
              <draw:equation draw:name="f165" draw:formula="?f61 / ?f7"/>
              <draw:equation draw:name="f166" draw:formula="?f62 / ?f6"/>
              <draw:equation draw:name="f167" draw:formula="?f63 / ?f7"/>
              <draw:equation draw:name="f168" draw:formula="?f64 / ?f6"/>
              <draw:equation draw:name="f169" draw:formula="?f65 / ?f7"/>
              <draw:equation draw:name="f170" draw:formula="?f66 / ?f6"/>
              <draw:equation draw:name="f171" draw:formula="?f67 / ?f7"/>
              <draw:equation draw:name="f172" draw:formula="?f68 / ?f6"/>
              <draw:equation draw:name="f173" draw:formula="?f69 / ?f7"/>
              <draw:equation draw:name="f174" draw:formula="?f70 / ?f6"/>
              <draw:equation draw:name="f175" draw:formula="?f71 / ?f7"/>
              <draw:equation draw:name="f176" draw:formula="?f72 / ?f6"/>
              <draw:equation draw:name="f177" draw:formula="?f73 / ?f7"/>
              <draw:equation draw:name="f178" draw:formula="?f74 / ?f6"/>
              <draw:equation draw:name="f179" draw:formula="?f75 / ?f7"/>
              <draw:equation draw:name="f180" draw:formula="?f76 / ?f6"/>
              <draw:equation draw:name="f181" draw:formula="?f77 / ?f7"/>
              <draw:equation draw:name="f182" draw:formula="?f78 / ?f6"/>
              <draw:equation draw:name="f183" draw:formula="?f79 / ?f7"/>
              <draw:equation draw:name="f184" draw:formula="?f80 / ?f6"/>
              <draw:equation draw:name="f185" draw:formula="?f81 / ?f7"/>
              <draw:equation draw:name="f186" draw:formula="?f82 / ?f6"/>
              <draw:equation draw:name="f187" draw:formula="?f83 / ?f7"/>
              <draw:equation draw:name="f188" draw:formula="?f84 / ?f6"/>
              <draw:equation draw:name="f189" draw:formula="?f85 / ?f7"/>
              <draw:equation draw:name="f190" draw:formula="?f86 / ?f6"/>
              <draw:equation draw:name="f191" draw:formula="?f87 / ?f7"/>
              <draw:equation draw:name="f192" draw:formula="?f88 / ?f6"/>
              <draw:equation draw:name="f193" draw:formula="?f89 / ?f7"/>
              <draw:equation draw:name="f194" draw:formula="?f90 / ?f6"/>
              <draw:equation draw:name="f195" draw:formula="?f91 / ?f7"/>
              <draw:equation draw:name="f196" draw:formula="?f92 / ?f6"/>
              <draw:equation draw:name="f197" draw:formula="?f93 / ?f7"/>
              <draw:equation draw:name="f198" draw:formula="?f94 / ?f6"/>
              <draw:equation draw:name="f199" draw:formula="?f95 / ?f7"/>
              <draw:equation draw:name="f200" draw:formula="?f96 / ?f6"/>
              <draw:equation draw:name="f201" draw:formula="?f97 / ?f7"/>
              <draw:equation draw:name="f202" draw:formula="?f98 / ?f6"/>
              <draw:equation draw:name="f203" draw:formula="?f99 / ?f7"/>
              <draw:equation draw:name="f204" draw:formula="?f100 / ?f6"/>
              <draw:equation draw:name="f205" draw:formula="?f101 / ?f7"/>
              <draw:equation draw:name="f206" draw:formula="?f102 / ?f6"/>
              <draw:equation draw:name="f207" draw:formula="?f103 / ?f7"/>
              <draw:equation draw:name="f208" draw:formula="?f104 / ?f6"/>
              <draw:equation draw:name="f209" draw:formula="?f105 / ?f7"/>
              <draw:equation draw:name="f210" draw:formula="?f106 / ?f6"/>
              <draw:equation draw:name="f211" draw:formula="?f107 / ?f7"/>
              <draw:equation draw:name="f212" draw:formula="?f108 / ?f6"/>
              <draw:equation draw:name="f213" draw:formula="?f109 / ?f7"/>
              <draw:equation draw:name="f214" draw:formula="?f110 / ?f6"/>
              <draw:equation draw:name="f215" draw:formula="?f111 / ?f7"/>
              <draw:equation draw:name="f216" draw:formula="?f0 / ?f6"/>
              <draw:equation draw:name="f217" draw:formula="?f1 / ?f6"/>
              <draw:equation draw:name="f218" draw:formula="?f2 / ?f7"/>
              <draw:equation draw:name="f219" draw:formula="?f3 / ?f7"/>
            </draw:enhanced-geometry>
          </draw:custom-shape>
        </draw:g>
        <draw:g draw:name="Group 52" draw:id="id193">
          <svg:title/>
          <svg:desc/>
          <draw:custom-shape svg:x="4.49426in" svg:y="3.71187in" svg:width="0.50334in" svg:height="0.86075in" draw:id="id214" draw:style-name="a1550" draw:name="Freeform: Shape 53">
            <svg:title/>
            <svg:desc/>
            <text:p text:style-name="a1549" text:class-names="" text:cond-style-name=""><text:span text:style-name="a1548" text:class-names=""/></text:p>
            <draw:enhanced-geometry xmlns:dr3d="urn:oasis:names:tc:opendocument:xmlns:dr3d:1.0" draw:type="non-primitive" svg:viewBox="0 0 989594 1692265" draw:enhanced-path="M 216364 1501182 C 186501 1463120 153709 1427987 128530 1386412 85784 1316731 59434 1272814 36597 1159215 36597 1154531 37183 1149261 35426 1145162 16103 1065526 23130 1008141 13175 938460 2635 906254 878 872877 2635 839500 3806 820762 3806 802024 6734 783872 12590 745225 7319 707749 1464 670274 293 661490 -2049 651536 3806 643338 -878 581854 -293 520371 1464 458301 4392 373981 10247 298444 43624 223492 45966 218222 51236 212952 50065 206511 49480 191286 57678 179575 65875 169035 81685 149712 116233 113993 139656 101110 147854 94669 156051 89399 165420 85300 209337 66562 253254 48410 296000 27915 355142 -191 416625 -3119 481037 2151 581753 10349 680712 22060 776158 57193 830615 77688 872776 122776 900297 173720 960024 283219 998671 398574 993401 525641 991644 566044 991059 606448 988716 647437 993401 656220 992815 665589 991059 674958 978762 741126 983446 807880 981690 874634 981104 901569 982275 929091 965880 953099 951241 1002871 955339 1053815 955339 1105344 954754 1179710 923719 1249977 911423 1322001 900882 1383484 867506 1432671 832372 1481273 825345 1491227 817148 1501182 810121 1511136 805436 1530460 790797 1543342 777330 1555639 734584 1593700 691838 1631176 644993 1663382 606346 1689732 561844 1693245 517341 1692660 431850 1691488 363339 1651670 304783 1592529 280776 1568521 253840 1548612 231003 1524019 224562 1517578 216364 1511722 216364 1501182 Z N" draw:text-areas="?f138 ?f140 ?f139 ?f141" draw:glue-points="?f73 ?f74 ?f75 ?f76 ?f77 ?f78 ?f79 ?f80 ?f81 ?f82 ?f83 ?f84 ?f85 ?f86 ?f87 ?f88 ?f89 ?f90 ?f87 ?f91 ?f92 ?f93 ?f94 ?f95 ?f96 ?f97 ?f98 ?f99 ?f100 ?f101 ?f102 ?f103 ?f104 ?f105 ?f106 ?f107 ?f108 ?f109 ?f110 ?f111 ?f112 ?f113 ?f114 ?f115 ?f116 ?f117 ?f118 ?f119 ?f120 ?f121 ?f122 ?f123 ?f124 ?f125 ?f126 ?f127 ?f128 ?f129 ?f130 ?f131 ?f132 ?f133 ?f134 ?f135 ?f136 ?f137 ?f73 ?f74" draw:glue-point-leaving-directions="-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89594"/>
              <draw:equation draw:name="f7" draw:formula="?f4 / 1692265"/>
              <draw:equation draw:name="f8" draw:formula="216364 * ?f5 / 989594"/>
              <draw:equation draw:name="f9" draw:formula="1501182 * ?f4 / 1692265"/>
              <draw:equation draw:name="f10" draw:formula="128530 * ?f5 / 989594"/>
              <draw:equation draw:name="f11" draw:formula="1386412 * ?f4 / 1692265"/>
              <draw:equation draw:name="f12" draw:formula="36597 * ?f5 / 989594"/>
              <draw:equation draw:name="f13" draw:formula="1159215 * ?f4 / 1692265"/>
              <draw:equation draw:name="f14" draw:formula="35426 * ?f5 / 989594"/>
              <draw:equation draw:name="f15" draw:formula="1145162 * ?f4 / 1692265"/>
              <draw:equation draw:name="f16" draw:formula="13175 * ?f5 / 989594"/>
              <draw:equation draw:name="f17" draw:formula="938460 * ?f4 / 1692265"/>
              <draw:equation draw:name="f18" draw:formula="2635 * ?f5 / 989594"/>
              <draw:equation draw:name="f19" draw:formula="839500 * ?f4 / 1692265"/>
              <draw:equation draw:name="f20" draw:formula="6734 * ?f5 / 989594"/>
              <draw:equation draw:name="f21" draw:formula="783872 * ?f4 / 1692265"/>
              <draw:equation draw:name="f22" draw:formula="1464 * ?f5 / 989594"/>
              <draw:equation draw:name="f23" draw:formula="670274 * ?f4 / 1692265"/>
              <draw:equation draw:name="f24" draw:formula="3806 * ?f5 / 989594"/>
              <draw:equation draw:name="f25" draw:formula="643338 * ?f4 / 1692265"/>
              <draw:equation draw:name="f26" draw:formula="458301 * ?f4 / 1692265"/>
              <draw:equation draw:name="f27" draw:formula="43624 * ?f5 / 989594"/>
              <draw:equation draw:name="f28" draw:formula="223492 * ?f4 / 1692265"/>
              <draw:equation draw:name="f29" draw:formula="50065 * ?f5 / 989594"/>
              <draw:equation draw:name="f30" draw:formula="206511 * ?f4 / 1692265"/>
              <draw:equation draw:name="f31" draw:formula="65875 * ?f5 / 989594"/>
              <draw:equation draw:name="f32" draw:formula="169035 * ?f4 / 1692265"/>
              <draw:equation draw:name="f33" draw:formula="139656 * ?f5 / 989594"/>
              <draw:equation draw:name="f34" draw:formula="101110 * ?f4 / 1692265"/>
              <draw:equation draw:name="f35" draw:formula="165420 * ?f5 / 989594"/>
              <draw:equation draw:name="f36" draw:formula="85300 * ?f4 / 1692265"/>
              <draw:equation draw:name="f37" draw:formula="296000 * ?f5 / 989594"/>
              <draw:equation draw:name="f38" draw:formula="27915 * ?f4 / 1692265"/>
              <draw:equation draw:name="f39" draw:formula="481037 * ?f5 / 989594"/>
              <draw:equation draw:name="f40" draw:formula="2151 * ?f4 / 1692265"/>
              <draw:equation draw:name="f41" draw:formula="776158 * ?f5 / 989594"/>
              <draw:equation draw:name="f42" draw:formula="57193 * ?f4 / 1692265"/>
              <draw:equation draw:name="f43" draw:formula="900297 * ?f5 / 989594"/>
              <draw:equation draw:name="f44" draw:formula="173720 * ?f4 / 1692265"/>
              <draw:equation draw:name="f45" draw:formula="993401 * ?f5 / 989594"/>
              <draw:equation draw:name="f46" draw:formula="525641 * ?f4 / 1692265"/>
              <draw:equation draw:name="f47" draw:formula="988716 * ?f5 / 989594"/>
              <draw:equation draw:name="f48" draw:formula="647437 * ?f4 / 1692265"/>
              <draw:equation draw:name="f49" draw:formula="991059 * ?f5 / 989594"/>
              <draw:equation draw:name="f50" draw:formula="674958 * ?f4 / 1692265"/>
              <draw:equation draw:name="f51" draw:formula="981690 * ?f5 / 989594"/>
              <draw:equation draw:name="f52" draw:formula="874634 * ?f4 / 1692265"/>
              <draw:equation draw:name="f53" draw:formula="965880 * ?f5 / 989594"/>
              <draw:equation draw:name="f54" draw:formula="953099 * ?f4 / 1692265"/>
              <draw:equation draw:name="f55" draw:formula="955339 * ?f5 / 989594"/>
              <draw:equation draw:name="f56" draw:formula="1105344 * ?f4 / 1692265"/>
              <draw:equation draw:name="f57" draw:formula="911423 * ?f5 / 989594"/>
              <draw:equation draw:name="f58" draw:formula="1322001 * ?f4 / 1692265"/>
              <draw:equation draw:name="f59" draw:formula="832372 * ?f5 / 989594"/>
              <draw:equation draw:name="f60" draw:formula="1481273 * ?f4 / 1692265"/>
              <draw:equation draw:name="f61" draw:formula="810121 * ?f5 / 989594"/>
              <draw:equation draw:name="f62" draw:formula="1511136 * ?f4 / 1692265"/>
              <draw:equation draw:name="f63" draw:formula="777330 * ?f5 / 989594"/>
              <draw:equation draw:name="f64" draw:formula="1555639 * ?f4 / 1692265"/>
              <draw:equation draw:name="f65" draw:formula="644993 * ?f5 / 989594"/>
              <draw:equation draw:name="f66" draw:formula="1663382 * ?f4 / 1692265"/>
              <draw:equation draw:name="f67" draw:formula="517341 * ?f5 / 989594"/>
              <draw:equation draw:name="f68" draw:formula="1692660 * ?f4 / 1692265"/>
              <draw:equation draw:name="f69" draw:formula="304783 * ?f5 / 989594"/>
              <draw:equation draw:name="f70" draw:formula="1592529 * ?f4 / 1692265"/>
              <draw:equation draw:name="f71" draw:formula="231003 * ?f5 / 989594"/>
              <draw:equation draw:name="f72" draw:formula="1524019 * ?f4 / 1692265"/>
              <draw:equation draw:name="f73" draw:formula="?f8 / ?f6"/>
              <draw:equation draw:name="f74" draw:formula="?f9 / ?f7"/>
              <draw:equation draw:name="f75" draw:formula="?f10 / ?f6"/>
              <draw:equation draw:name="f76" draw:formula="?f11 / ?f7"/>
              <draw:equation draw:name="f77" draw:formula="?f12 / ?f6"/>
              <draw:equation draw:name="f78" draw:formula="?f13 / ?f7"/>
              <draw:equation draw:name="f79" draw:formula="?f14 / ?f6"/>
              <draw:equation draw:name="f80" draw:formula="?f15 / ?f7"/>
              <draw:equation draw:name="f81" draw:formula="?f16 / ?f6"/>
              <draw:equation draw:name="f82" draw:formula="?f17 / ?f7"/>
              <draw:equation draw:name="f83" draw:formula="?f18 / ?f6"/>
              <draw:equation draw:name="f84" draw:formula="?f19 / ?f7"/>
              <draw:equation draw:name="f85" draw:formula="?f20 / ?f6"/>
              <draw:equation draw:name="f86" draw:formula="?f21 / ?f7"/>
              <draw:equation draw:name="f87" draw:formula="?f22 / ?f6"/>
              <draw:equation draw:name="f88" draw:formula="?f23 / ?f7"/>
              <draw:equation draw:name="f89" draw:formula="?f24 / ?f6"/>
              <draw:equation draw:name="f90" draw:formula="?f25 / ?f7"/>
              <draw:equation draw:name="f91" draw:formula="?f26 / ?f7"/>
              <draw:equation draw:name="f92" draw:formula="?f27 / ?f6"/>
              <draw:equation draw:name="f93" draw:formula="?f28 / ?f7"/>
              <draw:equation draw:name="f94" draw:formula="?f29 / ?f6"/>
              <draw:equation draw:name="f95" draw:formula="?f30 / ?f7"/>
              <draw:equation draw:name="f96" draw:formula="?f31 / ?f6"/>
              <draw:equation draw:name="f97" draw:formula="?f32 / ?f7"/>
              <draw:equation draw:name="f98" draw:formula="?f33 / ?f6"/>
              <draw:equation draw:name="f99" draw:formula="?f34 / ?f7"/>
              <draw:equation draw:name="f100" draw:formula="?f35 / ?f6"/>
              <draw:equation draw:name="f101" draw:formula="?f36 / ?f7"/>
              <draw:equation draw:name="f102" draw:formula="?f37 / ?f6"/>
              <draw:equation draw:name="f103" draw:formula="?f38 / ?f7"/>
              <draw:equation draw:name="f104" draw:formula="?f39 / ?f6"/>
              <draw:equation draw:name="f105" draw:formula="?f40 / ?f7"/>
              <draw:equation draw:name="f106" draw:formula="?f41 / ?f6"/>
              <draw:equation draw:name="f107" draw:formula="?f42 / ?f7"/>
              <draw:equation draw:name="f108" draw:formula="?f43 / ?f6"/>
              <draw:equation draw:name="f109" draw:formula="?f44 / ?f7"/>
              <draw:equation draw:name="f110" draw:formula="?f45 / ?f6"/>
              <draw:equation draw:name="f111" draw:formula="?f46 / ?f7"/>
              <draw:equation draw:name="f112" draw:formula="?f47 / ?f6"/>
              <draw:equation draw:name="f113" draw:formula="?f48 / ?f7"/>
              <draw:equation draw:name="f114" draw:formula="?f49 / ?f6"/>
              <draw:equation draw:name="f115" draw:formula="?f50 / ?f7"/>
              <draw:equation draw:name="f116" draw:formula="?f51 / ?f6"/>
              <draw:equation draw:name="f117" draw:formula="?f52 / ?f7"/>
              <draw:equation draw:name="f118" draw:formula="?f53 / ?f6"/>
              <draw:equation draw:name="f119" draw:formula="?f54 / ?f7"/>
              <draw:equation draw:name="f120" draw:formula="?f55 / ?f6"/>
              <draw:equation draw:name="f121" draw:formula="?f56 / ?f7"/>
              <draw:equation draw:name="f122" draw:formula="?f57 / ?f6"/>
              <draw:equation draw:name="f123" draw:formula="?f58 / ?f7"/>
              <draw:equation draw:name="f124" draw:formula="?f59 / ?f6"/>
              <draw:equation draw:name="f125" draw:formula="?f60 / ?f7"/>
              <draw:equation draw:name="f126" draw:formula="?f61 / ?f6"/>
              <draw:equation draw:name="f127" draw:formula="?f62 / ?f7"/>
              <draw:equation draw:name="f128" draw:formula="?f63 / ?f6"/>
              <draw:equation draw:name="f129" draw:formula="?f64 / ?f7"/>
              <draw:equation draw:name="f130" draw:formula="?f65 / ?f6"/>
              <draw:equation draw:name="f131" draw:formula="?f66 / ?f7"/>
              <draw:equation draw:name="f132" draw:formula="?f67 / ?f6"/>
              <draw:equation draw:name="f133" draw:formula="?f68 / ?f7"/>
              <draw:equation draw:name="f134" draw:formula="?f69 / ?f6"/>
              <draw:equation draw:name="f135" draw:formula="?f70 / ?f7"/>
              <draw:equation draw:name="f136" draw:formula="?f71 / ?f6"/>
              <draw:equation draw:name="f137" draw:formula="?f72 / ?f7"/>
              <draw:equation draw:name="f138" draw:formula="?f0 / ?f6"/>
              <draw:equation draw:name="f139" draw:formula="?f1 / ?f6"/>
              <draw:equation draw:name="f140" draw:formula="?f2 / ?f7"/>
              <draw:equation draw:name="f141" draw:formula="?f3 / ?f7"/>
            </draw:enhanced-geometry>
          </draw:custom-shape>
          <draw:custom-shape svg:x="4.24629in" svg:y="4.49461in" svg:width="0.9918in" svg:height="0.23827in" draw:id="id215" draw:style-name="a1553" draw:name="Freeform: Shape 54">
            <svg:title/>
            <svg:desc/>
            <text:p text:style-name="a1552" text:class-names="" text:cond-style-name=""><text:span text:style-name="a1551" text:class-names=""/></text:p>
            <draw:enhanced-geometry xmlns:dr3d="urn:oasis:names:tc:opendocument:xmlns:dr3d:1.0" draw:type="non-primitive" svg:viewBox="0 0 1949911 468447" draw:enhanced-path="M 1948526 469970 C 1680340 469970 1412154 469970 1143968 469970 771552 469970 399722 469970 27307 469970 -3142 469970 -1971 469970 2128 440107 10325 382722 24964 327094 53071 275565 103429 184803 178381 122734 278511 94041 372201 67691 464134 34900 557238 6208 565435 3865 573048 -1405 581831 352 591786 7379 592371 19090 596470 29044 650341 171335 744031 274394 885151 335877 948391 363399 1005776 359885 1067259 331193 1200181 267952 1296213 170750 1354769 36071 1360039 23774 1362381 8550 1375849 938 1477151 31972 1577281 64763 1677997 96384 1836684 146742 1922761 260926 1947940 423126 1950282 438350 1958480 454160 1948526 469970 Z N" draw:text-areas="?f64 ?f66 ?f65 ?f67" draw:glue-points="?f36 ?f37 ?f38 ?f37 ?f39 ?f37 ?f40 ?f41 ?f42 ?f43 ?f44 ?f45 ?f46 ?f47 ?f48 ?f49 ?f50 ?f51 ?f52 ?f53 ?f54 ?f55 ?f56 ?f57 ?f58 ?f59 ?f60 ?f61 ?f62 ?f63 ?f36 ?f37" draw:glue-point-leaving-directions="-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949911"/>
              <draw:equation draw:name="f7" draw:formula="?f4 / 468447"/>
              <draw:equation draw:name="f8" draw:formula="1948526 * ?f5 / 1949911"/>
              <draw:equation draw:name="f9" draw:formula="469970 * ?f4 / 468447"/>
              <draw:equation draw:name="f10" draw:formula="1143968 * ?f5 / 1949911"/>
              <draw:equation draw:name="f11" draw:formula="27307 * ?f5 / 1949911"/>
              <draw:equation draw:name="f12" draw:formula="2128 * ?f5 / 1949911"/>
              <draw:equation draw:name="f13" draw:formula="440107 * ?f4 / 468447"/>
              <draw:equation draw:name="f14" draw:formula="53071 * ?f5 / 1949911"/>
              <draw:equation draw:name="f15" draw:formula="275565 * ?f4 / 468447"/>
              <draw:equation draw:name="f16" draw:formula="278511 * ?f5 / 1949911"/>
              <draw:equation draw:name="f17" draw:formula="94041 * ?f4 / 468447"/>
              <draw:equation draw:name="f18" draw:formula="557238 * ?f5 / 1949911"/>
              <draw:equation draw:name="f19" draw:formula="6208 * ?f4 / 468447"/>
              <draw:equation draw:name="f20" draw:formula="581831 * ?f5 / 1949911"/>
              <draw:equation draw:name="f21" draw:formula="352 * ?f4 / 468447"/>
              <draw:equation draw:name="f22" draw:formula="596470 * ?f5 / 1949911"/>
              <draw:equation draw:name="f23" draw:formula="29044 * ?f4 / 468447"/>
              <draw:equation draw:name="f24" draw:formula="885151 * ?f5 / 1949911"/>
              <draw:equation draw:name="f25" draw:formula="335877 * ?f4 / 468447"/>
              <draw:equation draw:name="f26" draw:formula="1067259 * ?f5 / 1949911"/>
              <draw:equation draw:name="f27" draw:formula="331193 * ?f4 / 468447"/>
              <draw:equation draw:name="f28" draw:formula="1354769 * ?f5 / 1949911"/>
              <draw:equation draw:name="f29" draw:formula="36071 * ?f4 / 468447"/>
              <draw:equation draw:name="f30" draw:formula="1375849 * ?f5 / 1949911"/>
              <draw:equation draw:name="f31" draw:formula="938 * ?f4 / 468447"/>
              <draw:equation draw:name="f32" draw:formula="1677997 * ?f5 / 1949911"/>
              <draw:equation draw:name="f33" draw:formula="96384 * ?f4 / 468447"/>
              <draw:equation draw:name="f34" draw:formula="1947940 * ?f5 / 1949911"/>
              <draw:equation draw:name="f35" draw:formula="423126 * ?f4 / 468447"/>
              <draw:equation draw:name="f36" draw:formula="?f8 / ?f6"/>
              <draw:equation draw:name="f37" draw:formula="?f9 / ?f7"/>
              <draw:equation draw:name="f38" draw:formula="?f10 / ?f6"/>
              <draw:equation draw:name="f39" draw:formula="?f11 / ?f6"/>
              <draw:equation draw:name="f40" draw:formula="?f12 / ?f6"/>
              <draw:equation draw:name="f41" draw:formula="?f13 / ?f7"/>
              <draw:equation draw:name="f42" draw:formula="?f14 / ?f6"/>
              <draw:equation draw:name="f43" draw:formula="?f15 / ?f7"/>
              <draw:equation draw:name="f44" draw:formula="?f16 / ?f6"/>
              <draw:equation draw:name="f45" draw:formula="?f17 / ?f7"/>
              <draw:equation draw:name="f46" draw:formula="?f18 / ?f6"/>
              <draw:equation draw:name="f47" draw:formula="?f19 / ?f7"/>
              <draw:equation draw:name="f48" draw:formula="?f20 / ?f6"/>
              <draw:equation draw:name="f49" draw:formula="?f21 / ?f7"/>
              <draw:equation draw:name="f50" draw:formula="?f22 / ?f6"/>
              <draw:equation draw:name="f51" draw:formula="?f23 / ?f7"/>
              <draw:equation draw:name="f52" draw:formula="?f24 / ?f6"/>
              <draw:equation draw:name="f53" draw:formula="?f25 / ?f7"/>
              <draw:equation draw:name="f54" draw:formula="?f26 / ?f6"/>
              <draw:equation draw:name="f55" draw:formula="?f27 / ?f7"/>
              <draw:equation draw:name="f56" draw:formula="?f28 / ?f6"/>
              <draw:equation draw:name="f57" draw:formula="?f29 / ?f7"/>
              <draw:equation draw:name="f58" draw:formula="?f30 / ?f6"/>
              <draw:equation draw:name="f59" draw:formula="?f31 / ?f7"/>
              <draw:equation draw:name="f60" draw:formula="?f32 / ?f6"/>
              <draw:equation draw:name="f61" draw:formula="?f33 / ?f7"/>
              <draw:equation draw:name="f62" draw:formula="?f34 / ?f6"/>
              <draw:equation draw:name="f63" draw:formula="?f35 / ?f7"/>
              <draw:equation draw:name="f64" draw:formula="?f0 / ?f6"/>
              <draw:equation draw:name="f65" draw:formula="?f1 / ?f6"/>
              <draw:equation draw:name="f66" draw:formula="?f2 / ?f7"/>
              <draw:equation draw:name="f67" draw:formula="?f3 / ?f7"/>
            </draw:enhanced-geometry>
          </draw:custom-shape>
          <draw:custom-shape svg:x="4.45414in" svg:y="3.84122in" svg:width="0.57883in" svg:height="0.84037in" draw:id="id216" draw:style-name="a1556" draw:name="Freeform: Shape 55">
            <svg:title/>
            <svg:desc/>
            <text:p text:style-name="a1555" text:class-names="" text:cond-style-name=""><text:span text:style-name="a1554" text:class-names=""/></text:p>
            <draw:enhanced-geometry xmlns:dr3d="urn:oasis:names:tc:opendocument:xmlns:dr3d:1.0" draw:type="non-primitive" svg:viewBox="0 0 1016287 1475493" draw:enhanced-path="M 252462 1114041 C 292728 1150647 331425 1188821 373260 1223335 443333 1280857 522818 1293408 608580 1265692 640478 1255234 663488 1230133 689111 1210261 723103 1183591 754478 1153785 782716 1121885 809386 1130252 836056 1139142 862726 1147509 827166 1244775 770689 1326876 687543 1389628 637341 1427801 581387 1454995 520727 1472774 510791 1475912 501379 1476434 491966 1473819 318352 1429371 206443 1319555 154673 1148555 185526 1131298 221086 1128160 252462 1114041 Z M 943780 350558 C 964697 344283 985615 354742 999211 378797 1024312 424292 1018560 470311 1002348 515806 989798 550843 970972 582219 945871 609934 940119 616733 932798 621962 923385 623531 932275 565485 932275 506394 930707 447301 930183 414880 937504 382457 943780 350558 Z M 63159 346899 C 76755 400238 75709 454623 70480 509008 66819 542998 73094 576989 71526 610980 24462 559210 -3776 500118 408 428476 2499 393440 26031 346375 63159 346899 Z M 537330 781 C 605050 3592 672378 14051 739313 33138 741405 33661 743496 34184 745589 34707 804680 51441 842331 84908 861157 147660 885212 228715 888873 310815 898285 393962 908744 484952 874753 563392 848083 644970 837102 678437 824028 711382 811478 744850 807294 756354 801542 766290 787423 767859 771735 769428 765460 758969 758661 747987 710552 666410 633157 630850 553149 653859 536937 658565 521250 664318 505038 677914 528048 678960 547397 681575 566222 687327 609625 700924 629497 733345 636295 775180 641002 803941 628974 826950 605965 844207 551580 884995 459020 886564 403066 846822 350250 809170 360187 726025 421369 694648 444901 682621 470002 678437 500332 678437 432874 628759 335608 641309 278086 704061 265535 718180 254554 733345 245663 750079 240435 760537 233113 768382 220040 767859 206967 767336 200691 759492 195985 747987 161994 664841 132710 579603 106563 493841 105517 489658 104471 485474 104995 481291 110747 400236 107609 319182 121729 239173 130618 187926 148921 138770 168269 90138 173499 76018 186049 68697 197554 61376 238866 34707 285407 22156 332993 14312 401498 2808 469610 -2030 537330 781 Z N" draw:text-areas="?f192 ?f194 ?f193 ?f195" draw:glue-points="?f100 ?f101 ?f102 ?f103 ?f104 ?f105 ?f106 ?f107 ?f108 ?f109 ?f110 ?f111 ?f112 ?f113 ?f114 ?f115 ?f116 ?f117 ?f118 ?f119 ?f100 ?f101 ?f120 ?f121 ?f122 ?f123 ?f124 ?f125 ?f126 ?f127 ?f128 ?f129 ?f130 ?f131 ?f120 ?f121 ?f132 ?f133 ?f134 ?f135 ?f136 ?f137 ?f138 ?f139 ?f132 ?f133 ?f140 ?f141 ?f142 ?f143 ?f144 ?f145 ?f146 ?f147 ?f148 ?f149 ?f150 ?f151 ?f152 ?f153 ?f154 ?f155 ?f156 ?f157 ?f158 ?f159 ?f160 ?f161 ?f162 ?f163 ?f164 ?f165 ?f166 ?f167 ?f168 ?f169 ?f170 ?f171 ?f172 ?f173 ?f174 ?f175 ?f176 ?f177 ?f178 ?f155 ?f179 ?f157 ?f180 ?f181 ?f182 ?f183 ?f184 ?f185 ?f186 ?f187 ?f188 ?f189 ?f190 ?f191 ?f140 ?f141" draw:glue-point-leaving-directions="-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16287"/>
              <draw:equation draw:name="f7" draw:formula="?f4 / 1475493"/>
              <draw:equation draw:name="f8" draw:formula="252462 * ?f5 / 1016287"/>
              <draw:equation draw:name="f9" draw:formula="1114041 * ?f4 / 1475493"/>
              <draw:equation draw:name="f10" draw:formula="373260 * ?f5 / 1016287"/>
              <draw:equation draw:name="f11" draw:formula="1223335 * ?f4 / 1475493"/>
              <draw:equation draw:name="f12" draw:formula="608580 * ?f5 / 1016287"/>
              <draw:equation draw:name="f13" draw:formula="1265692 * ?f4 / 1475493"/>
              <draw:equation draw:name="f14" draw:formula="689111 * ?f5 / 1016287"/>
              <draw:equation draw:name="f15" draw:formula="1210261 * ?f4 / 1475493"/>
              <draw:equation draw:name="f16" draw:formula="782716 * ?f5 / 1016287"/>
              <draw:equation draw:name="f17" draw:formula="1121885 * ?f4 / 1475493"/>
              <draw:equation draw:name="f18" draw:formula="862726 * ?f5 / 1016287"/>
              <draw:equation draw:name="f19" draw:formula="1147509 * ?f4 / 1475493"/>
              <draw:equation draw:name="f20" draw:formula="687543 * ?f5 / 1016287"/>
              <draw:equation draw:name="f21" draw:formula="1389628 * ?f4 / 1475493"/>
              <draw:equation draw:name="f22" draw:formula="520727 * ?f5 / 1016287"/>
              <draw:equation draw:name="f23" draw:formula="1472774 * ?f4 / 1475493"/>
              <draw:equation draw:name="f24" draw:formula="491966 * ?f5 / 1016287"/>
              <draw:equation draw:name="f25" draw:formula="1473819 * ?f4 / 1475493"/>
              <draw:equation draw:name="f26" draw:formula="154673 * ?f5 / 1016287"/>
              <draw:equation draw:name="f27" draw:formula="1148555 * ?f4 / 1475493"/>
              <draw:equation draw:name="f28" draw:formula="943780 * ?f5 / 1016287"/>
              <draw:equation draw:name="f29" draw:formula="350558 * ?f4 / 1475493"/>
              <draw:equation draw:name="f30" draw:formula="999211 * ?f5 / 1016287"/>
              <draw:equation draw:name="f31" draw:formula="378797 * ?f4 / 1475493"/>
              <draw:equation draw:name="f32" draw:formula="1002348 * ?f5 / 1016287"/>
              <draw:equation draw:name="f33" draw:formula="515806 * ?f4 / 1475493"/>
              <draw:equation draw:name="f34" draw:formula="945871 * ?f5 / 1016287"/>
              <draw:equation draw:name="f35" draw:formula="609934 * ?f4 / 1475493"/>
              <draw:equation draw:name="f36" draw:formula="923385 * ?f5 / 1016287"/>
              <draw:equation draw:name="f37" draw:formula="623531 * ?f4 / 1475493"/>
              <draw:equation draw:name="f38" draw:formula="930707 * ?f5 / 1016287"/>
              <draw:equation draw:name="f39" draw:formula="447301 * ?f4 / 1475493"/>
              <draw:equation draw:name="f40" draw:formula="63159 * ?f5 / 1016287"/>
              <draw:equation draw:name="f41" draw:formula="346899 * ?f4 / 1475493"/>
              <draw:equation draw:name="f42" draw:formula="70480 * ?f5 / 1016287"/>
              <draw:equation draw:name="f43" draw:formula="509008 * ?f4 / 1475493"/>
              <draw:equation draw:name="f44" draw:formula="71526 * ?f5 / 1016287"/>
              <draw:equation draw:name="f45" draw:formula="610980 * ?f4 / 1475493"/>
              <draw:equation draw:name="f46" draw:formula="408 * ?f5 / 1016287"/>
              <draw:equation draw:name="f47" draw:formula="428476 * ?f4 / 1475493"/>
              <draw:equation draw:name="f48" draw:formula="537330 * ?f5 / 1016287"/>
              <draw:equation draw:name="f49" draw:formula="781 * ?f4 / 1475493"/>
              <draw:equation draw:name="f50" draw:formula="739313 * ?f5 / 1016287"/>
              <draw:equation draw:name="f51" draw:formula="33138 * ?f4 / 1475493"/>
              <draw:equation draw:name="f52" draw:formula="745589 * ?f5 / 1016287"/>
              <draw:equation draw:name="f53" draw:formula="34707 * ?f4 / 1475493"/>
              <draw:equation draw:name="f54" draw:formula="861157 * ?f5 / 1016287"/>
              <draw:equation draw:name="f55" draw:formula="147660 * ?f4 / 1475493"/>
              <draw:equation draw:name="f56" draw:formula="898285 * ?f5 / 1016287"/>
              <draw:equation draw:name="f57" draw:formula="393962 * ?f4 / 1475493"/>
              <draw:equation draw:name="f58" draw:formula="848083 * ?f5 / 1016287"/>
              <draw:equation draw:name="f59" draw:formula="644970 * ?f4 / 1475493"/>
              <draw:equation draw:name="f60" draw:formula="811478 * ?f5 / 1016287"/>
              <draw:equation draw:name="f61" draw:formula="744850 * ?f4 / 1475493"/>
              <draw:equation draw:name="f62" draw:formula="787423 * ?f5 / 1016287"/>
              <draw:equation draw:name="f63" draw:formula="767859 * ?f4 / 1475493"/>
              <draw:equation draw:name="f64" draw:formula="758661 * ?f5 / 1016287"/>
              <draw:equation draw:name="f65" draw:formula="747987 * ?f4 / 1475493"/>
              <draw:equation draw:name="f66" draw:formula="553149 * ?f5 / 1016287"/>
              <draw:equation draw:name="f67" draw:formula="653859 * ?f4 / 1475493"/>
              <draw:equation draw:name="f68" draw:formula="505038 * ?f5 / 1016287"/>
              <draw:equation draw:name="f69" draw:formula="677914 * ?f4 / 1475493"/>
              <draw:equation draw:name="f70" draw:formula="566222 * ?f5 / 1016287"/>
              <draw:equation draw:name="f71" draw:formula="687327 * ?f4 / 1475493"/>
              <draw:equation draw:name="f72" draw:formula="636295 * ?f5 / 1016287"/>
              <draw:equation draw:name="f73" draw:formula="775180 * ?f4 / 1475493"/>
              <draw:equation draw:name="f74" draw:formula="605965 * ?f5 / 1016287"/>
              <draw:equation draw:name="f75" draw:formula="844207 * ?f4 / 1475493"/>
              <draw:equation draw:name="f76" draw:formula="403066 * ?f5 / 1016287"/>
              <draw:equation draw:name="f77" draw:formula="846822 * ?f4 / 1475493"/>
              <draw:equation draw:name="f78" draw:formula="421369 * ?f5 / 1016287"/>
              <draw:equation draw:name="f79" draw:formula="694648 * ?f4 / 1475493"/>
              <draw:equation draw:name="f80" draw:formula="500332 * ?f5 / 1016287"/>
              <draw:equation draw:name="f81" draw:formula="678437 * ?f4 / 1475493"/>
              <draw:equation draw:name="f82" draw:formula="278086 * ?f5 / 1016287"/>
              <draw:equation draw:name="f83" draw:formula="704061 * ?f4 / 1475493"/>
              <draw:equation draw:name="f84" draw:formula="245663 * ?f5 / 1016287"/>
              <draw:equation draw:name="f85" draw:formula="750079 * ?f4 / 1475493"/>
              <draw:equation draw:name="f86" draw:formula="220040 * ?f5 / 1016287"/>
              <draw:equation draw:name="f87" draw:formula="195985 * ?f5 / 1016287"/>
              <draw:equation draw:name="f88" draw:formula="106563 * ?f5 / 1016287"/>
              <draw:equation draw:name="f89" draw:formula="493841 * ?f4 / 1475493"/>
              <draw:equation draw:name="f90" draw:formula="104995 * ?f5 / 1016287"/>
              <draw:equation draw:name="f91" draw:formula="481291 * ?f4 / 1475493"/>
              <draw:equation draw:name="f92" draw:formula="121729 * ?f5 / 1016287"/>
              <draw:equation draw:name="f93" draw:formula="239173 * ?f4 / 1475493"/>
              <draw:equation draw:name="f94" draw:formula="168269 * ?f5 / 1016287"/>
              <draw:equation draw:name="f95" draw:formula="90138 * ?f4 / 1475493"/>
              <draw:equation draw:name="f96" draw:formula="197554 * ?f5 / 1016287"/>
              <draw:equation draw:name="f97" draw:formula="61376 * ?f4 / 1475493"/>
              <draw:equation draw:name="f98" draw:formula="332993 * ?f5 / 1016287"/>
              <draw:equation draw:name="f99" draw:formula="14312 * ?f4 / 1475493"/>
              <draw:equation draw:name="f100" draw:formula="?f8 / ?f6"/>
              <draw:equation draw:name="f101" draw:formula="?f9 / ?f7"/>
              <draw:equation draw:name="f102" draw:formula="?f10 / ?f6"/>
              <draw:equation draw:name="f103" draw:formula="?f11 / ?f7"/>
              <draw:equation draw:name="f104" draw:formula="?f12 / ?f6"/>
              <draw:equation draw:name="f105" draw:formula="?f13 / ?f7"/>
              <draw:equation draw:name="f106" draw:formula="?f14 / ?f6"/>
              <draw:equation draw:name="f107" draw:formula="?f15 / ?f7"/>
              <draw:equation draw:name="f108" draw:formula="?f16 / ?f6"/>
              <draw:equation draw:name="f109" draw:formula="?f17 / ?f7"/>
              <draw:equation draw:name="f110" draw:formula="?f18 / ?f6"/>
              <draw:equation draw:name="f111" draw:formula="?f19 / ?f7"/>
              <draw:equation draw:name="f112" draw:formula="?f20 / ?f6"/>
              <draw:equation draw:name="f113" draw:formula="?f21 / ?f7"/>
              <draw:equation draw:name="f114" draw:formula="?f22 / ?f6"/>
              <draw:equation draw:name="f115" draw:formula="?f23 / ?f7"/>
              <draw:equation draw:name="f116" draw:formula="?f24 / ?f6"/>
              <draw:equation draw:name="f117" draw:formula="?f25 / ?f7"/>
              <draw:equation draw:name="f118" draw:formula="?f26 / ?f6"/>
              <draw:equation draw:name="f119" draw:formula="?f27 / ?f7"/>
              <draw:equation draw:name="f120" draw:formula="?f28 / ?f6"/>
              <draw:equation draw:name="f121" draw:formula="?f29 / ?f7"/>
              <draw:equation draw:name="f122" draw:formula="?f30 / ?f6"/>
              <draw:equation draw:name="f123" draw:formula="?f31 / ?f7"/>
              <draw:equation draw:name="f124" draw:formula="?f32 / ?f6"/>
              <draw:equation draw:name="f125" draw:formula="?f33 / ?f7"/>
              <draw:equation draw:name="f126" draw:formula="?f34 / ?f6"/>
              <draw:equation draw:name="f127" draw:formula="?f35 / ?f7"/>
              <draw:equation draw:name="f128" draw:formula="?f36 / ?f6"/>
              <draw:equation draw:name="f129" draw:formula="?f37 / ?f7"/>
              <draw:equation draw:name="f130" draw:formula="?f38 / ?f6"/>
              <draw:equation draw:name="f131" draw:formula="?f39 / ?f7"/>
              <draw:equation draw:name="f132" draw:formula="?f40 / ?f6"/>
              <draw:equation draw:name="f133" draw:formula="?f41 / ?f7"/>
              <draw:equation draw:name="f134" draw:formula="?f42 / ?f6"/>
              <draw:equation draw:name="f135" draw:formula="?f43 / ?f7"/>
              <draw:equation draw:name="f136" draw:formula="?f44 / ?f6"/>
              <draw:equation draw:name="f137" draw:formula="?f45 / ?f7"/>
              <draw:equation draw:name="f138" draw:formula="?f46 / ?f6"/>
              <draw:equation draw:name="f139" draw:formula="?f47 / ?f7"/>
              <draw:equation draw:name="f140" draw:formula="?f48 / ?f6"/>
              <draw:equation draw:name="f141" draw:formula="?f49 / ?f7"/>
              <draw:equation draw:name="f142" draw:formula="?f50 / ?f6"/>
              <draw:equation draw:name="f143" draw:formula="?f51 / ?f7"/>
              <draw:equation draw:name="f144" draw:formula="?f52 / ?f6"/>
              <draw:equation draw:name="f145" draw:formula="?f53 / ?f7"/>
              <draw:equation draw:name="f146" draw:formula="?f54 / ?f6"/>
              <draw:equation draw:name="f147" draw:formula="?f55 / ?f7"/>
              <draw:equation draw:name="f148" draw:formula="?f56 / ?f6"/>
              <draw:equation draw:name="f149" draw:formula="?f57 / ?f7"/>
              <draw:equation draw:name="f150" draw:formula="?f58 / ?f6"/>
              <draw:equation draw:name="f151" draw:formula="?f59 / ?f7"/>
              <draw:equation draw:name="f152" draw:formula="?f60 / ?f6"/>
              <draw:equation draw:name="f153" draw:formula="?f61 / ?f7"/>
              <draw:equation draw:name="f154" draw:formula="?f62 / ?f6"/>
              <draw:equation draw:name="f155" draw:formula="?f63 / ?f7"/>
              <draw:equation draw:name="f156" draw:formula="?f64 / ?f6"/>
              <draw:equation draw:name="f157" draw:formula="?f65 / ?f7"/>
              <draw:equation draw:name="f158" draw:formula="?f66 / ?f6"/>
              <draw:equation draw:name="f159" draw:formula="?f67 / ?f7"/>
              <draw:equation draw:name="f160" draw:formula="?f68 / ?f6"/>
              <draw:equation draw:name="f161" draw:formula="?f69 / ?f7"/>
              <draw:equation draw:name="f162" draw:formula="?f70 / ?f6"/>
              <draw:equation draw:name="f163" draw:formula="?f71 / ?f7"/>
              <draw:equation draw:name="f164" draw:formula="?f72 / ?f6"/>
              <draw:equation draw:name="f165" draw:formula="?f73 / ?f7"/>
              <draw:equation draw:name="f166" draw:formula="?f74 / ?f6"/>
              <draw:equation draw:name="f167" draw:formula="?f75 / ?f7"/>
              <draw:equation draw:name="f168" draw:formula="?f76 / ?f6"/>
              <draw:equation draw:name="f169" draw:formula="?f77 / ?f7"/>
              <draw:equation draw:name="f170" draw:formula="?f78 / ?f6"/>
              <draw:equation draw:name="f171" draw:formula="?f79 / ?f7"/>
              <draw:equation draw:name="f172" draw:formula="?f80 / ?f6"/>
              <draw:equation draw:name="f173" draw:formula="?f81 / ?f7"/>
              <draw:equation draw:name="f174" draw:formula="?f82 / ?f6"/>
              <draw:equation draw:name="f175" draw:formula="?f83 / ?f7"/>
              <draw:equation draw:name="f176" draw:formula="?f84 / ?f6"/>
              <draw:equation draw:name="f177" draw:formula="?f85 / ?f7"/>
              <draw:equation draw:name="f178" draw:formula="?f86 / ?f6"/>
              <draw:equation draw:name="f179" draw:formula="?f87 / ?f6"/>
              <draw:equation draw:name="f180" draw:formula="?f88 / ?f6"/>
              <draw:equation draw:name="f181" draw:formula="?f89 / ?f7"/>
              <draw:equation draw:name="f182" draw:formula="?f90 / ?f6"/>
              <draw:equation draw:name="f183" draw:formula="?f91 / ?f7"/>
              <draw:equation draw:name="f184" draw:formula="?f92 / ?f6"/>
              <draw:equation draw:name="f185" draw:formula="?f93 / ?f7"/>
              <draw:equation draw:name="f186" draw:formula="?f94 / ?f6"/>
              <draw:equation draw:name="f187" draw:formula="?f95 / ?f7"/>
              <draw:equation draw:name="f188" draw:formula="?f96 / ?f6"/>
              <draw:equation draw:name="f189" draw:formula="?f97 / ?f7"/>
              <draw:equation draw:name="f190" draw:formula="?f98 / ?f6"/>
              <draw:equation draw:name="f191" draw:formula="?f99 / ?f7"/>
              <draw:equation draw:name="f192" draw:formula="?f0 / ?f6"/>
              <draw:equation draw:name="f193" draw:formula="?f1 / ?f6"/>
              <draw:equation draw:name="f194" draw:formula="?f2 / ?f7"/>
              <draw:equation draw:name="f195" draw:formula="?f3 / ?f7"/>
            </draw:enhanced-geometry>
          </draw:custom-shape>
        </draw:g>
        <draw:g draw:name="Group 89" draw:id="id194">
          <svg:title/>
          <svg:desc/>
          <draw:custom-shape svg:x="6.59811in" svg:y="2.18511in" svg:width="0.97738in" svg:height="0.25094in" draw:id="id208" draw:style-name="a1532" draw:name="Graphic 57">
            <svg:title/>
            <svg:desc/>
            <text:p text:style-name="a1531" text:class-names="" text:cond-style-name=""><text:span text:style-name="a1530" text:class-names=""/></text:p>
            <draw:enhanced-geometry xmlns:dr3d="urn:oasis:names:tc:opendocument:xmlns:dr3d:1.0" draw:type="non-primitive" svg:viewBox="0 0 2919613 749613" draw:enhanced-path="M 2918363 714582 C 2913906 690703 2911295 666507 2906392 642691 2858189 405877 2721474 248022 2487525 179697 2298724 124616 2113105 59984 1925895 128 1916725 2293 1452776 198927 1448127 205550 1448127 205550 1001753 -318 989972 0 969023 7260 606192 127482 444262 175558 349128 203766 262846 243819 189809 311763 76528 417211 21447 550233 2662 700765 -3387 749159 -2814 749223 45007 749223 439358 749287 2814888 748522 2889135 749604 2915879 749987 2922820 738588 2918363 714582 Z N" draw:text-areas="?f52 ?f54 ?f53 ?f55" draw:glue-points="?f30 ?f31 ?f32 ?f33 ?f34 ?f35 ?f36 ?f37 ?f38 ?f39 ?f40 ?f41 ?f42 ?f43 ?f44 ?f45 ?f46 ?f47 ?f48 ?f49 ?f50 ?f51 ?f30 ?f31"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919613"/>
              <draw:equation draw:name="f7" draw:formula="?f4 / 749613"/>
              <draw:equation draw:name="f8" draw:formula="2918363 * ?f5 / 2919613"/>
              <draw:equation draw:name="f9" draw:formula="714582 * ?f4 / 749613"/>
              <draw:equation draw:name="f10" draw:formula="2906392 * ?f5 / 2919613"/>
              <draw:equation draw:name="f11" draw:formula="642691 * ?f4 / 749613"/>
              <draw:equation draw:name="f12" draw:formula="2487525 * ?f5 / 2919613"/>
              <draw:equation draw:name="f13" draw:formula="179697 * ?f4 / 749613"/>
              <draw:equation draw:name="f14" draw:formula="1925895 * ?f5 / 2919613"/>
              <draw:equation draw:name="f15" draw:formula="128 * ?f4 / 749613"/>
              <draw:equation draw:name="f16" draw:formula="1448127 * ?f5 / 2919613"/>
              <draw:equation draw:name="f17" draw:formula="205550 * ?f4 / 749613"/>
              <draw:equation draw:name="f18" draw:formula="989972 * ?f5 / 2919613"/>
              <draw:equation draw:name="f19" draw:formula="0 * ?f4 / 749613"/>
              <draw:equation draw:name="f20" draw:formula="444262 * ?f5 / 2919613"/>
              <draw:equation draw:name="f21" draw:formula="175558 * ?f4 / 749613"/>
              <draw:equation draw:name="f22" draw:formula="189809 * ?f5 / 2919613"/>
              <draw:equation draw:name="f23" draw:formula="311763 * ?f4 / 749613"/>
              <draw:equation draw:name="f24" draw:formula="2662 * ?f5 / 2919613"/>
              <draw:equation draw:name="f25" draw:formula="700765 * ?f4 / 749613"/>
              <draw:equation draw:name="f26" draw:formula="45007 * ?f5 / 2919613"/>
              <draw:equation draw:name="f27" draw:formula="749223 * ?f4 / 749613"/>
              <draw:equation draw:name="f28" draw:formula="2889135 * ?f5 / 2919613"/>
              <draw:equation draw:name="f29" draw:formula="749604 * ?f4 / 749613"/>
              <draw:equation draw:name="f30" draw:formula="?f8 / ?f6"/>
              <draw:equation draw:name="f31" draw:formula="?f9 / ?f7"/>
              <draw:equation draw:name="f32" draw:formula="?f10 / ?f6"/>
              <draw:equation draw:name="f33" draw:formula="?f11 / ?f7"/>
              <draw:equation draw:name="f34" draw:formula="?f12 / ?f6"/>
              <draw:equation draw:name="f35" draw:formula="?f13 / ?f7"/>
              <draw:equation draw:name="f36" draw:formula="?f14 / ?f6"/>
              <draw:equation draw:name="f37" draw:formula="?f15 / ?f7"/>
              <draw:equation draw:name="f38" draw:formula="?f16 / ?f6"/>
              <draw:equation draw:name="f39" draw:formula="?f17 / ?f7"/>
              <draw:equation draw:name="f40" draw:formula="?f18 / ?f6"/>
              <draw:equation draw:name="f41" draw:formula="?f19 / ?f7"/>
              <draw:equation draw:name="f42" draw:formula="?f20 / ?f6"/>
              <draw:equation draw:name="f43" draw:formula="?f21 / ?f7"/>
              <draw:equation draw:name="f44" draw:formula="?f22 / ?f6"/>
              <draw:equation draw:name="f45" draw:formula="?f23 / ?f7"/>
              <draw:equation draw:name="f46" draw:formula="?f24 / ?f6"/>
              <draw:equation draw:name="f47" draw:formula="?f25 / ?f7"/>
              <draw:equation draw:name="f48" draw:formula="?f26 / ?f6"/>
              <draw:equation draw:name="f49" draw:formula="?f27 / ?f7"/>
              <draw:equation draw:name="f50" draw:formula="?f28 / ?f6"/>
              <draw:equation draw:name="f51" draw:formula="?f29 / ?f7"/>
              <draw:equation draw:name="f52" draw:formula="?f0 / ?f6"/>
              <draw:equation draw:name="f53" draw:formula="?f1 / ?f6"/>
              <draw:equation draw:name="f54" draw:formula="?f2 / ?f7"/>
              <draw:equation draw:name="f55" draw:formula="?f3 / ?f7"/>
            </draw:enhanced-geometry>
          </draw:custom-shape>
          <draw:custom-shape svg:x="6.79932in" svg:y="1.59726in" svg:width="0.57006in" svg:height="0.61158in" draw:id="id209" draw:style-name="a1535" draw:name="Graphic 57">
            <svg:title/>
            <svg:desc/>
            <text:p text:style-name="a1534" text:class-names="" text:cond-style-name=""><text:span text:style-name="a1533" text:class-names=""/></text:p>
            <draw:enhanced-geometry xmlns:dr3d="urn:oasis:names:tc:opendocument:xmlns:dr3d:1.0" draw:type="non-primitive" svg:viewBox="0 0 1702876 1826902" draw:enhanced-path="M 510616 1679990 C 532648 1638345 531375 1591925 533476 1547415 535514 1505070 551560 1455911 526917 1420825 503102 1386949 462476 1363580 426308 1340083 292587 1253100 231966 1121671 198600 973177 195861 961015 193888 950826 181152 945796 125563 923764 93087 878171 63796 829713 14828 748779 -13763 663516 6678 567109 19349 507380 58766 466500 109770 464080 126199 465990 127027 480827 132312 491652 165106 559341 197836 627093 239162 696501 242027 623081 247949 554565 259921 486813 289531 318897 354990 166518 459420 31396 468972 19042 479670 -6110 495334 3250 510616 12420 493678 33879 487757 48652 453562 133661 428728 220643 428282 313866 488011 262734 554935 224082 619695 182246 688848 137609 747367 81064 803211 21335 807542 16686 811044 11210 815947 7135 820786 3123 826199 -2353 832694 1086 841418 5734 837852 13948 835305 20698 830784 32606 823334 43112 816966 54065 777423 121817 760230 197656 737688 271521 729028 299921 720686 328321 706614 360542 791623 316541 875103 279417 953744 232678 1044038 178999 1132867 123154 1212208 53683 1225581 41966 1239462 34452 1252325 53046 1307023 131941 1379870 197656 1418394 288587 1470291 411101 1507605 537818 1535368 667591 1536706 673704 1536578 680327 1542691 688414 1560075 663198 1568544 635053 1579942 608626 1595033 573668 1609807 538391 1620632 501713 1623561 491780 1625026 480445 1637697 477006 1705131 527566 1709334 600858 1698063 672749 1683863 762980 1642282 842767 1577395 909181 1558993 927966 1537279 941084 1512445 947069 1497099 950763 1493087 957831 1489712 972094 1475639 1031759 1455072 1089451 1432848 1146633 1400883 1228712 1333321 1279208 1270536 1334097 1254617 1347979 1238953 1363516 1220422 1372622 1171009 1396947 1161140 1435789 1165088 1486985 1170054 1551936 1176931 1642485 1201702 1704697 1205076 1720425 1192150 1724564 1182599 1729531 1118667 1762643 929674 1814476 900064 1823709 882744 1832496 853962 1819952 836005 1823709 731130 1797092 628036 1765572 534240 1709727 523288 1703232 508388 1697820 510616 1679990 Z N" draw:text-areas="?f190 ?f192 ?f191 ?f193" draw:glue-points="?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9 ?f170 ?f171 ?f172 ?f173 ?f174 ?f175 ?f176 ?f177 ?f178 ?f179 ?f180 ?f181 ?f182 ?f183 ?f184 ?f185 ?f186 ?f187 ?f186 ?f188 ?f189 ?f99 ?f100" draw:glue-point-leaving-directions="-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02876"/>
              <draw:equation draw:name="f7" draw:formula="?f4 / 1826902"/>
              <draw:equation draw:name="f8" draw:formula="510616 * ?f5 / 1702876"/>
              <draw:equation draw:name="f9" draw:formula="1679990 * ?f4 / 1826902"/>
              <draw:equation draw:name="f10" draw:formula="533476 * ?f5 / 1702876"/>
              <draw:equation draw:name="f11" draw:formula="1547415 * ?f4 / 1826902"/>
              <draw:equation draw:name="f12" draw:formula="526917 * ?f5 / 1702876"/>
              <draw:equation draw:name="f13" draw:formula="1420825 * ?f4 / 1826902"/>
              <draw:equation draw:name="f14" draw:formula="426308 * ?f5 / 1702876"/>
              <draw:equation draw:name="f15" draw:formula="1340083 * ?f4 / 1826902"/>
              <draw:equation draw:name="f16" draw:formula="198600 * ?f5 / 1702876"/>
              <draw:equation draw:name="f17" draw:formula="973177 * ?f4 / 1826902"/>
              <draw:equation draw:name="f18" draw:formula="181152 * ?f5 / 1702876"/>
              <draw:equation draw:name="f19" draw:formula="945796 * ?f4 / 1826902"/>
              <draw:equation draw:name="f20" draw:formula="63796 * ?f5 / 1702876"/>
              <draw:equation draw:name="f21" draw:formula="829713 * ?f4 / 1826902"/>
              <draw:equation draw:name="f22" draw:formula="6678 * ?f5 / 1702876"/>
              <draw:equation draw:name="f23" draw:formula="567109 * ?f4 / 1826902"/>
              <draw:equation draw:name="f24" draw:formula="109770 * ?f5 / 1702876"/>
              <draw:equation draw:name="f25" draw:formula="464080 * ?f4 / 1826902"/>
              <draw:equation draw:name="f26" draw:formula="132312 * ?f5 / 1702876"/>
              <draw:equation draw:name="f27" draw:formula="491652 * ?f4 / 1826902"/>
              <draw:equation draw:name="f28" draw:formula="239162 * ?f5 / 1702876"/>
              <draw:equation draw:name="f29" draw:formula="696501 * ?f4 / 1826902"/>
              <draw:equation draw:name="f30" draw:formula="259921 * ?f5 / 1702876"/>
              <draw:equation draw:name="f31" draw:formula="486813 * ?f4 / 1826902"/>
              <draw:equation draw:name="f32" draw:formula="459420 * ?f5 / 1702876"/>
              <draw:equation draw:name="f33" draw:formula="31396 * ?f4 / 1826902"/>
              <draw:equation draw:name="f34" draw:formula="495334 * ?f5 / 1702876"/>
              <draw:equation draw:name="f35" draw:formula="3250 * ?f4 / 1826902"/>
              <draw:equation draw:name="f36" draw:formula="487757 * ?f5 / 1702876"/>
              <draw:equation draw:name="f37" draw:formula="48652 * ?f4 / 1826902"/>
              <draw:equation draw:name="f38" draw:formula="428282 * ?f5 / 1702876"/>
              <draw:equation draw:name="f39" draw:formula="313866 * ?f4 / 1826902"/>
              <draw:equation draw:name="f40" draw:formula="619695 * ?f5 / 1702876"/>
              <draw:equation draw:name="f41" draw:formula="182246 * ?f4 / 1826902"/>
              <draw:equation draw:name="f42" draw:formula="803211 * ?f5 / 1702876"/>
              <draw:equation draw:name="f43" draw:formula="21335 * ?f4 / 1826902"/>
              <draw:equation draw:name="f44" draw:formula="815947 * ?f5 / 1702876"/>
              <draw:equation draw:name="f45" draw:formula="7135 * ?f4 / 1826902"/>
              <draw:equation draw:name="f46" draw:formula="832694 * ?f5 / 1702876"/>
              <draw:equation draw:name="f47" draw:formula="1086 * ?f4 / 1826902"/>
              <draw:equation draw:name="f48" draw:formula="835305 * ?f5 / 1702876"/>
              <draw:equation draw:name="f49" draw:formula="20698 * ?f4 / 1826902"/>
              <draw:equation draw:name="f50" draw:formula="816966 * ?f5 / 1702876"/>
              <draw:equation draw:name="f51" draw:formula="54065 * ?f4 / 1826902"/>
              <draw:equation draw:name="f52" draw:formula="737688 * ?f5 / 1702876"/>
              <draw:equation draw:name="f53" draw:formula="271521 * ?f4 / 1826902"/>
              <draw:equation draw:name="f54" draw:formula="706614 * ?f5 / 1702876"/>
              <draw:equation draw:name="f55" draw:formula="360542 * ?f4 / 1826902"/>
              <draw:equation draw:name="f56" draw:formula="953744 * ?f5 / 1702876"/>
              <draw:equation draw:name="f57" draw:formula="232678 * ?f4 / 1826902"/>
              <draw:equation draw:name="f58" draw:formula="1212208 * ?f5 / 1702876"/>
              <draw:equation draw:name="f59" draw:formula="53683 * ?f4 / 1826902"/>
              <draw:equation draw:name="f60" draw:formula="1252325 * ?f5 / 1702876"/>
              <draw:equation draw:name="f61" draw:formula="53046 * ?f4 / 1826902"/>
              <draw:equation draw:name="f62" draw:formula="1418394 * ?f5 / 1702876"/>
              <draw:equation draw:name="f63" draw:formula="288587 * ?f4 / 1826902"/>
              <draw:equation draw:name="f64" draw:formula="1535368 * ?f5 / 1702876"/>
              <draw:equation draw:name="f65" draw:formula="667591 * ?f4 / 1826902"/>
              <draw:equation draw:name="f66" draw:formula="1542691 * ?f5 / 1702876"/>
              <draw:equation draw:name="f67" draw:formula="688414 * ?f4 / 1826902"/>
              <draw:equation draw:name="f68" draw:formula="1579942 * ?f5 / 1702876"/>
              <draw:equation draw:name="f69" draw:formula="608626 * ?f4 / 1826902"/>
              <draw:equation draw:name="f70" draw:formula="1620632 * ?f5 / 1702876"/>
              <draw:equation draw:name="f71" draw:formula="501713 * ?f4 / 1826902"/>
              <draw:equation draw:name="f72" draw:formula="1637697 * ?f5 / 1702876"/>
              <draw:equation draw:name="f73" draw:formula="477006 * ?f4 / 1826902"/>
              <draw:equation draw:name="f74" draw:formula="1698063 * ?f5 / 1702876"/>
              <draw:equation draw:name="f75" draw:formula="672749 * ?f4 / 1826902"/>
              <draw:equation draw:name="f76" draw:formula="1577395 * ?f5 / 1702876"/>
              <draw:equation draw:name="f77" draw:formula="909181 * ?f4 / 1826902"/>
              <draw:equation draw:name="f78" draw:formula="1512445 * ?f5 / 1702876"/>
              <draw:equation draw:name="f79" draw:formula="947069 * ?f4 / 1826902"/>
              <draw:equation draw:name="f80" draw:formula="1489712 * ?f5 / 1702876"/>
              <draw:equation draw:name="f81" draw:formula="972094 * ?f4 / 1826902"/>
              <draw:equation draw:name="f82" draw:formula="1432848 * ?f5 / 1702876"/>
              <draw:equation draw:name="f83" draw:formula="1146633 * ?f4 / 1826902"/>
              <draw:equation draw:name="f84" draw:formula="1270536 * ?f5 / 1702876"/>
              <draw:equation draw:name="f85" draw:formula="1334097 * ?f4 / 1826902"/>
              <draw:equation draw:name="f86" draw:formula="1220422 * ?f5 / 1702876"/>
              <draw:equation draw:name="f87" draw:formula="1372622 * ?f4 / 1826902"/>
              <draw:equation draw:name="f88" draw:formula="1165088 * ?f5 / 1702876"/>
              <draw:equation draw:name="f89" draw:formula="1486985 * ?f4 / 1826902"/>
              <draw:equation draw:name="f90" draw:formula="1201702 * ?f5 / 1702876"/>
              <draw:equation draw:name="f91" draw:formula="1704697 * ?f4 / 1826902"/>
              <draw:equation draw:name="f92" draw:formula="1182599 * ?f5 / 1702876"/>
              <draw:equation draw:name="f93" draw:formula="1729531 * ?f4 / 1826902"/>
              <draw:equation draw:name="f94" draw:formula="900064 * ?f5 / 1702876"/>
              <draw:equation draw:name="f95" draw:formula="1823709 * ?f4 / 1826902"/>
              <draw:equation draw:name="f96" draw:formula="836005 * ?f5 / 1702876"/>
              <draw:equation draw:name="f97" draw:formula="534240 * ?f5 / 1702876"/>
              <draw:equation draw:name="f98" draw:formula="1709727 * ?f4 / 1826902"/>
              <draw:equation draw:name="f99" draw:formula="?f8 / ?f6"/>
              <draw:equation draw:name="f100" draw:formula="?f9 / ?f7"/>
              <draw:equation draw:name="f101" draw:formula="?f10 / ?f6"/>
              <draw:equation draw:name="f102" draw:formula="?f11 / ?f7"/>
              <draw:equation draw:name="f103" draw:formula="?f12 / ?f6"/>
              <draw:equation draw:name="f104" draw:formula="?f13 / ?f7"/>
              <draw:equation draw:name="f105" draw:formula="?f14 / ?f6"/>
              <draw:equation draw:name="f106" draw:formula="?f15 / ?f7"/>
              <draw:equation draw:name="f107" draw:formula="?f16 / ?f6"/>
              <draw:equation draw:name="f108" draw:formula="?f17 / ?f7"/>
              <draw:equation draw:name="f109" draw:formula="?f18 / ?f6"/>
              <draw:equation draw:name="f110" draw:formula="?f19 / ?f7"/>
              <draw:equation draw:name="f111" draw:formula="?f20 / ?f6"/>
              <draw:equation draw:name="f112" draw:formula="?f21 / ?f7"/>
              <draw:equation draw:name="f113" draw:formula="?f22 / ?f6"/>
              <draw:equation draw:name="f114" draw:formula="?f23 / ?f7"/>
              <draw:equation draw:name="f115" draw:formula="?f24 / ?f6"/>
              <draw:equation draw:name="f116" draw:formula="?f25 / ?f7"/>
              <draw:equation draw:name="f117" draw:formula="?f26 / ?f6"/>
              <draw:equation draw:name="f118" draw:formula="?f27 / ?f7"/>
              <draw:equation draw:name="f119" draw:formula="?f28 / ?f6"/>
              <draw:equation draw:name="f120" draw:formula="?f29 / ?f7"/>
              <draw:equation draw:name="f121" draw:formula="?f30 / ?f6"/>
              <draw:equation draw:name="f122" draw:formula="?f31 / ?f7"/>
              <draw:equation draw:name="f123" draw:formula="?f32 / ?f6"/>
              <draw:equation draw:name="f124" draw:formula="?f33 / ?f7"/>
              <draw:equation draw:name="f125" draw:formula="?f34 / ?f6"/>
              <draw:equation draw:name="f126" draw:formula="?f35 / ?f7"/>
              <draw:equation draw:name="f127" draw:formula="?f36 / ?f6"/>
              <draw:equation draw:name="f128" draw:formula="?f37 / ?f7"/>
              <draw:equation draw:name="f129" draw:formula="?f38 / ?f6"/>
              <draw:equation draw:name="f130" draw:formula="?f39 / ?f7"/>
              <draw:equation draw:name="f131" draw:formula="?f40 / ?f6"/>
              <draw:equation draw:name="f132" draw:formula="?f41 / ?f7"/>
              <draw:equation draw:name="f133" draw:formula="?f42 / ?f6"/>
              <draw:equation draw:name="f134" draw:formula="?f43 / ?f7"/>
              <draw:equation draw:name="f135" draw:formula="?f44 / ?f6"/>
              <draw:equation draw:name="f136" draw:formula="?f45 / ?f7"/>
              <draw:equation draw:name="f137" draw:formula="?f46 / ?f6"/>
              <draw:equation draw:name="f138" draw:formula="?f47 / ?f7"/>
              <draw:equation draw:name="f139" draw:formula="?f48 / ?f6"/>
              <draw:equation draw:name="f140" draw:formula="?f49 / ?f7"/>
              <draw:equation draw:name="f141" draw:formula="?f50 / ?f6"/>
              <draw:equation draw:name="f142" draw:formula="?f51 / ?f7"/>
              <draw:equation draw:name="f143" draw:formula="?f52 / ?f6"/>
              <draw:equation draw:name="f144" draw:formula="?f53 / ?f7"/>
              <draw:equation draw:name="f145" draw:formula="?f54 / ?f6"/>
              <draw:equation draw:name="f146" draw:formula="?f55 / ?f7"/>
              <draw:equation draw:name="f147" draw:formula="?f56 / ?f6"/>
              <draw:equation draw:name="f148" draw:formula="?f57 / ?f7"/>
              <draw:equation draw:name="f149" draw:formula="?f58 / ?f6"/>
              <draw:equation draw:name="f150" draw:formula="?f59 / ?f7"/>
              <draw:equation draw:name="f151" draw:formula="?f60 / ?f6"/>
              <draw:equation draw:name="f152" draw:formula="?f61 / ?f7"/>
              <draw:equation draw:name="f153" draw:formula="?f62 / ?f6"/>
              <draw:equation draw:name="f154" draw:formula="?f63 / ?f7"/>
              <draw:equation draw:name="f155" draw:formula="?f64 / ?f6"/>
              <draw:equation draw:name="f156" draw:formula="?f65 / ?f7"/>
              <draw:equation draw:name="f157" draw:formula="?f66 / ?f6"/>
              <draw:equation draw:name="f158" draw:formula="?f67 / ?f7"/>
              <draw:equation draw:name="f159" draw:formula="?f68 / ?f6"/>
              <draw:equation draw:name="f160" draw:formula="?f69 / ?f7"/>
              <draw:equation draw:name="f161" draw:formula="?f70 / ?f6"/>
              <draw:equation draw:name="f162" draw:formula="?f71 / ?f7"/>
              <draw:equation draw:name="f163" draw:formula="?f72 / ?f6"/>
              <draw:equation draw:name="f164" draw:formula="?f73 / ?f7"/>
              <draw:equation draw:name="f165" draw:formula="?f74 / ?f6"/>
              <draw:equation draw:name="f166" draw:formula="?f75 / ?f7"/>
              <draw:equation draw:name="f167" draw:formula="?f76 / ?f6"/>
              <draw:equation draw:name="f168" draw:formula="?f77 / ?f7"/>
              <draw:equation draw:name="f169" draw:formula="?f78 / ?f6"/>
              <draw:equation draw:name="f170" draw:formula="?f79 / ?f7"/>
              <draw:equation draw:name="f171" draw:formula="?f80 / ?f6"/>
              <draw:equation draw:name="f172" draw:formula="?f81 / ?f7"/>
              <draw:equation draw:name="f173" draw:formula="?f82 / ?f6"/>
              <draw:equation draw:name="f174" draw:formula="?f83 / ?f7"/>
              <draw:equation draw:name="f175" draw:formula="?f84 / ?f6"/>
              <draw:equation draw:name="f176" draw:formula="?f85 / ?f7"/>
              <draw:equation draw:name="f177" draw:formula="?f86 / ?f6"/>
              <draw:equation draw:name="f178" draw:formula="?f87 / ?f7"/>
              <draw:equation draw:name="f179" draw:formula="?f88 / ?f6"/>
              <draw:equation draw:name="f180" draw:formula="?f89 / ?f7"/>
              <draw:equation draw:name="f181" draw:formula="?f90 / ?f6"/>
              <draw:equation draw:name="f182" draw:formula="?f91 / ?f7"/>
              <draw:equation draw:name="f183" draw:formula="?f92 / ?f6"/>
              <draw:equation draw:name="f184" draw:formula="?f93 / ?f7"/>
              <draw:equation draw:name="f185" draw:formula="?f94 / ?f6"/>
              <draw:equation draw:name="f186" draw:formula="?f95 / ?f7"/>
              <draw:equation draw:name="f187" draw:formula="?f96 / ?f6"/>
              <draw:equation draw:name="f188" draw:formula="?f97 / ?f6"/>
              <draw:equation draw:name="f189" draw:formula="?f98 / ?f7"/>
              <draw:equation draw:name="f190" draw:formula="?f0 / ?f6"/>
              <draw:equation draw:name="f191" draw:formula="?f1 / ?f6"/>
              <draw:equation draw:name="f192" draw:formula="?f2 / ?f7"/>
              <draw:equation draw:name="f193" draw:formula="?f3 / ?f7"/>
            </draw:enhanced-geometry>
          </draw:custom-shape>
          <draw:custom-shape svg:x="6.81259in" svg:y="1.40946in" svg:width="0.54562in" svg:height="0.42957in" draw:id="id210" draw:style-name="a1538" draw:name="Graphic 57">
            <svg:title/>
            <svg:desc/>
            <text:p text:style-name="a1537" text:class-names="" text:cond-style-name=""><text:span text:style-name="a1536" text:class-names=""/></text:p>
            <draw:enhanced-geometry xmlns:dr3d="urn:oasis:names:tc:opendocument:xmlns:dr3d:1.0" draw:type="non-primitive" svg:viewBox="0 0 1629865 1283201" draw:enhanced-path="M 1598115 1037982 C 1572326 1118278 1542462 1196856 1499608 1275306 1480504 1199912 1464139 1129422 1444527 1059759 1417592 963862 1383715 870639 1333538 783656 1297688 721508 1239423 677316 1203764 615358 1195041 600203 1187845 613257 1181605 618542 1024960 751499 845518 846696 660537 932597 658945 933297 656780 932660 653851 932660 705939 812629 717146 677698 793048 565372 682569 708008 520257 782701 380741 888023 377812 774550 412070 669356 454861 565817 281214 770348 209768 1010091 209259 1283201 148894 1198511 112470 1110128 70062 1024992 54779 977743 41407 929795 23705 883502 -9981 795437 -4886 708836 20966 619688 119602 279972 396596 46724 749302 7817 872899 -5810 994777 -5555 1112643 40993 1207331 78371 1279795 139692 1320484 234889 1324369 243931 1328508 251445 1339141 254565 1399571 272331 1440005 316204 1475410 364153 1617791 557030 1663766 770029 1604865 1003915 1602063 1015058 1600344 1026584 1598115 1037982 Z N" draw:text-areas="?f92 ?f94 ?f93 ?f95" draw:glue-points="?f50 ?f51 ?f52 ?f53 ?f54 ?f55 ?f56 ?f57 ?f58 ?f59 ?f60 ?f61 ?f62 ?f63 ?f64 ?f65 ?f66 ?f67 ?f68 ?f69 ?f70 ?f71 ?f72 ?f73 ?f74 ?f75 ?f76 ?f77 ?f78 ?f79 ?f80 ?f81 ?f82 ?f83 ?f84 ?f85 ?f86 ?f87 ?f88 ?f89 ?f90 ?f91 ?f50 ?f51" draw:glue-point-leaving-directions="-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29865"/>
              <draw:equation draw:name="f7" draw:formula="?f4 / 1283201"/>
              <draw:equation draw:name="f8" draw:formula="1598115 * ?f5 / 1629865"/>
              <draw:equation draw:name="f9" draw:formula="1037982 * ?f4 / 1283201"/>
              <draw:equation draw:name="f10" draw:formula="1499608 * ?f5 / 1629865"/>
              <draw:equation draw:name="f11" draw:formula="1275306 * ?f4 / 1283201"/>
              <draw:equation draw:name="f12" draw:formula="1444527 * ?f5 / 1629865"/>
              <draw:equation draw:name="f13" draw:formula="1059759 * ?f4 / 1283201"/>
              <draw:equation draw:name="f14" draw:formula="1333538 * ?f5 / 1629865"/>
              <draw:equation draw:name="f15" draw:formula="783656 * ?f4 / 1283201"/>
              <draw:equation draw:name="f16" draw:formula="1203764 * ?f5 / 1629865"/>
              <draw:equation draw:name="f17" draw:formula="615358 * ?f4 / 1283201"/>
              <draw:equation draw:name="f18" draw:formula="1181605 * ?f5 / 1629865"/>
              <draw:equation draw:name="f19" draw:formula="618542 * ?f4 / 1283201"/>
              <draw:equation draw:name="f20" draw:formula="660537 * ?f5 / 1629865"/>
              <draw:equation draw:name="f21" draw:formula="932597 * ?f4 / 1283201"/>
              <draw:equation draw:name="f22" draw:formula="653851 * ?f5 / 1629865"/>
              <draw:equation draw:name="f23" draw:formula="932660 * ?f4 / 1283201"/>
              <draw:equation draw:name="f24" draw:formula="793048 * ?f5 / 1629865"/>
              <draw:equation draw:name="f25" draw:formula="565372 * ?f4 / 1283201"/>
              <draw:equation draw:name="f26" draw:formula="380741 * ?f5 / 1629865"/>
              <draw:equation draw:name="f27" draw:formula="888023 * ?f4 / 1283201"/>
              <draw:equation draw:name="f28" draw:formula="454861 * ?f5 / 1629865"/>
              <draw:equation draw:name="f29" draw:formula="565817 * ?f4 / 1283201"/>
              <draw:equation draw:name="f30" draw:formula="209259 * ?f5 / 1629865"/>
              <draw:equation draw:name="f31" draw:formula="1283201 * ?f4 / 1283201"/>
              <draw:equation draw:name="f32" draw:formula="70062 * ?f5 / 1629865"/>
              <draw:equation draw:name="f33" draw:formula="1024992 * ?f4 / 1283201"/>
              <draw:equation draw:name="f34" draw:formula="23705 * ?f5 / 1629865"/>
              <draw:equation draw:name="f35" draw:formula="883502 * ?f4 / 1283201"/>
              <draw:equation draw:name="f36" draw:formula="20966 * ?f5 / 1629865"/>
              <draw:equation draw:name="f37" draw:formula="619688 * ?f4 / 1283201"/>
              <draw:equation draw:name="f38" draw:formula="749302 * ?f5 / 1629865"/>
              <draw:equation draw:name="f39" draw:formula="7817 * ?f4 / 1283201"/>
              <draw:equation draw:name="f40" draw:formula="1112643 * ?f5 / 1629865"/>
              <draw:equation draw:name="f41" draw:formula="40993 * ?f4 / 1283201"/>
              <draw:equation draw:name="f42" draw:formula="1320484 * ?f5 / 1629865"/>
              <draw:equation draw:name="f43" draw:formula="234889 * ?f4 / 1283201"/>
              <draw:equation draw:name="f44" draw:formula="1339141 * ?f5 / 1629865"/>
              <draw:equation draw:name="f45" draw:formula="254565 * ?f4 / 1283201"/>
              <draw:equation draw:name="f46" draw:formula="1475410 * ?f5 / 1629865"/>
              <draw:equation draw:name="f47" draw:formula="364153 * ?f4 / 1283201"/>
              <draw:equation draw:name="f48" draw:formula="1604865 * ?f5 / 1629865"/>
              <draw:equation draw:name="f49" draw:formula="1003915 * ?f4 / 1283201"/>
              <draw:equation draw:name="f50" draw:formula="?f8 / ?f6"/>
              <draw:equation draw:name="f51" draw:formula="?f9 / ?f7"/>
              <draw:equation draw:name="f52" draw:formula="?f10 / ?f6"/>
              <draw:equation draw:name="f53" draw:formula="?f11 / ?f7"/>
              <draw:equation draw:name="f54" draw:formula="?f12 / ?f6"/>
              <draw:equation draw:name="f55" draw:formula="?f13 / ?f7"/>
              <draw:equation draw:name="f56" draw:formula="?f14 / ?f6"/>
              <draw:equation draw:name="f57" draw:formula="?f15 / ?f7"/>
              <draw:equation draw:name="f58" draw:formula="?f16 / ?f6"/>
              <draw:equation draw:name="f59" draw:formula="?f17 / ?f7"/>
              <draw:equation draw:name="f60" draw:formula="?f18 / ?f6"/>
              <draw:equation draw:name="f61" draw:formula="?f19 / ?f7"/>
              <draw:equation draw:name="f62" draw:formula="?f20 / ?f6"/>
              <draw:equation draw:name="f63" draw:formula="?f21 / ?f7"/>
              <draw:equation draw:name="f64" draw:formula="?f22 / ?f6"/>
              <draw:equation draw:name="f65" draw:formula="?f23 / ?f7"/>
              <draw:equation draw:name="f66" draw:formula="?f24 / ?f6"/>
              <draw:equation draw:name="f67" draw:formula="?f25 / ?f7"/>
              <draw:equation draw:name="f68" draw:formula="?f26 / ?f6"/>
              <draw:equation draw:name="f69" draw:formula="?f27 / ?f7"/>
              <draw:equation draw:name="f70" draw:formula="?f28 / ?f6"/>
              <draw:equation draw:name="f71" draw:formula="?f29 / ?f7"/>
              <draw:equation draw:name="f72" draw:formula="?f30 / ?f6"/>
              <draw:equation draw:name="f73" draw:formula="?f31 / ?f7"/>
              <draw:equation draw:name="f74" draw:formula="?f32 / ?f6"/>
              <draw:equation draw:name="f75" draw:formula="?f33 / ?f7"/>
              <draw:equation draw:name="f76" draw:formula="?f34 / ?f6"/>
              <draw:equation draw:name="f77" draw:formula="?f35 / ?f7"/>
              <draw:equation draw:name="f78" draw:formula="?f36 / ?f6"/>
              <draw:equation draw:name="f79" draw:formula="?f37 / ?f7"/>
              <draw:equation draw:name="f80" draw:formula="?f38 / ?f6"/>
              <draw:equation draw:name="f81" draw:formula="?f39 / ?f7"/>
              <draw:equation draw:name="f82" draw:formula="?f40 / ?f6"/>
              <draw:equation draw:name="f83" draw:formula="?f41 / ?f7"/>
              <draw:equation draw:name="f84" draw:formula="?f42 / ?f6"/>
              <draw:equation draw:name="f85" draw:formula="?f43 / ?f7"/>
              <draw:equation draw:name="f86" draw:formula="?f44 / ?f6"/>
              <draw:equation draw:name="f87" draw:formula="?f45 / ?f7"/>
              <draw:equation draw:name="f88" draw:formula="?f46 / ?f6"/>
              <draw:equation draw:name="f89" draw:formula="?f47 / ?f7"/>
              <draw:equation draw:name="f90" draw:formula="?f48 / ?f6"/>
              <draw:equation draw:name="f91" draw:formula="?f49 / ?f7"/>
              <draw:equation draw:name="f92" draw:formula="?f0 / ?f6"/>
              <draw:equation draw:name="f93" draw:formula="?f1 / ?f6"/>
              <draw:equation draw:name="f94" draw:formula="?f2 / ?f7"/>
              <draw:equation draw:name="f95" draw:formula="?f3 / ?f7"/>
            </draw:enhanced-geometry>
          </draw:custom-shape>
          <draw:custom-shape svg:x="7.00924in" svg:y="2.20768in" svg:width="0.15003in" svg:height="0.22846in" draw:id="id211" draw:style-name="a1541" draw:name="Graphic 57">
            <svg:title/>
            <svg:desc/>
            <text:p text:style-name="a1540" text:class-names="" text:cond-style-name=""><text:span text:style-name="a1539" text:class-names=""/></text:p>
            <draw:enhanced-geometry xmlns:dr3d="urn:oasis:names:tc:opendocument:xmlns:dr3d:1.0" draw:type="non-primitive" svg:viewBox="0 0 448157 682443" draw:enhanced-path="M 0 681998 C 10634 619467 86664 398762 104175 341262 105385 337251 129200 284781 131811 282361 155690 261666 118503 239061 100609 202192 95133 190858 86600 170672 81888 158956 110543 123933 188993 24088 208923 209 234458 -1192 229682 4985 249040 2947 258337 3711 356144 126353 379259 161885 361175 204484 355826 229191 324561 264978 320422 269753 315073 273319 320867 280706 355062 323688 448094 676267 448158 682443 298835 682316 149449 682188 0 681998 Z N" draw:text-areas="?f52 ?f54 ?f53 ?f55" draw:glue-points="?f30 ?f31 ?f32 ?f33 ?f34 ?f35 ?f36 ?f37 ?f38 ?f39 ?f40 ?f41 ?f42 ?f43 ?f44 ?f45 ?f46 ?f47 ?f48 ?f49 ?f50 ?f51 ?f30 ?f31"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8157"/>
              <draw:equation draw:name="f7" draw:formula="?f4 / 682443"/>
              <draw:equation draw:name="f8" draw:formula="0 * ?f5 / 448157"/>
              <draw:equation draw:name="f9" draw:formula="681998 * ?f4 / 682443"/>
              <draw:equation draw:name="f10" draw:formula="104175 * ?f5 / 448157"/>
              <draw:equation draw:name="f11" draw:formula="341262 * ?f4 / 682443"/>
              <draw:equation draw:name="f12" draw:formula="131811 * ?f5 / 448157"/>
              <draw:equation draw:name="f13" draw:formula="282361 * ?f4 / 682443"/>
              <draw:equation draw:name="f14" draw:formula="100609 * ?f5 / 448157"/>
              <draw:equation draw:name="f15" draw:formula="202192 * ?f4 / 682443"/>
              <draw:equation draw:name="f16" draw:formula="81888 * ?f5 / 448157"/>
              <draw:equation draw:name="f17" draw:formula="158956 * ?f4 / 682443"/>
              <draw:equation draw:name="f18" draw:formula="208923 * ?f5 / 448157"/>
              <draw:equation draw:name="f19" draw:formula="209 * ?f4 / 682443"/>
              <draw:equation draw:name="f20" draw:formula="249040 * ?f5 / 448157"/>
              <draw:equation draw:name="f21" draw:formula="2947 * ?f4 / 682443"/>
              <draw:equation draw:name="f22" draw:formula="379259 * ?f5 / 448157"/>
              <draw:equation draw:name="f23" draw:formula="161885 * ?f4 / 682443"/>
              <draw:equation draw:name="f24" draw:formula="324561 * ?f5 / 448157"/>
              <draw:equation draw:name="f25" draw:formula="264978 * ?f4 / 682443"/>
              <draw:equation draw:name="f26" draw:formula="320867 * ?f5 / 448157"/>
              <draw:equation draw:name="f27" draw:formula="280706 * ?f4 / 682443"/>
              <draw:equation draw:name="f28" draw:formula="448158 * ?f5 / 448157"/>
              <draw:equation draw:name="f29" draw:formula="682443 * ?f4 / 682443"/>
              <draw:equation draw:name="f30" draw:formula="?f8 / ?f6"/>
              <draw:equation draw:name="f31" draw:formula="?f9 / ?f7"/>
              <draw:equation draw:name="f32" draw:formula="?f10 / ?f6"/>
              <draw:equation draw:name="f33" draw:formula="?f11 / ?f7"/>
              <draw:equation draw:name="f34" draw:formula="?f12 / ?f6"/>
              <draw:equation draw:name="f35" draw:formula="?f13 / ?f7"/>
              <draw:equation draw:name="f36" draw:formula="?f14 / ?f6"/>
              <draw:equation draw:name="f37" draw:formula="?f15 / ?f7"/>
              <draw:equation draw:name="f38" draw:formula="?f16 / ?f6"/>
              <draw:equation draw:name="f39" draw:formula="?f17 / ?f7"/>
              <draw:equation draw:name="f40" draw:formula="?f18 / ?f6"/>
              <draw:equation draw:name="f41" draw:formula="?f19 / ?f7"/>
              <draw:equation draw:name="f42" draw:formula="?f20 / ?f6"/>
              <draw:equation draw:name="f43" draw:formula="?f21 / ?f7"/>
              <draw:equation draw:name="f44" draw:formula="?f22 / ?f6"/>
              <draw:equation draw:name="f45" draw:formula="?f23 / ?f7"/>
              <draw:equation draw:name="f46" draw:formula="?f24 / ?f6"/>
              <draw:equation draw:name="f47" draw:formula="?f25 / ?f7"/>
              <draw:equation draw:name="f48" draw:formula="?f26 / ?f6"/>
              <draw:equation draw:name="f49" draw:formula="?f27 / ?f7"/>
              <draw:equation draw:name="f50" draw:formula="?f28 / ?f6"/>
              <draw:equation draw:name="f51" draw:formula="?f29 / ?f7"/>
              <draw:equation draw:name="f52" draw:formula="?f0 / ?f6"/>
              <draw:equation draw:name="f53" draw:formula="?f1 / ?f6"/>
              <draw:equation draw:name="f54" draw:formula="?f2 / ?f7"/>
              <draw:equation draw:name="f55" draw:formula="?f3 / ?f7"/>
            </draw:enhanced-geometry>
          </draw:custom-shape>
          <draw:custom-shape svg:x="6.92845in" svg:y="2.15517in" svg:width="0.15444in" svg:height="0.14345in" draw:id="id212" draw:style-name="a1544" draw:name="Graphic 57">
            <svg:title/>
            <svg:desc/>
            <text:p text:style-name="a1543" text:class-names="" text:cond-style-name=""><text:span text:style-name="a1542" text:class-names=""/></text:p>
            <draw:enhanced-geometry xmlns:dr3d="urn:oasis:names:tc:opendocument:xmlns:dr3d:1.0" draw:type="non-primitive" svg:viewBox="0 0 461350 428505" draw:enhanced-path="M 447402 150945 C 471982 153301 457908 163871 451478 171831 410406 222708 277321 383938 254142 415458 239752 435007 233130 431187 221349 413294 153851 310646 7841 95164 3192 89433 -1711 74596 -3112 62943 15036 53392 36240 42248 56171 27793 74129 11938 92977 -4618 108450 -3790 124879 13402 167733 57212 224979 74469 279804 95100 334821 115795 391430 132478 447402 150945 Z N" draw:text-areas="?f44 ?f46 ?f45 ?f47" draw:glue-points="?f26 ?f27 ?f28 ?f29 ?f30 ?f31 ?f32 ?f33 ?f34 ?f35 ?f36 ?f37 ?f38 ?f39 ?f40 ?f41 ?f42 ?f43 ?f26 ?f27" draw:glue-point-leaving-directions="-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61350"/>
              <draw:equation draw:name="f7" draw:formula="?f4 / 428505"/>
              <draw:equation draw:name="f8" draw:formula="447402 * ?f5 / 461350"/>
              <draw:equation draw:name="f9" draw:formula="150945 * ?f4 / 428505"/>
              <draw:equation draw:name="f10" draw:formula="451478 * ?f5 / 461350"/>
              <draw:equation draw:name="f11" draw:formula="171831 * ?f4 / 428505"/>
              <draw:equation draw:name="f12" draw:formula="254142 * ?f5 / 461350"/>
              <draw:equation draw:name="f13" draw:formula="415458 * ?f4 / 428505"/>
              <draw:equation draw:name="f14" draw:formula="221349 * ?f5 / 461350"/>
              <draw:equation draw:name="f15" draw:formula="413294 * ?f4 / 428505"/>
              <draw:equation draw:name="f16" draw:formula="3192 * ?f5 / 461350"/>
              <draw:equation draw:name="f17" draw:formula="89433 * ?f4 / 428505"/>
              <draw:equation draw:name="f18" draw:formula="15036 * ?f5 / 461350"/>
              <draw:equation draw:name="f19" draw:formula="53392 * ?f4 / 428505"/>
              <draw:equation draw:name="f20" draw:formula="74129 * ?f5 / 461350"/>
              <draw:equation draw:name="f21" draw:formula="11938 * ?f4 / 428505"/>
              <draw:equation draw:name="f22" draw:formula="124879 * ?f5 / 461350"/>
              <draw:equation draw:name="f23" draw:formula="13402 * ?f4 / 428505"/>
              <draw:equation draw:name="f24" draw:formula="279804 * ?f5 / 461350"/>
              <draw:equation draw:name="f25" draw:formula="95100 * ?f4 / 428505"/>
              <draw:equation draw:name="f26" draw:formula="?f8 / ?f6"/>
              <draw:equation draw:name="f27" draw:formula="?f9 / ?f7"/>
              <draw:equation draw:name="f28" draw:formula="?f10 / ?f6"/>
              <draw:equation draw:name="f29" draw:formula="?f11 / ?f7"/>
              <draw:equation draw:name="f30" draw:formula="?f12 / ?f6"/>
              <draw:equation draw:name="f31" draw:formula="?f13 / ?f7"/>
              <draw:equation draw:name="f32" draw:formula="?f14 / ?f6"/>
              <draw:equation draw:name="f33" draw:formula="?f15 / ?f7"/>
              <draw:equation draw:name="f34" draw:formula="?f16 / ?f6"/>
              <draw:equation draw:name="f35" draw:formula="?f17 / ?f7"/>
              <draw:equation draw:name="f36" draw:formula="?f18 / ?f6"/>
              <draw:equation draw:name="f37" draw:formula="?f19 / ?f7"/>
              <draw:equation draw:name="f38" draw:formula="?f20 / ?f6"/>
              <draw:equation draw:name="f39" draw:formula="?f21 / ?f7"/>
              <draw:equation draw:name="f40" draw:formula="?f22 / ?f6"/>
              <draw:equation draw:name="f41" draw:formula="?f23 / ?f7"/>
              <draw:equation draw:name="f42" draw:formula="?f24 / ?f6"/>
              <draw:equation draw:name="f43" draw:formula="?f25 / ?f7"/>
              <draw:equation draw:name="f44" draw:formula="?f0 / ?f6"/>
              <draw:equation draw:name="f45" draw:formula="?f1 / ?f6"/>
              <draw:equation draw:name="f46" draw:formula="?f2 / ?f7"/>
              <draw:equation draw:name="f47" draw:formula="?f3 / ?f7"/>
            </draw:enhanced-geometry>
          </draw:custom-shape>
          <draw:custom-shape svg:x="7.09003in" svg:y="2.15517in" svg:width="0.15444in" svg:height="0.14345in" draw:id="id213" draw:style-name="a1547" draw:name="Graphic 57">
            <svg:title/>
            <svg:desc/>
            <text:p text:style-name="a1546" text:class-names="" text:cond-style-name=""><text:span text:style-name="a1545" text:class-names=""/></text:p>
            <draw:enhanced-geometry xmlns:dr3d="urn:oasis:names:tc:opendocument:xmlns:dr3d:1.0" draw:type="non-primitive" svg:viewBox="0 0 461350 428505" draw:enhanced-path="M 13948 150945 C -10631 153301 3441 163871 9873 171831 50944 222708 184029 383938 207207 415458 221598 435007 228221 431187 240001 413294 307498 310646 453510 95164 458158 89433 463061 74596 464462 62943 446314 53392 425109 42248 405179 27793 387222 11938 368374 -4618 352900 -3790 336472 13402 293617 57212 236371 74469 181545 95100 126465 115795 69920 132478 13948 150945 Z N" draw:text-areas="?f44 ?f46 ?f45 ?f47" draw:glue-points="?f26 ?f27 ?f28 ?f29 ?f30 ?f31 ?f32 ?f33 ?f34 ?f35 ?f36 ?f37 ?f38 ?f39 ?f40 ?f41 ?f42 ?f43 ?f26 ?f27" draw:glue-point-leaving-directions="-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61350"/>
              <draw:equation draw:name="f7" draw:formula="?f4 / 428505"/>
              <draw:equation draw:name="f8" draw:formula="13948 * ?f5 / 461350"/>
              <draw:equation draw:name="f9" draw:formula="150945 * ?f4 / 428505"/>
              <draw:equation draw:name="f10" draw:formula="9873 * ?f5 / 461350"/>
              <draw:equation draw:name="f11" draw:formula="171831 * ?f4 / 428505"/>
              <draw:equation draw:name="f12" draw:formula="207207 * ?f5 / 461350"/>
              <draw:equation draw:name="f13" draw:formula="415458 * ?f4 / 428505"/>
              <draw:equation draw:name="f14" draw:formula="240001 * ?f5 / 461350"/>
              <draw:equation draw:name="f15" draw:formula="413294 * ?f4 / 428505"/>
              <draw:equation draw:name="f16" draw:formula="458158 * ?f5 / 461350"/>
              <draw:equation draw:name="f17" draw:formula="89433 * ?f4 / 428505"/>
              <draw:equation draw:name="f18" draw:formula="446314 * ?f5 / 461350"/>
              <draw:equation draw:name="f19" draw:formula="53392 * ?f4 / 428505"/>
              <draw:equation draw:name="f20" draw:formula="387222 * ?f5 / 461350"/>
              <draw:equation draw:name="f21" draw:formula="11938 * ?f4 / 428505"/>
              <draw:equation draw:name="f22" draw:formula="336472 * ?f5 / 461350"/>
              <draw:equation draw:name="f23" draw:formula="13402 * ?f4 / 428505"/>
              <draw:equation draw:name="f24" draw:formula="181545 * ?f5 / 461350"/>
              <draw:equation draw:name="f25" draw:formula="95100 * ?f4 / 428505"/>
              <draw:equation draw:name="f26" draw:formula="?f8 / ?f6"/>
              <draw:equation draw:name="f27" draw:formula="?f9 / ?f7"/>
              <draw:equation draw:name="f28" draw:formula="?f10 / ?f6"/>
              <draw:equation draw:name="f29" draw:formula="?f11 / ?f7"/>
              <draw:equation draw:name="f30" draw:formula="?f12 / ?f6"/>
              <draw:equation draw:name="f31" draw:formula="?f13 / ?f7"/>
              <draw:equation draw:name="f32" draw:formula="?f14 / ?f6"/>
              <draw:equation draw:name="f33" draw:formula="?f15 / ?f7"/>
              <draw:equation draw:name="f34" draw:formula="?f16 / ?f6"/>
              <draw:equation draw:name="f35" draw:formula="?f17 / ?f7"/>
              <draw:equation draw:name="f36" draw:formula="?f18 / ?f6"/>
              <draw:equation draw:name="f37" draw:formula="?f19 / ?f7"/>
              <draw:equation draw:name="f38" draw:formula="?f20 / ?f6"/>
              <draw:equation draw:name="f39" draw:formula="?f21 / ?f7"/>
              <draw:equation draw:name="f40" draw:formula="?f22 / ?f6"/>
              <draw:equation draw:name="f41" draw:formula="?f23 / ?f7"/>
              <draw:equation draw:name="f42" draw:formula="?f24 / ?f6"/>
              <draw:equation draw:name="f43" draw:formula="?f25 / ?f7"/>
              <draw:equation draw:name="f44" draw:formula="?f0 / ?f6"/>
              <draw:equation draw:name="f45" draw:formula="?f1 / ?f6"/>
              <draw:equation draw:name="f46" draw:formula="?f2 / ?f7"/>
              <draw:equation draw:name="f47" draw:formula="?f3 / ?f7"/>
            </draw:enhanced-geometry>
          </draw:custom-shape>
        </draw:g>
        <draw:g draw:name="Group 88" draw:id="id195">
          <svg:title/>
          <svg:desc/>
          <draw:custom-shape svg:x="4.82778in" svg:y="1.05017in" svg:width="0.69886in" svg:height="0.86131in" draw:id="id202" draw:style-name="a1514" draw:name="Graphic 57">
            <svg:title/>
            <svg:desc/>
            <text:p text:style-name="a1513" text:class-names="" text:cond-style-name=""><text:span text:style-name="a1512" text:class-names=""/></text:p>
            <draw:enhanced-geometry xmlns:dr3d="urn:oasis:names:tc:opendocument:xmlns:dr3d:1.0" draw:type="non-primitive" svg:viewBox="0 0 2087615 2572889" draw:enhanced-path="M 2086373 1611793 C 2077458 1391916 2061412 1172359 2050523 952610 2043582 813157 2019894 677462 1974938 545141 1857837 200267 1600136 10192 1235968 768 1136187 -1843 1036723 2168 937642 13376 793414 29677 653770 63680 524124 130605 333858 228795 199500 373214 155881 589142 137415 680518 131938 773614 123852 866264 112071 1001577 110861 1136954 123151 1272204 136077 1414585 168553 1553720 194660 1693936 216883 1813266 224143 1932597 199882 2053201 171864 2192717 114809 2320644 53488 2447615 33876 2488178 8150 2526511 0 2572104 10443 2574842 18912 2570002 26299 2564081 92650 2511038 1903620 2490279 1914318 2480600 1962076 2377316 1994233 2268811 2021741 2158713 2066697 1979017 2093887 1796965 2086373 1611793 Z N" draw:text-areas="?f72 ?f74 ?f73 ?f75" draw:glue-points="?f40 ?f41 ?f42 ?f43 ?f44 ?f45 ?f46 ?f47 ?f48 ?f49 ?f50 ?f51 ?f52 ?f53 ?f54 ?f55 ?f56 ?f57 ?f58 ?f59 ?f60 ?f61 ?f62 ?f63 ?f64 ?f65 ?f66 ?f67 ?f68 ?f69 ?f70 ?f71 ?f40 ?f41" draw:glue-point-leaving-directions="-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087615"/>
              <draw:equation draw:name="f7" draw:formula="?f4 / 2572889"/>
              <draw:equation draw:name="f8" draw:formula="2086373 * ?f5 / 2087615"/>
              <draw:equation draw:name="f9" draw:formula="1611793 * ?f4 / 2572889"/>
              <draw:equation draw:name="f10" draw:formula="2050523 * ?f5 / 2087615"/>
              <draw:equation draw:name="f11" draw:formula="952610 * ?f4 / 2572889"/>
              <draw:equation draw:name="f12" draw:formula="1974938 * ?f5 / 2087615"/>
              <draw:equation draw:name="f13" draw:formula="545141 * ?f4 / 2572889"/>
              <draw:equation draw:name="f14" draw:formula="1235968 * ?f5 / 2087615"/>
              <draw:equation draw:name="f15" draw:formula="768 * ?f4 / 2572889"/>
              <draw:equation draw:name="f16" draw:formula="937642 * ?f5 / 2087615"/>
              <draw:equation draw:name="f17" draw:formula="13376 * ?f4 / 2572889"/>
              <draw:equation draw:name="f18" draw:formula="524124 * ?f5 / 2087615"/>
              <draw:equation draw:name="f19" draw:formula="130605 * ?f4 / 2572889"/>
              <draw:equation draw:name="f20" draw:formula="155881 * ?f5 / 2087615"/>
              <draw:equation draw:name="f21" draw:formula="589142 * ?f4 / 2572889"/>
              <draw:equation draw:name="f22" draw:formula="123852 * ?f5 / 2087615"/>
              <draw:equation draw:name="f23" draw:formula="866264 * ?f4 / 2572889"/>
              <draw:equation draw:name="f24" draw:formula="123151 * ?f5 / 2087615"/>
              <draw:equation draw:name="f25" draw:formula="1272204 * ?f4 / 2572889"/>
              <draw:equation draw:name="f26" draw:formula="194660 * ?f5 / 2087615"/>
              <draw:equation draw:name="f27" draw:formula="1693936 * ?f4 / 2572889"/>
              <draw:equation draw:name="f28" draw:formula="199882 * ?f5 / 2087615"/>
              <draw:equation draw:name="f29" draw:formula="2053201 * ?f4 / 2572889"/>
              <draw:equation draw:name="f30" draw:formula="53488 * ?f5 / 2087615"/>
              <draw:equation draw:name="f31" draw:formula="2447615 * ?f4 / 2572889"/>
              <draw:equation draw:name="f32" draw:formula="0 * ?f5 / 2087615"/>
              <draw:equation draw:name="f33" draw:formula="2572104 * ?f4 / 2572889"/>
              <draw:equation draw:name="f34" draw:formula="26299 * ?f5 / 2087615"/>
              <draw:equation draw:name="f35" draw:formula="2564081 * ?f4 / 2572889"/>
              <draw:equation draw:name="f36" draw:formula="1914318 * ?f5 / 2087615"/>
              <draw:equation draw:name="f37" draw:formula="2480600 * ?f4 / 2572889"/>
              <draw:equation draw:name="f38" draw:formula="2021741 * ?f5 / 2087615"/>
              <draw:equation draw:name="f39" draw:formula="2158713 * ?f4 / 2572889"/>
              <draw:equation draw:name="f40" draw:formula="?f8 / ?f6"/>
              <draw:equation draw:name="f41" draw:formula="?f9 / ?f7"/>
              <draw:equation draw:name="f42" draw:formula="?f10 / ?f6"/>
              <draw:equation draw:name="f43" draw:formula="?f11 / ?f7"/>
              <draw:equation draw:name="f44" draw:formula="?f12 / ?f6"/>
              <draw:equation draw:name="f45" draw:formula="?f13 / ?f7"/>
              <draw:equation draw:name="f46" draw:formula="?f14 / ?f6"/>
              <draw:equation draw:name="f47" draw:formula="?f15 / ?f7"/>
              <draw:equation draw:name="f48" draw:formula="?f16 / ?f6"/>
              <draw:equation draw:name="f49" draw:formula="?f17 / ?f7"/>
              <draw:equation draw:name="f50" draw:formula="?f18 / ?f6"/>
              <draw:equation draw:name="f51" draw:formula="?f19 / ?f7"/>
              <draw:equation draw:name="f52" draw:formula="?f20 / ?f6"/>
              <draw:equation draw:name="f53" draw:formula="?f21 / ?f7"/>
              <draw:equation draw:name="f54" draw:formula="?f22 / ?f6"/>
              <draw:equation draw:name="f55" draw:formula="?f23 / ?f7"/>
              <draw:equation draw:name="f56" draw:formula="?f24 / ?f6"/>
              <draw:equation draw:name="f57" draw:formula="?f25 / ?f7"/>
              <draw:equation draw:name="f58" draw:formula="?f26 / ?f6"/>
              <draw:equation draw:name="f59" draw:formula="?f27 / ?f7"/>
              <draw:equation draw:name="f60" draw:formula="?f28 / ?f6"/>
              <draw:equation draw:name="f61" draw:formula="?f29 / ?f7"/>
              <draw:equation draw:name="f62" draw:formula="?f30 / ?f6"/>
              <draw:equation draw:name="f63" draw:formula="?f31 / ?f7"/>
              <draw:equation draw:name="f64" draw:formula="?f32 / ?f6"/>
              <draw:equation draw:name="f65" draw:formula="?f33 / ?f7"/>
              <draw:equation draw:name="f66" draw:formula="?f34 / ?f6"/>
              <draw:equation draw:name="f67" draw:formula="?f35 / ?f7"/>
              <draw:equation draw:name="f68" draw:formula="?f36 / ?f6"/>
              <draw:equation draw:name="f69" draw:formula="?f37 / ?f7"/>
              <draw:equation draw:name="f70" draw:formula="?f38 / ?f6"/>
              <draw:equation draw:name="f71" draw:formula="?f39 / ?f7"/>
              <draw:equation draw:name="f72" draw:formula="?f0 / ?f6"/>
              <draw:equation draw:name="f73" draw:formula="?f1 / ?f6"/>
              <draw:equation draw:name="f74" draw:formula="?f2 / ?f7"/>
              <draw:equation draw:name="f75" draw:formula="?f3 / ?f7"/>
            </draw:enhanced-geometry>
          </draw:custom-shape>
          <draw:custom-shape svg:x="5.12984in" svg:y="1.91414in" svg:width="0.01407in" svg:height="0.01594in" draw:id="id203" draw:style-name="a1517" draw:name="Graphic 57">
            <svg:title/>
            <svg:desc/>
            <text:p text:style-name="a1516" text:class-names="" text:cond-style-name=""><text:span text:style-name="a1515" text:class-names=""/></text:p>
            <draw:enhanced-geometry xmlns:dr3d="urn:oasis:names:tc:opendocument:xmlns:dr3d:1.0" draw:type="non-primitive" svg:viewBox="0 0 42026 47630" draw:enhanced-path="M 38906 47630 C 25917 31775 12926 15919 0 0 21204 9042 32730 25917 42027 44765 40944 45720 39925 46675 38906 47630 Z N" draw:text-areas="?f20 ?f22 ?f21 ?f23" draw:glue-points="?f14 ?f15 ?f16 ?f17 ?f18 ?f19 ?f14 ?f15" draw:glue-point-leaving-directions="-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2026"/>
              <draw:equation draw:name="f7" draw:formula="?f4 / 47630"/>
              <draw:equation draw:name="f8" draw:formula="38906 * ?f5 / 42026"/>
              <draw:equation draw:name="f9" draw:formula="47630 * ?f4 / 47630"/>
              <draw:equation draw:name="f10" draw:formula="0 * ?f5 / 42026"/>
              <draw:equation draw:name="f11" draw:formula="0 * ?f4 / 47630"/>
              <draw:equation draw:name="f12" draw:formula="42027 * ?f5 / 42026"/>
              <draw:equation draw:name="f13" draw:formula="44765 * ?f4 / 47630"/>
              <draw:equation draw:name="f14" draw:formula="?f8 / ?f6"/>
              <draw:equation draw:name="f15" draw:formula="?f9 / ?f7"/>
              <draw:equation draw:name="f16" draw:formula="?f10 / ?f6"/>
              <draw:equation draw:name="f17" draw:formula="?f11 / ?f7"/>
              <draw:equation draw:name="f18" draw:formula="?f12 / ?f6"/>
              <draw:equation draw:name="f19" draw:formula="?f13 / ?f7"/>
              <draw:equation draw:name="f20" draw:formula="?f0 / ?f6"/>
              <draw:equation draw:name="f21" draw:formula="?f1 / ?f6"/>
              <draw:equation draw:name="f22" draw:formula="?f2 / ?f7"/>
              <draw:equation draw:name="f23" draw:formula="?f3 / ?f7"/>
            </draw:enhanced-geometry>
          </draw:custom-shape>
          <draw:custom-shape svg:x="4.75906in" svg:y="1.79243in" svg:width="0.8349in" svg:height="0.27518in" draw:id="id204" draw:style-name="a1520" draw:name="Graphic 57">
            <svg:title/>
            <svg:desc/>
            <text:p text:style-name="a1519" text:class-names="" text:cond-style-name=""><text:span text:style-name="a1518" text:class-names=""/></text:p>
            <draw:enhanced-geometry xmlns:dr3d="urn:oasis:names:tc:opendocument:xmlns:dr3d:1.0" draw:type="non-primitive" svg:viewBox="0 0 2493991 822022" draw:enhanced-path="M 2493783 798978 C 2482321 674809 2451756 557324 2378400 453786 2313132 361709 2224939 301025 2119745 263265 2019390 232381 1918908 202008 1818744 170488 1736919 144698 1653566 123494 1573715 91656 1567539 88854 1563081 88026 1559325 83314 1544679 61473 1529460 45681 1521182 19828 1518189 10468 1510930 3845 1500933 1298 1424839 88 1001961 -1376 989544 2572 979355 6138 974962 14734 972351 23903 961972 59626 939494 80576 906637 95285 898995 98724 892882 100443 881802 104263 755531 144571 629323 185197 502925 225186 399196 257980 291518 281540 205490 354705 203325 357889 201160 361072 198995 364256 L 198995 364256 C 83358 463720 30952 595340 8792 741542 5099 766121 -8209 791783 7455 817126 7455 817126 7455 817126 7455 817126 19108 824831 32225 821138 44642 821138 529224 821329 1013804 821329 1498386 821329 1815433 821329 2132544 821329 2449591 821329 2458060 821329 2466593 821520 2475062 821138 2489007 820565 2495247 814643 2493783 798978 Z N" draw:text-areas="?f88 ?f90 ?f89 ?f91" draw:glue-points="?f48 ?f49 ?f50 ?f51 ?f52 ?f53 ?f54 ?f55 ?f56 ?f57 ?f58 ?f59 ?f60 ?f61 ?f62 ?f63 ?f64 ?f65 ?f66 ?f67 ?f68 ?f69 ?f70 ?f71 ?f72 ?f73 ?f74 ?f75 ?f76 ?f77 ?f76 ?f77 ?f78 ?f79 ?f80 ?f81 ?f80 ?f81 ?f82 ?f83 ?f84 ?f85 ?f86 ?f85 ?f87 ?f83 ?f48 ?f49" draw:glue-point-leaving-directions="-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493991"/>
              <draw:equation draw:name="f7" draw:formula="?f4 / 822022"/>
              <draw:equation draw:name="f8" draw:formula="2493783 * ?f5 / 2493991"/>
              <draw:equation draw:name="f9" draw:formula="798978 * ?f4 / 822022"/>
              <draw:equation draw:name="f10" draw:formula="2378400 * ?f5 / 2493991"/>
              <draw:equation draw:name="f11" draw:formula="453786 * ?f4 / 822022"/>
              <draw:equation draw:name="f12" draw:formula="2119745 * ?f5 / 2493991"/>
              <draw:equation draw:name="f13" draw:formula="263265 * ?f4 / 822022"/>
              <draw:equation draw:name="f14" draw:formula="1818744 * ?f5 / 2493991"/>
              <draw:equation draw:name="f15" draw:formula="170488 * ?f4 / 822022"/>
              <draw:equation draw:name="f16" draw:formula="1573715 * ?f5 / 2493991"/>
              <draw:equation draw:name="f17" draw:formula="91656 * ?f4 / 822022"/>
              <draw:equation draw:name="f18" draw:formula="1559325 * ?f5 / 2493991"/>
              <draw:equation draw:name="f19" draw:formula="83314 * ?f4 / 822022"/>
              <draw:equation draw:name="f20" draw:formula="1521182 * ?f5 / 2493991"/>
              <draw:equation draw:name="f21" draw:formula="19828 * ?f4 / 822022"/>
              <draw:equation draw:name="f22" draw:formula="1500933 * ?f5 / 2493991"/>
              <draw:equation draw:name="f23" draw:formula="1298 * ?f4 / 822022"/>
              <draw:equation draw:name="f24" draw:formula="989544 * ?f5 / 2493991"/>
              <draw:equation draw:name="f25" draw:formula="2572 * ?f4 / 822022"/>
              <draw:equation draw:name="f26" draw:formula="972351 * ?f5 / 2493991"/>
              <draw:equation draw:name="f27" draw:formula="23903 * ?f4 / 822022"/>
              <draw:equation draw:name="f28" draw:formula="906637 * ?f5 / 2493991"/>
              <draw:equation draw:name="f29" draw:formula="95285 * ?f4 / 822022"/>
              <draw:equation draw:name="f30" draw:formula="881802 * ?f5 / 2493991"/>
              <draw:equation draw:name="f31" draw:formula="104263 * ?f4 / 822022"/>
              <draw:equation draw:name="f32" draw:formula="502925 * ?f5 / 2493991"/>
              <draw:equation draw:name="f33" draw:formula="225186 * ?f4 / 822022"/>
              <draw:equation draw:name="f34" draw:formula="205490 * ?f5 / 2493991"/>
              <draw:equation draw:name="f35" draw:formula="354705 * ?f4 / 822022"/>
              <draw:equation draw:name="f36" draw:formula="198995 * ?f5 / 2493991"/>
              <draw:equation draw:name="f37" draw:formula="364256 * ?f4 / 822022"/>
              <draw:equation draw:name="f38" draw:formula="8792 * ?f5 / 2493991"/>
              <draw:equation draw:name="f39" draw:formula="741542 * ?f4 / 822022"/>
              <draw:equation draw:name="f40" draw:formula="7455 * ?f5 / 2493991"/>
              <draw:equation draw:name="f41" draw:formula="817126 * ?f4 / 822022"/>
              <draw:equation draw:name="f42" draw:formula="44642 * ?f5 / 2493991"/>
              <draw:equation draw:name="f43" draw:formula="821138 * ?f4 / 822022"/>
              <draw:equation draw:name="f44" draw:formula="1498386 * ?f5 / 2493991"/>
              <draw:equation draw:name="f45" draw:formula="821329 * ?f4 / 822022"/>
              <draw:equation draw:name="f46" draw:formula="2449591 * ?f5 / 2493991"/>
              <draw:equation draw:name="f47" draw:formula="2475062 * ?f5 / 2493991"/>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7"/>
              <draw:equation draw:name="f72" draw:formula="?f32 / ?f6"/>
              <draw:equation draw:name="f73" draw:formula="?f33 / ?f7"/>
              <draw:equation draw:name="f74" draw:formula="?f34 / ?f6"/>
              <draw:equation draw:name="f75" draw:formula="?f35 / ?f7"/>
              <draw:equation draw:name="f76" draw:formula="?f36 / ?f6"/>
              <draw:equation draw:name="f77" draw:formula="?f37 / ?f7"/>
              <draw:equation draw:name="f78" draw:formula="?f38 / ?f6"/>
              <draw:equation draw:name="f79" draw:formula="?f39 / ?f7"/>
              <draw:equation draw:name="f80" draw:formula="?f40 / ?f6"/>
              <draw:equation draw:name="f81" draw:formula="?f41 / ?f7"/>
              <draw:equation draw:name="f82" draw:formula="?f42 / ?f6"/>
              <draw:equation draw:name="f83" draw:formula="?f43 / ?f7"/>
              <draw:equation draw:name="f84" draw:formula="?f44 / ?f6"/>
              <draw:equation draw:name="f85" draw:formula="?f45 / ?f7"/>
              <draw:equation draw:name="f86" draw:formula="?f46 / ?f6"/>
              <draw:equation draw:name="f87" draw:formula="?f47 / ?f6"/>
              <draw:equation draw:name="f88" draw:formula="?f0 / ?f6"/>
              <draw:equation draw:name="f89" draw:formula="?f1 / ?f6"/>
              <draw:equation draw:name="f90" draw:formula="?f2 / ?f7"/>
              <draw:equation draw:name="f91" draw:formula="?f3 / ?f7"/>
            </draw:enhanced-geometry>
          </draw:custom-shape>
          <draw:custom-shape svg:x="5.08702in" svg:y="1.77648in" svg:width="0.17957in" svg:height="0.29096in" draw:id="id205" draw:style-name="a1523" draw:name="Graphic 57">
            <svg:title/>
            <svg:desc/>
            <text:p text:style-name="a1522" text:class-names="" text:cond-style-name=""><text:span text:style-name="a1521" text:class-names=""/></text:p>
            <draw:enhanced-geometry xmlns:dr3d="urn:oasis:names:tc:opendocument:xmlns:dr3d:1.0" draw:type="non-primitive" svg:viewBox="0 0 536413 869146" draw:enhanced-path="M 536414 58201 C 458219 60366 373338 61512 295142 62594 277058 62849 271900 68071 272028 86028 272664 212999 271773 776858 271455 869062 269481 869253 266551 869062 265278 869062 265278 756163 263113 191031 264387 90421 264705 67943 258528 62658 236369 62467 159128 61894 77176 59156 0 56991 2038 38142 8787 18848 10825 0 181670 15283 352515 15346 523297 0 529601 22414 534376 39671 536414 58201 Z N" draw:text-areas="?f44 ?f46 ?f45 ?f47" draw:glue-points="?f26 ?f27 ?f28 ?f29 ?f30 ?f31 ?f32 ?f33 ?f34 ?f33 ?f35 ?f36 ?f37 ?f38 ?f39 ?f40 ?f41 ?f42 ?f43 ?f42 ?f26 ?f27" draw:glue-point-leaving-directions="-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36413"/>
              <draw:equation draw:name="f7" draw:formula="?f4 / 869146"/>
              <draw:equation draw:name="f8" draw:formula="536414 * ?f5 / 536413"/>
              <draw:equation draw:name="f9" draw:formula="58201 * ?f4 / 869146"/>
              <draw:equation draw:name="f10" draw:formula="295142 * ?f5 / 536413"/>
              <draw:equation draw:name="f11" draw:formula="62594 * ?f4 / 869146"/>
              <draw:equation draw:name="f12" draw:formula="272028 * ?f5 / 536413"/>
              <draw:equation draw:name="f13" draw:formula="86028 * ?f4 / 869146"/>
              <draw:equation draw:name="f14" draw:formula="271455 * ?f5 / 536413"/>
              <draw:equation draw:name="f15" draw:formula="869062 * ?f4 / 869146"/>
              <draw:equation draw:name="f16" draw:formula="265278 * ?f5 / 536413"/>
              <draw:equation draw:name="f17" draw:formula="264387 * ?f5 / 536413"/>
              <draw:equation draw:name="f18" draw:formula="90421 * ?f4 / 869146"/>
              <draw:equation draw:name="f19" draw:formula="236369 * ?f5 / 536413"/>
              <draw:equation draw:name="f20" draw:formula="62467 * ?f4 / 869146"/>
              <draw:equation draw:name="f21" draw:formula="0 * ?f5 / 536413"/>
              <draw:equation draw:name="f22" draw:formula="56991 * ?f4 / 869146"/>
              <draw:equation draw:name="f23" draw:formula="10825 * ?f5 / 536413"/>
              <draw:equation draw:name="f24" draw:formula="0 * ?f4 / 869146"/>
              <draw:equation draw:name="f25" draw:formula="523297 * ?f5 / 536413"/>
              <draw:equation draw:name="f26" draw:formula="?f8 / ?f6"/>
              <draw:equation draw:name="f27" draw:formula="?f9 / ?f7"/>
              <draw:equation draw:name="f28" draw:formula="?f10 / ?f6"/>
              <draw:equation draw:name="f29" draw:formula="?f11 / ?f7"/>
              <draw:equation draw:name="f30" draw:formula="?f12 / ?f6"/>
              <draw:equation draw:name="f31" draw:formula="?f13 / ?f7"/>
              <draw:equation draw:name="f32" draw:formula="?f14 / ?f6"/>
              <draw:equation draw:name="f33" draw:formula="?f15 / ?f7"/>
              <draw:equation draw:name="f34" draw:formula="?f16 / ?f6"/>
              <draw:equation draw:name="f35" draw:formula="?f17 / ?f6"/>
              <draw:equation draw:name="f36" draw:formula="?f18 / ?f7"/>
              <draw:equation draw:name="f37" draw:formula="?f19 / ?f6"/>
              <draw:equation draw:name="f38" draw:formula="?f20 / ?f7"/>
              <draw:equation draw:name="f39" draw:formula="?f21 / ?f6"/>
              <draw:equation draw:name="f40" draw:formula="?f22 / ?f7"/>
              <draw:equation draw:name="f41" draw:formula="?f23 / ?f6"/>
              <draw:equation draw:name="f42" draw:formula="?f24 / ?f7"/>
              <draw:equation draw:name="f43" draw:formula="?f25 / ?f6"/>
              <draw:equation draw:name="f44" draw:formula="?f0 / ?f6"/>
              <draw:equation draw:name="f45" draw:formula="?f1 / ?f6"/>
              <draw:equation draw:name="f46" draw:formula="?f2 / ?f7"/>
              <draw:equation draw:name="f47" draw:formula="?f3 / ?f7"/>
            </draw:enhanced-geometry>
          </draw:custom-shape>
          <draw:custom-shape svg:x="4.88778in" svg:y="1.23707in" svg:width="0.57719in" svg:height="0.54691in" draw:id="id206" draw:style-name="a1526" draw:name="Graphic 57">
            <svg:title/>
            <svg:desc/>
            <text:p text:style-name="a1525" text:class-names="" text:cond-style-name=""><text:span text:style-name="a1524" text:class-names=""/></text:p>
            <draw:enhanced-geometry xmlns:dr3d="urn:oasis:names:tc:opendocument:xmlns:dr3d:1.0" draw:type="non-primitive" svg:viewBox="0 0 1724184 1633733" draw:enhanced-path="M 1724095 585914 C 1722758 524975 1678884 464227 1631254 461107 1599607 459006 1593175 446971 1597378 420481 1610559 398958 1594895 381575 1587381 364382 1524150 220090 1411696 127249 1268232 71086 1113943 10657 953286 -9083 787726 3716 645027 14732 509586 48608 384015 117952 264812 183794 175728 276826 129944 407300 124786 422009 116763 436910 125933 453084 101290 463145 72699 460407 50794 480656 7940 520326 -4987 571141 1635 624884 13734 722946 152422 939448 215717 917925 253923 1134044 345300 1226503 479785 1300496 516845 1320872 553459 1342140 592939 1357677 603318 1361753 610705 1366974 610641 1380410 610195 1450073 598224 1611112 611214 1617479 625032 1623146 639678 1625439 654451 1626458 792630 1636009 930809 1636264 1068924 1626585 1083951 1625502 1098915 1623338 1113052 1617607 1112797 1615505 1118974 1613404 1118719 1611303 1108658 1533426 1117700 1454848 1111014 1376908 1109358 1357487 1118974 1357550 1128971 1353348 1196660 1324820 1258744 1286996 1318218 1244142 1415071 1174288 1454296 1137738 1501162 996439 1513516 968039 1514916 919135 1514598 889716 1514598 889716 1514598 889716 1514598 889716 1516190 889716 1517718 889525 1519246 889334 1519820 890544 1520393 891690 1521030 892900 1539241 891308 1557070 886660 1571334 875771 1666849 802670 1726833 710084 1724095 585914 Z N" draw:text-areas="?f120 ?f122 ?f121 ?f123" draw:glue-points="?f64 ?f65 ?f66 ?f67 ?f68 ?f69 ?f70 ?f71 ?f72 ?f73 ?f74 ?f75 ?f76 ?f77 ?f78 ?f79 ?f80 ?f81 ?f82 ?f83 ?f84 ?f85 ?f86 ?f87 ?f88 ?f89 ?f90 ?f91 ?f92 ?f93 ?f94 ?f95 ?f96 ?f97 ?f98 ?f99 ?f100 ?f101 ?f102 ?f103 ?f104 ?f105 ?f106 ?f107 ?f108 ?f109 ?f110 ?f111 ?f112 ?f113 ?f112 ?f113 ?f114 ?f115 ?f116 ?f117 ?f118 ?f119 ?f64 ?f65" draw:glue-point-leaving-directions="-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24184"/>
              <draw:equation draw:name="f7" draw:formula="?f4 / 1633733"/>
              <draw:equation draw:name="f8" draw:formula="1724095 * ?f5 / 1724184"/>
              <draw:equation draw:name="f9" draw:formula="585914 * ?f4 / 1633733"/>
              <draw:equation draw:name="f10" draw:formula="1631254 * ?f5 / 1724184"/>
              <draw:equation draw:name="f11" draw:formula="461107 * ?f4 / 1633733"/>
              <draw:equation draw:name="f12" draw:formula="1597378 * ?f5 / 1724184"/>
              <draw:equation draw:name="f13" draw:formula="420481 * ?f4 / 1633733"/>
              <draw:equation draw:name="f14" draw:formula="1587381 * ?f5 / 1724184"/>
              <draw:equation draw:name="f15" draw:formula="364382 * ?f4 / 1633733"/>
              <draw:equation draw:name="f16" draw:formula="1268232 * ?f5 / 1724184"/>
              <draw:equation draw:name="f17" draw:formula="71086 * ?f4 / 1633733"/>
              <draw:equation draw:name="f18" draw:formula="787726 * ?f5 / 1724184"/>
              <draw:equation draw:name="f19" draw:formula="3716 * ?f4 / 1633733"/>
              <draw:equation draw:name="f20" draw:formula="384015 * ?f5 / 1724184"/>
              <draw:equation draw:name="f21" draw:formula="117952 * ?f4 / 1633733"/>
              <draw:equation draw:name="f22" draw:formula="129944 * ?f5 / 1724184"/>
              <draw:equation draw:name="f23" draw:formula="407300 * ?f4 / 1633733"/>
              <draw:equation draw:name="f24" draw:formula="125933 * ?f5 / 1724184"/>
              <draw:equation draw:name="f25" draw:formula="453084 * ?f4 / 1633733"/>
              <draw:equation draw:name="f26" draw:formula="50794 * ?f5 / 1724184"/>
              <draw:equation draw:name="f27" draw:formula="480656 * ?f4 / 1633733"/>
              <draw:equation draw:name="f28" draw:formula="1635 * ?f5 / 1724184"/>
              <draw:equation draw:name="f29" draw:formula="624884 * ?f4 / 1633733"/>
              <draw:equation draw:name="f30" draw:formula="215717 * ?f5 / 1724184"/>
              <draw:equation draw:name="f31" draw:formula="917925 * ?f4 / 1633733"/>
              <draw:equation draw:name="f32" draw:formula="479785 * ?f5 / 1724184"/>
              <draw:equation draw:name="f33" draw:formula="1300496 * ?f4 / 1633733"/>
              <draw:equation draw:name="f34" draw:formula="592939 * ?f5 / 1724184"/>
              <draw:equation draw:name="f35" draw:formula="1357677 * ?f4 / 1633733"/>
              <draw:equation draw:name="f36" draw:formula="610641 * ?f5 / 1724184"/>
              <draw:equation draw:name="f37" draw:formula="1380410 * ?f4 / 1633733"/>
              <draw:equation draw:name="f38" draw:formula="611214 * ?f5 / 1724184"/>
              <draw:equation draw:name="f39" draw:formula="1617479 * ?f4 / 1633733"/>
              <draw:equation draw:name="f40" draw:formula="654451 * ?f5 / 1724184"/>
              <draw:equation draw:name="f41" draw:formula="1626458 * ?f4 / 1633733"/>
              <draw:equation draw:name="f42" draw:formula="1068924 * ?f5 / 1724184"/>
              <draw:equation draw:name="f43" draw:formula="1626585 * ?f4 / 1633733"/>
              <draw:equation draw:name="f44" draw:formula="1113052 * ?f5 / 1724184"/>
              <draw:equation draw:name="f45" draw:formula="1617607 * ?f4 / 1633733"/>
              <draw:equation draw:name="f46" draw:formula="1118719 * ?f5 / 1724184"/>
              <draw:equation draw:name="f47" draw:formula="1611303 * ?f4 / 1633733"/>
              <draw:equation draw:name="f48" draw:formula="1111014 * ?f5 / 1724184"/>
              <draw:equation draw:name="f49" draw:formula="1376908 * ?f4 / 1633733"/>
              <draw:equation draw:name="f50" draw:formula="1128971 * ?f5 / 1724184"/>
              <draw:equation draw:name="f51" draw:formula="1353348 * ?f4 / 1633733"/>
              <draw:equation draw:name="f52" draw:formula="1318218 * ?f5 / 1724184"/>
              <draw:equation draw:name="f53" draw:formula="1244142 * ?f4 / 1633733"/>
              <draw:equation draw:name="f54" draw:formula="1501162 * ?f5 / 1724184"/>
              <draw:equation draw:name="f55" draw:formula="996439 * ?f4 / 1633733"/>
              <draw:equation draw:name="f56" draw:formula="1514598 * ?f5 / 1724184"/>
              <draw:equation draw:name="f57" draw:formula="889716 * ?f4 / 1633733"/>
              <draw:equation draw:name="f58" draw:formula="1519246 * ?f5 / 1724184"/>
              <draw:equation draw:name="f59" draw:formula="889334 * ?f4 / 1633733"/>
              <draw:equation draw:name="f60" draw:formula="1521030 * ?f5 / 1724184"/>
              <draw:equation draw:name="f61" draw:formula="892900 * ?f4 / 1633733"/>
              <draw:equation draw:name="f62" draw:formula="1571334 * ?f5 / 1724184"/>
              <draw:equation draw:name="f63" draw:formula="875771 * ?f4 / 1633733"/>
              <draw:equation draw:name="f64" draw:formula="?f8 / ?f6"/>
              <draw:equation draw:name="f65" draw:formula="?f9 / ?f7"/>
              <draw:equation draw:name="f66" draw:formula="?f10 / ?f6"/>
              <draw:equation draw:name="f67" draw:formula="?f11 / ?f7"/>
              <draw:equation draw:name="f68" draw:formula="?f12 / ?f6"/>
              <draw:equation draw:name="f69" draw:formula="?f13 / ?f7"/>
              <draw:equation draw:name="f70" draw:formula="?f14 / ?f6"/>
              <draw:equation draw:name="f71" draw:formula="?f15 / ?f7"/>
              <draw:equation draw:name="f72" draw:formula="?f16 / ?f6"/>
              <draw:equation draw:name="f73" draw:formula="?f17 / ?f7"/>
              <draw:equation draw:name="f74" draw:formula="?f18 / ?f6"/>
              <draw:equation draw:name="f75" draw:formula="?f19 / ?f7"/>
              <draw:equation draw:name="f76" draw:formula="?f20 / ?f6"/>
              <draw:equation draw:name="f77" draw:formula="?f21 / ?f7"/>
              <draw:equation draw:name="f78" draw:formula="?f22 / ?f6"/>
              <draw:equation draw:name="f79" draw:formula="?f23 / ?f7"/>
              <draw:equation draw:name="f80" draw:formula="?f24 / ?f6"/>
              <draw:equation draw:name="f81" draw:formula="?f25 / ?f7"/>
              <draw:equation draw:name="f82" draw:formula="?f26 / ?f6"/>
              <draw:equation draw:name="f83" draw:formula="?f27 / ?f7"/>
              <draw:equation draw:name="f84" draw:formula="?f28 / ?f6"/>
              <draw:equation draw:name="f85" draw:formula="?f29 / ?f7"/>
              <draw:equation draw:name="f86" draw:formula="?f30 / ?f6"/>
              <draw:equation draw:name="f87" draw:formula="?f31 / ?f7"/>
              <draw:equation draw:name="f88" draw:formula="?f32 / ?f6"/>
              <draw:equation draw:name="f89" draw:formula="?f33 / ?f7"/>
              <draw:equation draw:name="f90" draw:formula="?f34 / ?f6"/>
              <draw:equation draw:name="f91" draw:formula="?f35 / ?f7"/>
              <draw:equation draw:name="f92" draw:formula="?f36 / ?f6"/>
              <draw:equation draw:name="f93" draw:formula="?f37 / ?f7"/>
              <draw:equation draw:name="f94" draw:formula="?f38 / ?f6"/>
              <draw:equation draw:name="f95" draw:formula="?f39 / ?f7"/>
              <draw:equation draw:name="f96" draw:formula="?f40 / ?f6"/>
              <draw:equation draw:name="f97" draw:formula="?f41 / ?f7"/>
              <draw:equation draw:name="f98" draw:formula="?f42 / ?f6"/>
              <draw:equation draw:name="f99" draw:formula="?f43 / ?f7"/>
              <draw:equation draw:name="f100" draw:formula="?f44 / ?f6"/>
              <draw:equation draw:name="f101" draw:formula="?f45 / ?f7"/>
              <draw:equation draw:name="f102" draw:formula="?f46 / ?f6"/>
              <draw:equation draw:name="f103" draw:formula="?f47 / ?f7"/>
              <draw:equation draw:name="f104" draw:formula="?f48 / ?f6"/>
              <draw:equation draw:name="f105" draw:formula="?f49 / ?f7"/>
              <draw:equation draw:name="f106" draw:formula="?f50 / ?f6"/>
              <draw:equation draw:name="f107" draw:formula="?f51 / ?f7"/>
              <draw:equation draw:name="f108" draw:formula="?f52 / ?f6"/>
              <draw:equation draw:name="f109" draw:formula="?f53 / ?f7"/>
              <draw:equation draw:name="f110" draw:formula="?f54 / ?f6"/>
              <draw:equation draw:name="f111" draw:formula="?f55 / ?f7"/>
              <draw:equation draw:name="f112" draw:formula="?f56 / ?f6"/>
              <draw:equation draw:name="f113" draw:formula="?f57 / ?f7"/>
              <draw:equation draw:name="f114" draw:formula="?f58 / ?f6"/>
              <draw:equation draw:name="f115" draw:formula="?f59 / ?f7"/>
              <draw:equation draw:name="f116" draw:formula="?f60 / ?f6"/>
              <draw:equation draw:name="f117" draw:formula="?f61 / ?f7"/>
              <draw:equation draw:name="f118" draw:formula="?f62 / ?f6"/>
              <draw:equation draw:name="f119" draw:formula="?f63 / ?f7"/>
              <draw:equation draw:name="f120" draw:formula="?f0 / ?f6"/>
              <draw:equation draw:name="f121" draw:formula="?f1 / ?f6"/>
              <draw:equation draw:name="f122" draw:formula="?f2 / ?f7"/>
              <draw:equation draw:name="f123" draw:formula="?f3 / ?f7"/>
            </draw:enhanced-geometry>
          </draw:custom-shape>
          <draw:custom-shape svg:x="4.91971in" svg:y="1.10096in" svg:width="0.51646in" svg:height="0.28777in" draw:id="id207" draw:style-name="a1529" draw:name="Graphic 57">
            <svg:title/>
            <svg:desc/>
            <text:p text:style-name="a1528" text:class-names="" text:cond-style-name=""><text:span text:style-name="a1527" text:class-names=""/></text:p>
            <draw:enhanced-geometry xmlns:dr3d="urn:oasis:names:tc:opendocument:xmlns:dr3d:1.0" draw:type="non-primitive" svg:viewBox="0 0 1542752 859610" draw:enhanced-path="M 1502040 827072 C 1466381 702966 1388695 610952 1281654 542373 1169519 470609 1043757 438133 913475 422978 728366 401392 547333 420941 374322 492259 219588 556063 98601 656418 41229 820004 36708 832867 34160 846366 30658 859611 2577 827327 -352 786382 30 747985 2832 488884 114839 285500 325864 138215 705760 -126935 1242238 3093 1460141 411262 1514457 513017 1541074 622223 1542729 737478 1543303 779378 1533114 819176 1518596 858910 1503313 852797 1503313 852797 1502040 827072 Z N" draw:text-areas="?f52 ?f54 ?f53 ?f55" draw:glue-points="?f30 ?f31 ?f32 ?f33 ?f34 ?f35 ?f36 ?f37 ?f38 ?f39 ?f40 ?f41 ?f42 ?f43 ?f44 ?f45 ?f46 ?f47 ?f48 ?f49 ?f50 ?f51 ?f30 ?f31" draw:glue-point-leaving-directions="-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42752"/>
              <draw:equation draw:name="f7" draw:formula="?f4 / 859610"/>
              <draw:equation draw:name="f8" draw:formula="1502040 * ?f5 / 1542752"/>
              <draw:equation draw:name="f9" draw:formula="827072 * ?f4 / 859610"/>
              <draw:equation draw:name="f10" draw:formula="1281654 * ?f5 / 1542752"/>
              <draw:equation draw:name="f11" draw:formula="542373 * ?f4 / 859610"/>
              <draw:equation draw:name="f12" draw:formula="913475 * ?f5 / 1542752"/>
              <draw:equation draw:name="f13" draw:formula="422978 * ?f4 / 859610"/>
              <draw:equation draw:name="f14" draw:formula="374322 * ?f5 / 1542752"/>
              <draw:equation draw:name="f15" draw:formula="492259 * ?f4 / 859610"/>
              <draw:equation draw:name="f16" draw:formula="41229 * ?f5 / 1542752"/>
              <draw:equation draw:name="f17" draw:formula="820004 * ?f4 / 859610"/>
              <draw:equation draw:name="f18" draw:formula="30658 * ?f5 / 1542752"/>
              <draw:equation draw:name="f19" draw:formula="859611 * ?f4 / 859610"/>
              <draw:equation draw:name="f20" draw:formula="30 * ?f5 / 1542752"/>
              <draw:equation draw:name="f21" draw:formula="747985 * ?f4 / 859610"/>
              <draw:equation draw:name="f22" draw:formula="325864 * ?f5 / 1542752"/>
              <draw:equation draw:name="f23" draw:formula="138215 * ?f4 / 859610"/>
              <draw:equation draw:name="f24" draw:formula="1460141 * ?f5 / 1542752"/>
              <draw:equation draw:name="f25" draw:formula="411262 * ?f4 / 859610"/>
              <draw:equation draw:name="f26" draw:formula="1542729 * ?f5 / 1542752"/>
              <draw:equation draw:name="f27" draw:formula="737478 * ?f4 / 859610"/>
              <draw:equation draw:name="f28" draw:formula="1518596 * ?f5 / 1542752"/>
              <draw:equation draw:name="f29" draw:formula="858910 * ?f4 / 859610"/>
              <draw:equation draw:name="f30" draw:formula="?f8 / ?f6"/>
              <draw:equation draw:name="f31" draw:formula="?f9 / ?f7"/>
              <draw:equation draw:name="f32" draw:formula="?f10 / ?f6"/>
              <draw:equation draw:name="f33" draw:formula="?f11 / ?f7"/>
              <draw:equation draw:name="f34" draw:formula="?f12 / ?f6"/>
              <draw:equation draw:name="f35" draw:formula="?f13 / ?f7"/>
              <draw:equation draw:name="f36" draw:formula="?f14 / ?f6"/>
              <draw:equation draw:name="f37" draw:formula="?f15 / ?f7"/>
              <draw:equation draw:name="f38" draw:formula="?f16 / ?f6"/>
              <draw:equation draw:name="f39" draw:formula="?f17 / ?f7"/>
              <draw:equation draw:name="f40" draw:formula="?f18 / ?f6"/>
              <draw:equation draw:name="f41" draw:formula="?f19 / ?f7"/>
              <draw:equation draw:name="f42" draw:formula="?f20 / ?f6"/>
              <draw:equation draw:name="f43" draw:formula="?f21 / ?f7"/>
              <draw:equation draw:name="f44" draw:formula="?f22 / ?f6"/>
              <draw:equation draw:name="f45" draw:formula="?f23 / ?f7"/>
              <draw:equation draw:name="f46" draw:formula="?f24 / ?f6"/>
              <draw:equation draw:name="f47" draw:formula="?f25 / ?f7"/>
              <draw:equation draw:name="f48" draw:formula="?f26 / ?f6"/>
              <draw:equation draw:name="f49" draw:formula="?f27 / ?f7"/>
              <draw:equation draw:name="f50" draw:formula="?f28 / ?f6"/>
              <draw:equation draw:name="f51" draw:formula="?f29 / ?f7"/>
              <draw:equation draw:name="f52" draw:formula="?f0 / ?f6"/>
              <draw:equation draw:name="f53" draw:formula="?f1 / ?f6"/>
              <draw:equation draw:name="f54" draw:formula="?f2 / ?f7"/>
              <draw:equation draw:name="f55" draw:formula="?f3 / ?f7"/>
            </draw:enhanced-geometry>
          </draw:custom-shape>
        </draw:g>
        <draw:frame draw:id="id196" draw:style-name="a1485" draw:name="TextBox 65" svg:x="5.40291in" svg:y="0.82361in" svg:width="1.84157in" svg:height="0.70684in">
          <draw:text-box>
            <text:p text:style-name="a1481" text:class-names="" text:cond-style-name=""><text:span text:style-name="a1479" text:class-names="">配偶、</text:span><text:span text:style-name="a1480" text:class-names=""/></text:p>
            <text:p text:style-name="a1484" text:class-names="" text:cond-style-name=""><text:span text:style-name="a1482" text:class-names="">共同生活家屬</text:span><text:span text:style-name="a1483" text:class-names=""/></text:p>
          </draw:text-box>
          <svg:title/>
          <svg:desc/>
        </draw:frame>
        <draw:frame draw:id="id197" draw:style-name="a1489" draw:name="TextBox 65" svg:x="7.46706in" svg:y="2.02494in" svg:width="1.84157in" svg:height="0.40391in">
          <draw:text-box>
            <text:p text:style-name="a1488" text:class-names="" text:cond-style-name=""><text:span text:style-name="a1486" text:class-names="">二親等親屬</text:span><text:span text:style-name="a1487" text:class-names=""/></text:p>
          </draw:text-box>
          <svg:title/>
          <svg:desc/>
        </draw:frame>
        <draw:frame draw:id="id198" draw:style-name="a1493" draw:name="TextBox 65" svg:x="7.56226in" svg:y="3.69043in" svg:width="1.84157in" svg:height="0.40391in">
          <draw:text-box>
            <text:p text:style-name="a1492" text:class-names="" text:cond-style-name=""><text:span text:style-name="a1490" text:class-names="">信託業者</text:span><text:span text:style-name="a1491" text:class-names=""/></text:p>
          </draw:text-box>
          <svg:title/>
          <svg:desc/>
        </draw:frame>
        <draw:frame draw:id="id199" draw:style-name="a1503" draw:name="TextBox 65" svg:x="0.7249in" svg:y="1.21158in" svg:width="1.84157in" svg:height="1.00977in">
          <draw:text-box>
            <text:p text:style-name="a1496" text:class-names="" text:cond-style-name=""><text:span text:style-name="a1494" text:class-names="">營利事業</text:span><text:span text:style-name="a1495" text:class-names=""/></text:p>
            <text:p text:style-name="a1499" text:class-names="" text:cond-style-name=""><text:span text:style-name="a1497" text:class-names="">非營利法人</text:span><text:span text:style-name="a1498" text:class-names=""/></text:p>
            <text:p text:style-name="a1502" text:class-names="" text:cond-style-name=""><text:span text:style-name="a1500" text:class-names="">非法人團體</text:span><text:span text:style-name="a1501" text:class-names=""/></text:p>
          </draw:text-box>
          <svg:title/>
          <svg:desc/>
        </draw:frame>
        <draw:frame draw:id="id200" draw:style-name="a1507" draw:name="TextBox 65" svg:x="0.45921in" svg:y="4.14225in" svg:width="1.84157in" svg:height="0.40391in">
          <draw:text-box>
            <text:p text:style-name="a1506" text:class-names="" text:cond-style-name=""><text:span text:style-name="a1504" text:class-names="">機要人員</text:span><text:span text:style-name="a1505" text:class-names=""/></text:p>
          </draw:text-box>
          <svg:title/>
          <svg:desc/>
        </draw:frame>
        <draw:frame draw:id="id201" draw:style-name="a1511" draw:name="TextBox 65" svg:x="5.08702in" svg:y="4.80393in" svg:width="1.84157in" svg:height="0.40391in">
          <draw:text-box>
            <text:p text:style-name="a1510" text:class-names="" text:cond-style-name=""><text:span text:style-name="a1508" text:class-names="">民代助理</text:span><text:span text:style-name="a1509" text:class-names=""/></text:p>
          </draw:text-box>
          <svg:title/>
          <svg:desc/>
        </draw:frame>
      </draw:page>
      <draw:page draw:name="Slide395" draw:style-name="a1584" draw:master-page-name="Master1-Layout8-cust-CUSTOM_10" presentation:presentation-page-layout-name="Master1-PPL8" draw:id="Slide-650">
        <draw:frame draw:id="id226" draw:style-name="a1612" draw:name="Google Shape;151;p29" svg:x="0.58336in" svg:y="0.96755in" svg:width="8.24679in" svg:height="4.19523in">
          <draw:text-box>
            <text:list text:style-name="a1589">
              <text:list-item>
                <text:p text:style-name="a1588" text:class-names="" text:cond-style-name=""><text:span text:style-name="a1585" text:class-names="">公職人員之</text:span><text:span text:style-name="a1586" text:class-names="">配偶或共同生活之家屬</text:span><text:span text:style-name="a1587" text:class-names="">。</text:span></text:p>
              </text:list-item>
            </text:list>
            <text:list text:style-name="a1594">
              <text:list-item>
                <text:p text:style-name="a1593" text:class-names="" text:cond-style-name=""><text:span text:style-name="a1590" text:class-names="">公職人員之</text:span><text:span text:style-name="a1591" text:class-names="">二親等</text:span><text:span text:style-name="a1592" text:class-names="">以內親屬。</text:span></text:p>
              </text:list-item>
            </text:list>
            <text:list text:style-name="a1597">
              <text:list-item>
                <text:p text:style-name="a1596" text:class-names="" text:cond-style-name=""><text:span text:style-name="a1595" text:class-names="">公職人員或其配偶信託財產之受託人。但依法辦理強制信託時，不在此限。</text:span></text:p>
              </text:list-item>
            </text:list>
            <text:list text:style-name="a1602">
              <text:list-item>
                <text:p text:style-name="a1601" text:class-names="" text:cond-style-name=""><text:span text:style-name="a1598" text:class-names="">公職人員、第一款與第二款所列人員擔任負責人、董事、獨立董事、監察人、經理人或相類似職務之</text:span><text:span text:style-name="a1599" text:class-names="">營利事業、非營利之法人及非法人團體。</text:span><text:span text:style-name="a1600" text:class-names="">但屬政府或公股指派、遴聘代表或由政府聘任者，不包括之。</text:span></text:p>
              </text:list-item>
            </text:list>
            <text:list text:style-name="a1605">
              <text:list-item>
                <text:p text:style-name="a1604" text:class-names="" text:cond-style-name=""><text:span text:style-name="a1603" text:class-names="">經公職人員進用之機要人員。</text:span></text:p>
              </text:list-item>
            </text:list>
            <text:list text:style-name="a1608">
              <text:list-item>
                <text:p text:style-name="a1607" text:class-names="" text:cond-style-name=""><text:span text:style-name="a1606" text:class-names="">各級民意代表之助理。</text:span></text:p>
              </text:list-item>
            </text:list>
            <text:list text:style-name="a1611">
              <text:list-item>
                <text:p text:style-name="a1610" text:class-names="" text:cond-style-name=""><text:span text:style-name="a1609" text:class-names=""/></text:p>
              </text:list-item>
            </text:list>
          </draw:text-box>
          <svg:title/>
          <svg:desc/>
        </draw:frame>
        <draw:frame draw:id="id227" presentation:style-name="a1617" draw:name="Google Shape;149;p29" svg:x="0.58336in" svg:y="0.08635in" svg:width="9.11939in" svg:height="0.76772in" presentation:class="title" presentation:placeholder="false">
          <draw:text-box>
            <text:p text:style-name="a1616" text:class-names="" text:cond-style-name=""><text:span text:style-name="a1613" text:class-names="">關係人</text:span><text:span text:style-name="a1614" text:class-names="">/</text:span><text:span text:style-name="a1615" text:class-names=""/></text:p>
          </draw:text-box>
          <svg:title/>
          <svg:desc/>
        </draw:frame>
        <draw:custom-shape svg:x="6.19982in" svg:y="0.20043in" svg:width="1.61659in" svg:height="0.56247in" draw:id="id228" draw:style-name="a1621" draw:name="Google Shape;249;p31">
          <svg:title/>
          <svg:desc/>
          <text:p text:style-name="a1620" text:class-names="" text:cond-style-name=""><text:span text:style-name="a1618" text:class-names="">專責人員</text:span><text:span text:style-name="a1619" text:class-names=""/></text:p>
          <draw:enhanced-geometry xmlns:dr3d="urn:oasis:names:tc:opendocument:xmlns:dr3d:1.0" draw:type="non-primitive" svg:viewBox="0 0 21600 21600" draw:enhanced-path="M 0 0 L 21600 0 21600 21600 0 21600 Z N"/>
        </draw:custom-shape>
        <draw:custom-shape svg:x="4.44836in" svg:y="0.19984in" svg:width="1.61659in" svg:height="0.56247in" draw:id="id229" draw:style-name="a1625" draw:name="Google Shape;249;p31">
          <svg:title/>
          <svg:desc/>
          <text:p text:style-name="a1624" text:class-names="" text:cond-style-name=""><text:span text:style-name="a1622" text:class-names="">公職人員</text:span><text:span text:style-name="a1623" text:class-names=""/></text:p>
          <draw:enhanced-geometry xmlns:dr3d="urn:oasis:names:tc:opendocument:xmlns:dr3d:1.0" draw:type="non-primitive" svg:viewBox="0 0 21600 21600" draw:enhanced-path="M 0 0 L 21600 0 21600 21600 0 21600 Z N"/>
        </draw:custom-shape>
        <draw:custom-shape svg:x="7.95128in" svg:y="0.18838in" svg:width="1.61659in" svg:height="0.56247in" draw:id="id230" draw:style-name="a1629" draw:name="Google Shape;249;p31">
          <svg:title/>
          <svg:desc/>
          <text:p text:style-name="a1628" text:class-names="" text:cond-style-name=""><text:span text:style-name="a1626" text:class-names="">關係人</text:span><text:span text:style-name="a1627" text:class-names=""/></text:p>
          <draw:enhanced-geometry xmlns:dr3d="urn:oasis:names:tc:opendocument:xmlns:dr3d:1.0" draw:type="non-primitive" svg:viewBox="0 0 21600 21600" draw:enhanced-path="M 0 0 L 21600 0 21600 21600 0 21600 Z N"/>
        </draw:custom-shape>
        <presentation:notes draw:style-name="a1632">
          <draw:page-thumbnail draw:page-number="12" svg:x="0.09722in" svg:y="0.81424in" svg:width="7.23958in" svg:height="4.07292in" presentation:class="page" draw:id="id231" presentation:style-name="a1630" draw:name="Google Shape;146;g278dfac31ac_0_3:notes">
            <svg:title/>
            <svg:desc/>
          </draw:page-thumbnail>
          <draw:frame draw:id="id232" presentation:style-name="a1631" draw:name="Google Shape;147;g278dfac31ac_0_3:notes" svg:x="0.7434in" svg:y="5.1582in" svg:width="5.94722in" svg:height="4.88672in" presentation:class="notes" presentation:placeholder="true">
            <draw:text-box/>
            <svg:title/>
            <svg:desc/>
          </draw:frame>
        </presentation:notes>
      </draw:page>
      <draw:page draw:name="Slide396" draw:style-name="a1633" draw:master-page-name="Master1-Layout8-cust-CUSTOM_10" presentation:presentation-page-layout-name="Master1-PPL8" draw:id="Slide-651">
        <draw:frame draw:id="id233" draw:style-name="a1634" draw:name="圖片 2" svg:x="1.37755in" svg:y="0.26439in" svg:width="7.47246in" svg:height="5.09622in" style:rel-width="scale" style:rel-height="scale">
          <draw:image xlink:href="media/image4.jpg" xlink:type="simple" xlink:show="embed" xlink:actuate="onLoad"/>
          <svg:title/>
          <svg:desc/>
        </draw:frame>
        <draw:custom-shape svg:x="3.42502in" svg:y="3.20624in" svg:width="1.65373in" svg:height="0.86624in" draw:id="id234" draw:style-name="a1637" draw:name="矩形 3">
          <svg:title/>
          <svg:desc/>
          <text:p text:style-name="a1636" text:class-names="" text:cond-style-name=""><text:span text:style-name="a1635" text:class-names=""/></text:p>
          <draw:enhanced-geometry xmlns:dr3d="urn:oasis:names:tc:opendocument:xmlns:dr3d:1.0" draw:type="non-primitive" svg:viewBox="0 0 21600 21600" draw:enhanced-path="M 0 0 L 21600 0 21600 21600 0 21600 Z N"/>
        </draw:custom-shape>
      </draw:page>
      <draw:page draw:name="Slide397" draw:style-name="a1638" draw:master-page-name="Master1-Layout8-cust-CUSTOM_10" presentation:presentation-page-layout-name="Master1-PPL8" draw:id="Slide-652">
        <draw:frame draw:id="id235" draw:style-name="a1666" draw:name="Google Shape;151;p29" svg:x="0.58336in" svg:y="0.96755in" svg:width="8.24679in" svg:height="4.19523in">
          <draw:text-box>
            <text:list text:style-name="a1643">
              <text:list-item>
                <text:p text:style-name="a1642" text:class-names="" text:cond-style-name=""><text:span text:style-name="a1639" text:class-names="">公職人員之</text:span><text:span text:style-name="a1640" text:class-names="">配偶或共同生活之家屬</text:span><text:span text:style-name="a1641" text:class-names="">。</text:span></text:p>
              </text:list-item>
            </text:list>
            <text:list text:style-name="a1648">
              <text:list-item>
                <text:p text:style-name="a1647" text:class-names="" text:cond-style-name=""><text:span text:style-name="a1644" text:class-names="">公職人員之</text:span><text:span text:style-name="a1645" text:class-names="">二親等</text:span><text:span text:style-name="a1646" text:class-names="">以內親屬。</text:span></text:p>
              </text:list-item>
            </text:list>
            <text:list text:style-name="a1651">
              <text:list-item>
                <text:p text:style-name="a1650" text:class-names="" text:cond-style-name=""><text:span text:style-name="a1649" text:class-names="">公職人員或其配偶信託財產之受託人。但依法辦理強制信託時，不在此限。</text:span></text:p>
              </text:list-item>
            </text:list>
            <text:list text:style-name="a1656">
              <text:list-item>
                <text:p text:style-name="a1655" text:class-names="" text:cond-style-name=""><text:span text:style-name="a1652" text:class-names="">公職人員、第一款與第二款所列人員擔任負責人、董事、獨立董事、監察人、經理人或相類似職務之</text:span><text:span text:style-name="a1653" text:class-names="">營利事業、非營利之法人及非法人團體。</text:span><text:span text:style-name="a1654" text:class-names="">但屬政府或公股指派、遴聘代表或由政府聘任者，不包括之。</text:span></text:p>
              </text:list-item>
            </text:list>
            <text:list text:style-name="a1659">
              <text:list-item>
                <text:p text:style-name="a1658" text:class-names="" text:cond-style-name=""><text:span text:style-name="a1657" text:class-names="">經公職人員進用之機要人員。</text:span></text:p>
              </text:list-item>
            </text:list>
            <text:list text:style-name="a1662">
              <text:list-item>
                <text:p text:style-name="a1661" text:class-names="" text:cond-style-name=""><text:span text:style-name="a1660" text:class-names="">各級民意代表之助理。</text:span></text:p>
              </text:list-item>
            </text:list>
            <text:list text:style-name="a1665">
              <text:list-item>
                <text:p text:style-name="a1664" text:class-names="" text:cond-style-name=""><text:span text:style-name="a1663" text:class-names=""/></text:p>
              </text:list-item>
            </text:list>
          </draw:text-box>
          <svg:title/>
          <svg:desc/>
        </draw:frame>
        <draw:frame draw:id="id236" presentation:style-name="a1671" draw:name="Google Shape;149;p29" svg:x="0.58336in" svg:y="0.08635in" svg:width="9.11939in" svg:height="0.76772in" presentation:class="title" presentation:placeholder="false">
          <draw:text-box>
            <text:p text:style-name="a1670" text:class-names="" text:cond-style-name=""><text:span text:style-name="a1667" text:class-names="">關係人</text:span><text:span text:style-name="a1668" text:class-names="">/</text:span><text:span text:style-name="a1669" text:class-names=""/></text:p>
          </draw:text-box>
          <svg:title/>
          <svg:desc/>
        </draw:frame>
        <draw:custom-shape svg:x="6.19982in" svg:y="0.20043in" svg:width="1.61659in" svg:height="0.56247in" draw:id="id237" draw:style-name="a1675" draw:name="Google Shape;249;p31">
          <svg:title/>
          <svg:desc/>
          <text:p text:style-name="a1674" text:class-names="" text:cond-style-name=""><text:span text:style-name="a1672" text:class-names="">專責人員</text:span><text:span text:style-name="a1673" text:class-names=""/></text:p>
          <draw:enhanced-geometry xmlns:dr3d="urn:oasis:names:tc:opendocument:xmlns:dr3d:1.0" draw:type="non-primitive" svg:viewBox="0 0 21600 21600" draw:enhanced-path="M 0 0 L 21600 0 21600 21600 0 21600 Z N"/>
        </draw:custom-shape>
        <draw:custom-shape svg:x="4.44836in" svg:y="0.19984in" svg:width="1.61659in" svg:height="0.56247in" draw:id="id238" draw:style-name="a1679" draw:name="Google Shape;249;p31">
          <svg:title/>
          <svg:desc/>
          <text:p text:style-name="a1678" text:class-names="" text:cond-style-name=""><text:span text:style-name="a1676" text:class-names="">公職人員</text:span><text:span text:style-name="a1677" text:class-names=""/></text:p>
          <draw:enhanced-geometry xmlns:dr3d="urn:oasis:names:tc:opendocument:xmlns:dr3d:1.0" draw:type="non-primitive" svg:viewBox="0 0 21600 21600" draw:enhanced-path="M 0 0 L 21600 0 21600 21600 0 21600 Z N"/>
        </draw:custom-shape>
        <draw:custom-shape svg:x="7.95128in" svg:y="0.18838in" svg:width="1.61659in" svg:height="0.56247in" draw:id="id239" draw:style-name="a1683" draw:name="Google Shape;249;p31">
          <svg:title/>
          <svg:desc/>
          <text:p text:style-name="a1682" text:class-names="" text:cond-style-name=""><text:span text:style-name="a1680" text:class-names="">關係人</text:span><text:span text:style-name="a1681" text:class-names=""/></text:p>
          <draw:enhanced-geometry xmlns:dr3d="urn:oasis:names:tc:opendocument:xmlns:dr3d:1.0" draw:type="non-primitive" svg:viewBox="0 0 21600 21600" draw:enhanced-path="M 0 0 L 21600 0 21600 21600 0 21600 Z N"/>
        </draw:custom-shape>
        <presentation:notes draw:style-name="a1686">
          <draw:page-thumbnail draw:page-number="14" svg:x="0.09722in" svg:y="0.81424in" svg:width="7.23958in" svg:height="4.07292in" presentation:class="page" draw:id="id240" presentation:style-name="a1684" draw:name="Google Shape;146;g278dfac31ac_0_3:notes">
            <svg:title/>
            <svg:desc/>
          </draw:page-thumbnail>
          <draw:frame draw:id="id241" presentation:style-name="a1685" draw:name="Google Shape;147;g278dfac31ac_0_3:notes" svg:x="0.7434in" svg:y="5.1582in" svg:width="5.94722in" svg:height="4.88672in" presentation:class="notes" presentation:placeholder="true">
            <draw:text-box/>
            <svg:title/>
            <svg:desc/>
          </draw:frame>
        </presentation:notes>
      </draw:page>
      <draw:page draw:name="Slide398" draw:style-name="a1687" draw:master-page-name="Master1-Layout8-cust-CUSTOM_10" presentation:presentation-page-layout-name="Master1-PPL8" draw:id="Slide-653">
        <draw:custom-shape svg:x="1.03889in" svg:y="1.14264in" svg:width="8.04572in" svg:height="1.54976in" draw:id="id242" draw:style-name="a1690" draw:name="立方體 1">
          <svg:title/>
          <svg:desc/>
          <text:p text:style-name="a1689" text:class-names="" text:cond-style-name=""><text:span text:style-name="a1688" text:class-names=""/></text:p>
          <draw:enhanced-geometry xmlns:dr3d="urn:oasis:names:tc:opendocument:xmlns:dr3d:1.0" draw:path-stretchpoint-x="21600" draw:path-stretchpoint-y="21600" draw:type="non-primitive" svg:viewBox="0 0 21600 21600" draw:enhanced-path="S M ?f0 ?f8 L ?f12 ?f8 ?f12 ?f3 ?f0 ?f3 Z N S M ?f12 ?f8 L ?f1 ?f2 ?f1 ?f9 ?f12 ?f3 Z N S M ?f0 ?f8 L ?f8 ?f2 ?f1 ?f2 ?f12 ?f8 Z N F M ?f0 ?f8 L ?f8 ?f2 ?f1 ?f2 ?f1 ?f9 ?f12 ?f3 ?f0 ?f3 Z M ?f0 ?f8 L ?f12 ?f8 ?f1 ?f2 M ?f12 ?f8 L ?f12 ?f3 N" draw:text-areas="?f0 ?f8 ?f12 ?f3" draw:glue-points="?f14 ?f2 ?f13 ?f8 ?f0 ?f11 ?f13 ?f3 ?f12 ?f11 ?f1 ?f10" draw:glue-point-leaving-directions="-360, -360, -270, -180, -90, -90" draw:modifiers="250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f6 * ?f7 / 100000"/>
            <draw:equation draw:name="f9" draw:formula="?f3 - ?f8"/>
            <draw:equation draw:name="f10" draw:formula="?f9 / 2"/>
            <draw:equation draw:name="f11" draw:formula="(?f8 + ?f3) / 2"/>
            <draw:equation draw:name="f12" draw:formula="?f1 - ?f8"/>
            <draw:equation draw:name="f13" draw:formula="?f12 / 2"/>
            <draw:equation draw:name="f14" draw:formula="(?f8 + ?f1) / 2"/>
          </draw:enhanced-geometry>
        </draw:custom-shape>
        <draw:frame draw:id="id243" draw:style-name="a1700" draw:name="Google Shape;151;p29" svg:x="1.46124in" svg:y="1.55512in" svg:width="6.90426in" svg:height="1.18147in">
          <draw:text-box>
            <text:p text:style-name="a1699" text:class-names="" text:cond-style-name=""><text:span text:style-name="a1691" text:class-names="">公職人員、第一款與第二款所列人員擔任負責人、董事、獨立董事、監察人、經理人或相類似職務之</text:span><text:span text:style-name="a1692" text:class-names="">營利事業</text:span><text:span text:style-name="a1693" text:class-names="">、</text:span><text:span text:style-name="a1694" text:class-names="">非營利之法人</text:span><text:span text:style-name="a1695" text:class-names="">及</text:span><text:span text:style-name="a1696" text:class-names="">非法人團體</text:span><text:span text:style-name="a1697" text:class-names="">。</text:span><text:span text:style-name="a1698" text:class-names=""/></text:p>
          </draw:text-box>
          <svg:title/>
          <svg:desc/>
        </draw:frame>
        <draw:custom-shape svg:x="0.95251in" svg:y="3.34688in" svg:width="2.50304in" svg:height="1.54975in" draw:id="id244" draw:style-name="a1703" draw:name="立方體 12">
          <svg:title/>
          <svg:desc/>
          <text:p text:style-name="a1702" text:class-names="" text:cond-style-name=""><text:span text:style-name="a1701" text:class-names=""/></text:p>
          <draw:enhanced-geometry xmlns:dr3d="urn:oasis:names:tc:opendocument:xmlns:dr3d:1.0" draw:path-stretchpoint-x="21600" draw:path-stretchpoint-y="21600" draw:type="non-primitive" svg:viewBox="0 0 21600 21600" draw:enhanced-path="S M ?f0 ?f8 L ?f12 ?f8 ?f12 ?f3 ?f0 ?f3 Z N S M ?f12 ?f8 L ?f1 ?f2 ?f1 ?f9 ?f12 ?f3 Z N S M ?f0 ?f8 L ?f8 ?f2 ?f1 ?f2 ?f12 ?f8 Z N F M ?f0 ?f8 L ?f8 ?f2 ?f1 ?f2 ?f1 ?f9 ?f12 ?f3 ?f0 ?f3 Z M ?f0 ?f8 L ?f12 ?f8 ?f1 ?f2 M ?f12 ?f8 L ?f12 ?f3 N" draw:text-areas="?f0 ?f8 ?f12 ?f3" draw:glue-points="?f14 ?f2 ?f13 ?f8 ?f0 ?f11 ?f13 ?f3 ?f12 ?f11 ?f1 ?f10" draw:glue-point-leaving-directions="-360, -360, -270, -180, -90, -90" draw:modifiers="250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f6 * ?f7 / 100000"/>
            <draw:equation draw:name="f9" draw:formula="?f3 - ?f8"/>
            <draw:equation draw:name="f10" draw:formula="?f9 / 2"/>
            <draw:equation draw:name="f11" draw:formula="(?f8 + ?f3) / 2"/>
            <draw:equation draw:name="f12" draw:formula="?f1 - ?f8"/>
            <draw:equation draw:name="f13" draw:formula="?f12 / 2"/>
            <draw:equation draw:name="f14" draw:formula="(?f8 + ?f1) / 2"/>
          </draw:enhanced-geometry>
        </draw:custom-shape>
        <draw:custom-shape svg:x="3.63566in" svg:y="3.35462in" svg:width="2.68146in" svg:height="1.46076in" draw:id="id245" draw:style-name="a1706" draw:name="立方體 13">
          <svg:title/>
          <svg:desc/>
          <text:p text:style-name="a1705" text:class-names="" text:cond-style-name=""><text:span text:style-name="a1704" text:class-names=""/></text:p>
          <draw:enhanced-geometry xmlns:dr3d="urn:oasis:names:tc:opendocument:xmlns:dr3d:1.0" draw:path-stretchpoint-x="21600" draw:path-stretchpoint-y="21600" draw:type="non-primitive" svg:viewBox="0 0 21600 21600" draw:enhanced-path="S M ?f0 ?f8 L ?f12 ?f8 ?f12 ?f3 ?f0 ?f3 Z N S M ?f12 ?f8 L ?f1 ?f2 ?f1 ?f9 ?f12 ?f3 Z N S M ?f0 ?f8 L ?f8 ?f2 ?f1 ?f2 ?f12 ?f8 Z N F M ?f0 ?f8 L ?f8 ?f2 ?f1 ?f2 ?f1 ?f9 ?f12 ?f3 ?f0 ?f3 Z M ?f0 ?f8 L ?f12 ?f8 ?f1 ?f2 M ?f12 ?f8 L ?f12 ?f3 N" draw:text-areas="?f0 ?f8 ?f12 ?f3" draw:glue-points="?f14 ?f2 ?f13 ?f8 ?f0 ?f11 ?f13 ?f3 ?f12 ?f11 ?f1 ?f10" draw:glue-point-leaving-directions="-360, -360, -270, -180, -90, -90" draw:modifiers="250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f6 * ?f7 / 100000"/>
            <draw:equation draw:name="f9" draw:formula="?f3 - ?f8"/>
            <draw:equation draw:name="f10" draw:formula="?f9 / 2"/>
            <draw:equation draw:name="f11" draw:formula="(?f8 + ?f3) / 2"/>
            <draw:equation draw:name="f12" draw:formula="?f1 - ?f8"/>
            <draw:equation draw:name="f13" draw:formula="?f12 / 2"/>
            <draw:equation draw:name="f14" draw:formula="(?f8 + ?f1) / 2"/>
          </draw:enhanced-geometry>
        </draw:custom-shape>
        <draw:custom-shape svg:x="6.48783in" svg:y="3.36506in" svg:width="2.55966in" svg:height="1.39294in" draw:id="id246" draw:style-name="a1709" draw:name="立方體 14">
          <svg:title/>
          <svg:desc/>
          <text:p text:style-name="a1708" text:class-names="" text:cond-style-name=""><text:span text:style-name="a1707" text:class-names=""/></text:p>
          <draw:enhanced-geometry xmlns:dr3d="urn:oasis:names:tc:opendocument:xmlns:dr3d:1.0" draw:path-stretchpoint-x="21600" draw:path-stretchpoint-y="21600" draw:type="non-primitive" svg:viewBox="0 0 21600 21600" draw:enhanced-path="S M ?f0 ?f8 L ?f12 ?f8 ?f12 ?f3 ?f0 ?f3 Z N S M ?f12 ?f8 L ?f1 ?f2 ?f1 ?f9 ?f12 ?f3 Z N S M ?f0 ?f8 L ?f8 ?f2 ?f1 ?f2 ?f12 ?f8 Z N F M ?f0 ?f8 L ?f8 ?f2 ?f1 ?f2 ?f1 ?f9 ?f12 ?f3 ?f0 ?f3 Z M ?f0 ?f8 L ?f12 ?f8 ?f1 ?f2 M ?f12 ?f8 L ?f12 ?f3 N" draw:text-areas="?f0 ?f8 ?f12 ?f3" draw:glue-points="?f14 ?f2 ?f13 ?f8 ?f0 ?f11 ?f13 ?f3 ?f12 ?f11 ?f1 ?f10" draw:glue-point-leaving-directions="-360, -360, -270, -180, -90, -90" draw:modifiers="250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f6 * ?f7 / 100000"/>
            <draw:equation draw:name="f9" draw:formula="?f3 - ?f8"/>
            <draw:equation draw:name="f10" draw:formula="?f9 / 2"/>
            <draw:equation draw:name="f11" draw:formula="(?f8 + ?f3) / 2"/>
            <draw:equation draw:name="f12" draw:formula="?f1 - ?f8"/>
            <draw:equation draw:name="f13" draw:formula="?f12 / 2"/>
            <draw:equation draw:name="f14" draw:formula="(?f8 + ?f1) / 2"/>
          </draw:enhanced-geometry>
        </draw:custom-shape>
        <draw:frame draw:id="id247" draw:style-name="a1723" draw:name="Google Shape;151;p29" svg:x="1.08076in" svg:y="3.78457in" svg:width="2.14747in" svg:height="0.89958in">
          <draw:text-box>
            <text:p text:style-name="a1714" text:class-names="" text:cond-style-name=""><text:span text:style-name="a1710" text:class-names="">公司</text:span><text:span text:style-name="a1711" text:class-names="">/</text:span><text:span text:style-name="a1712" text:class-names="">事務所</text:span><text:span text:style-name="a1713" text:class-names=""/></text:p>
            <text:p text:style-name="a1719" text:class-names="" text:cond-style-name=""><text:span text:style-name="a1715" text:class-names="">商行</text:span><text:span text:style-name="a1716" text:class-names="">/</text:span><text:span text:style-name="a1717" text:class-names="">包工業</text:span><text:span text:style-name="a1718" text:class-names=""/></text:p>
            <text:p text:style-name="a1722" text:class-names="" text:cond-style-name=""><text:span text:style-name="a1720" text:class-names="">農漁會</text:span><text:span text:style-name="a1721" text:class-names=""/></text:p>
          </draw:text-box>
          <svg:title/>
          <svg:desc/>
        </draw:frame>
        <draw:g draw:name="群組 2" draw:id="id248">
          <svg:title/>
          <svg:desc/>
          <draw:custom-shape svg:x="4.65513in" svg:y="2.69239in" svg:width="0.2857in" svg:height="0.64683in" draw:id="id258" draw:style-name="a1783" draw:name="箭號: 向下 10">
            <svg:title/>
            <svg:desc/>
            <text:p text:style-name="a1782" text:class-names="" text:cond-style-name=""><text:span text:style-name="a1781"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6830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x="6.96643in" svg:y="2.99251in" svg:width="0.2857in" svg:height="0.35792in" draw:id="id259" draw:style-name="a1786" draw:name="箭號: 向下 23">
            <svg:title/>
            <svg:desc/>
            <text:p text:style-name="a1785" text:class-names="" text:cond-style-name=""><text:span text:style-name="a1784"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2979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x="2.25708in" svg:y="2.99251in" svg:width="0.2857in" svg:height="0.35792in" draw:id="id260" draw:style-name="a1789" draw:name="箭號: 向下 24">
            <svg:title/>
            <svg:desc/>
            <text:p text:style-name="a1788" text:class-names="" text:cond-style-name=""><text:span text:style-name="a1787" text:class-names=""/></text:p>
            <draw:enhanced-geometry xmlns:dr3d="urn:oasis:names:tc:opendocument:xmlns:dr3d:1.0" draw:type="non-primitive" svg:viewBox="0 0 21600 21600" draw:enhanced-path="M ?f0 0 L ?f0 ?f1 0 ?f1 10800 21600 21600 ?f1 ?f2 ?f1 ?f2 0 Z N" draw:text-areas="?f0 0 ?f2 ?f5" draw:glue-points="0 ?f1 21600 ?f1" draw:glue-point-leaving-directions="-270, -90" draw:modifiers="12979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1 $0" draw:handle-range-x-minimum="0" draw:handle-range-x-maximum="10800" draw:handle-range-y-minimum="0" draw:handle-range-y-maximum="21600"/>
            </draw:enhanced-geometry>
          </draw:custom-shape>
          <draw:custom-shape svg:x="2.33475in" svg:y="2.96138in" svg:width="4.83333in" svg:height="0.05in" draw:id="id261" draw:style-name="a1792" draw:name="矩形 21">
            <svg:title/>
            <svg:desc/>
            <text:p text:style-name="a1791" text:class-names="" text:cond-style-name=""><text:span text:style-name="a1790" text:class-names=""/></text:p>
            <draw:enhanced-geometry xmlns:dr3d="urn:oasis:names:tc:opendocument:xmlns:dr3d:1.0" draw:type="non-primitive" svg:viewBox="0 0 21600 21600" draw:enhanced-path="M 0 0 L 21600 0 21600 21600 0 21600 Z N"/>
          </draw:custom-shape>
        </draw:g>
        <draw:frame draw:id="id249" presentation:style-name="a1728" draw:name="Google Shape;149;p29" svg:x="0.58336in" svg:y="0.08635in" svg:width="9.11939in" svg:height="0.76772in" presentation:class="title" presentation:placeholder="false">
          <draw:text-box>
            <text:p text:style-name="a1727" text:class-names="" text:cond-style-name=""><text:span text:style-name="a1724" text:class-names="">關係人</text:span><text:span text:style-name="a1725" text:class-names="">/</text:span><text:span text:style-name="a1726" text:class-names=""/></text:p>
          </draw:text-box>
          <svg:title/>
          <svg:desc/>
        </draw:frame>
        <draw:custom-shape svg:x="6.19982in" svg:y="0.20043in" svg:width="1.61659in" svg:height="0.56247in" draw:id="id250" draw:style-name="a1732" draw:name="Google Shape;249;p31">
          <svg:title/>
          <svg:desc/>
          <text:p text:style-name="a1731" text:class-names="" text:cond-style-name=""><text:span text:style-name="a1729" text:class-names="">專責人員</text:span><text:span text:style-name="a1730" text:class-names=""/></text:p>
          <draw:enhanced-geometry xmlns:dr3d="urn:oasis:names:tc:opendocument:xmlns:dr3d:1.0" draw:type="non-primitive" svg:viewBox="0 0 21600 21600" draw:enhanced-path="M 0 0 L 21600 0 21600 21600 0 21600 Z N"/>
        </draw:custom-shape>
        <draw:custom-shape svg:x="4.44836in" svg:y="0.19984in" svg:width="1.61659in" svg:height="0.56247in" draw:id="id251" draw:style-name="a1736" draw:name="Google Shape;249;p31">
          <svg:title/>
          <svg:desc/>
          <text:p text:style-name="a1735" text:class-names="" text:cond-style-name=""><text:span text:style-name="a1733" text:class-names="">公職人員</text:span><text:span text:style-name="a1734" text:class-names=""/></text:p>
          <draw:enhanced-geometry xmlns:dr3d="urn:oasis:names:tc:opendocument:xmlns:dr3d:1.0" draw:type="non-primitive" svg:viewBox="0 0 21600 21600" draw:enhanced-path="M 0 0 L 21600 0 21600 21600 0 21600 Z N"/>
        </draw:custom-shape>
        <draw:custom-shape svg:x="7.95128in" svg:y="0.18838in" svg:width="1.61659in" svg:height="0.56247in" draw:id="id252" draw:style-name="a1740" draw:name="Google Shape;249;p31">
          <svg:title/>
          <svg:desc/>
          <text:p text:style-name="a1739" text:class-names="" text:cond-style-name=""><text:span text:style-name="a1737" text:class-names="">關係人</text:span><text:span text:style-name="a1738" text:class-names=""/></text:p>
          <draw:enhanced-geometry xmlns:dr3d="urn:oasis:names:tc:opendocument:xmlns:dr3d:1.0" draw:type="non-primitive" svg:viewBox="0 0 21600 21600" draw:enhanced-path="M 0 0 L 21600 0 21600 21600 0 21600 Z N"/>
        </draw:custom-shape>
        <draw:frame draw:id="id253" draw:style-name="a1744" draw:name="Google Shape;151;p29" svg:x="1.67332in" svg:y="3.31349in" svg:width="1.59836in" svg:height="0.51723in">
          <draw:text-box>
            <text:p text:style-name="a1743" text:class-names="" text:cond-style-name=""><text:span text:style-name="a1741" text:class-names="">營利事業</text:span><text:span text:style-name="a1742" text:class-names=""/></text:p>
          </draw:text-box>
          <svg:title/>
          <svg:desc/>
        </draw:frame>
        <draw:frame draw:id="id254" draw:style-name="a1748" draw:name="Google Shape;151;p29" svg:x="4.19038in" svg:y="3.33922in" svg:width="1.59836in" svg:height="0.51723in">
          <draw:text-box>
            <text:p text:style-name="a1747" text:class-names="" text:cond-style-name=""><text:span text:style-name="a1745" text:class-names="">非營利法人</text:span><text:span text:style-name="a1746" text:class-names=""/></text:p>
          </draw:text-box>
          <svg:title/>
          <svg:desc/>
        </draw:frame>
        <draw:frame draw:id="id255" draw:style-name="a1762" draw:name="Google Shape;151;p29" svg:x="3.72424in" svg:y="3.7343in" svg:width="2.3407in" svg:height="0.89958in">
          <draw:text-box>
            <text:p text:style-name="a1753" text:class-names="" text:cond-style-name=""><text:span text:style-name="a1749" text:class-names="">基金會</text:span><text:span text:style-name="a1750" text:class-names="">/</text:span><text:span text:style-name="a1751" text:class-names="">體育協會</text:span><text:span text:style-name="a1752" text:class-names=""/></text:p>
            <text:p text:style-name="a1758" text:class-names="" text:cond-style-name=""><text:span text:style-name="a1754" text:class-names="">職業工會</text:span><text:span text:style-name="a1755" text:class-names="">/</text:span><text:span text:style-name="a1756" text:class-names="">氣象學會</text:span><text:span text:style-name="a1757" text:class-names=""/></text:p>
            <text:p text:style-name="a1761" text:class-names="" text:cond-style-name=""><text:span text:style-name="a1759" text:class-names="">私立學校</text:span><text:span text:style-name="a1760" text:class-names=""/></text:p>
          </draw:text-box>
          <svg:title/>
          <svg:desc/>
        </draw:frame>
        <draw:frame draw:id="id256" draw:style-name="a1766" draw:name="Google Shape;151;p29" svg:x="6.90138in" svg:y="3.31349in" svg:width="1.59836in" svg:height="0.51723in">
          <draw:text-box>
            <text:p text:style-name="a1765" text:class-names="" text:cond-style-name=""><text:span text:style-name="a1763" text:class-names="">非法人團體</text:span><text:span text:style-name="a1764" text:class-names=""/></text:p>
          </draw:text-box>
          <svg:title/>
          <svg:desc/>
        </draw:frame>
        <draw:frame draw:id="id257" draw:style-name="a1780" draw:name="Google Shape;151;p29" svg:x="6.48783in" svg:y="3.71555in" svg:width="2.14747in" svg:height="0.89958in">
          <draw:text-box>
            <text:p text:style-name="a1771" text:class-names="" text:cond-style-name=""><text:span text:style-name="a1767" text:class-names="">宮廟</text:span><text:span text:style-name="a1768" text:class-names="">/</text:span><text:span text:style-name="a1769" text:class-names="">宗親會</text:span><text:span text:style-name="a1770" text:class-names=""/></text:p>
            <text:p text:style-name="a1776" text:class-names="" text:cond-style-name=""><text:span text:style-name="a1772" text:class-names="">婦女會</text:span><text:span text:style-name="a1773" text:class-names="">/</text:span><text:span text:style-name="a1774" text:class-names="">家長會</text:span><text:span text:style-name="a1775" text:class-names=""/></text:p>
            <text:p text:style-name="a1779" text:class-names="" text:cond-style-name=""><text:span text:style-name="a1777" text:class-names="">社區管理委員會</text:span><text:span text:style-name="a1778" text:class-names=""/></text:p>
          </draw:text-box>
          <svg:title/>
          <svg:desc/>
        </draw:frame>
        <presentation:notes draw:style-name="a1795">
          <draw:page-thumbnail draw:page-number="15" svg:x="0.09722in" svg:y="0.81424in" svg:width="7.23958in" svg:height="4.07292in" presentation:class="page" draw:id="id262" presentation:style-name="a1793" draw:name="Google Shape;146;g278dfac31ac_0_3:notes">
            <svg:title/>
            <svg:desc/>
          </draw:page-thumbnail>
          <draw:frame draw:id="id263" presentation:style-name="a1794" draw:name="Google Shape;147;g278dfac31ac_0_3:notes" svg:x="0.7434in" svg:y="5.1582in" svg:width="5.94722in" svg:height="4.88672in" presentation:class="notes" presentation:placeholder="true">
            <draw:text-box/>
            <svg:title/>
            <svg:desc/>
          </draw:frame>
        </presentation:notes>
      </draw:page>
      <draw:page draw:name="Slide45" draw:style-name="a1796" draw:master-page-name="Master1-Layout2-secHead-SECTION_HEADER" presentation:presentation-page-layout-name="Master1-PPL2" draw:id="Slide-300">
        <draw:frame draw:id="id264" presentation:style-name="a1799" draw:name="Google Shape;182;p32" svg:x="3.6755in" svg:y="2.44133in" svg:width="6.32448in" svg:height="2.09154in" presentation:class="title" presentation:placeholder="false">
          <draw:text-box>
            <text:p text:style-name="a1798" text:class-names="" text:cond-style-name=""><text:span text:style-name="a1797" text:class-names=""><text:s text:c="3"/>利益衝突迴避</text:span></text:p>
          </draw:text-box>
          <svg:title/>
          <svg:desc/>
        </draw:frame>
        <draw:frame draw:id="id265" presentation:style-name="a1803" draw:name="Google Shape;183;p32" svg:x="3.6755in" svg:y="1.15092in" svg:width="1.79593in" svg:height="1.06726in" presentation:class="title" presentation:placeholder="false">
          <draw:text-box>
            <text:p text:style-name="a1802" text:class-names="" text:cond-style-name=""><text:span text:style-name="a1800" text:class-names="">03</text:span><text:span text:style-name="a1801" text:class-names=""/></text:p>
          </draw:text-box>
          <svg:title/>
          <svg:desc/>
        </draw:frame>
        <presentation:notes draw:style-name="a1806">
          <draw:page-thumbnail draw:page-number="16" svg:x="0.09722in" svg:y="0.81424in" svg:width="7.23958in" svg:height="4.07292in" presentation:class="page" draw:id="id266" presentation:style-name="a1804" draw:name="Google Shape;179;g54dda1946d_6_308:notes">
            <svg:title/>
            <svg:desc/>
          </draw:page-thumbnail>
          <draw:frame draw:id="id267" presentation:style-name="a1805" draw:name="Google Shape;180;g54dda1946d_6_308:notes" svg:x="0.7434in" svg:y="5.1582in" svg:width="5.94722in" svg:height="4.88672in" presentation:class="notes" presentation:placeholder="true">
            <draw:text-box/>
            <svg:title/>
            <svg:desc/>
          </draw:frame>
        </presentation:notes>
      </draw:page>
      <draw:page draw:name="Slide42" draw:style-name="a1807" draw:master-page-name="Master1-Layout8-cust-CUSTOM_10" presentation:presentation-page-layout-name="Master1-PPL8" draw:id="Slide-297">
        <draw:frame draw:id="id268" presentation:style-name="a1812" draw:name="Google Shape;149;p29" svg:x="0.67791in" svg:y="0.20174in" svg:width="9.11939in" svg:height="0.76772in" presentation:class="title" presentation:placeholder="false">
          <draw:text-box>
            <text:p text:style-name="a1811" text:class-names="" text:cond-style-name=""><text:span text:style-name="a1808" text:class-names="">利益衝突之定義</text:span><text:span text:style-name="a1809" text:class-names="">/</text:span><text:span text:style-name="a1810" text:class-names=""/></text:p>
          </draw:text-box>
          <svg:title/>
          <svg:desc/>
        </draw:frame>
        <draw:frame draw:id="id269" draw:style-name="a1825" draw:name="Google Shape;151;p29" svg:x="0.67791in" svg:y="1.02785in" svg:width="8.4252in" svg:height="1.37984in">
          <draw:text-box>
            <text:list text:style-name="a1815">
              <text:list-item>
                <text:p text:style-name="a1814" text:class-names="" text:cond-style-name=""><text:span text:style-name="a1813" text:class-names="">指公職人員執行職務時，得因其作為或不作為，直接或間接使本人或其關係人獲取利益者。</text:span></text:p>
              </text:list-item>
            </text:list>
            <text:list text:style-name="a1818">
              <text:list-item>
                <text:p text:style-name="a1817" text:class-names="" text:cond-style-name=""><text:span text:style-name="a1816" text:class-names=""/></text:p>
              </text:list-item>
            </text:list>
            <text:p text:style-name="a1820" text:class-names="" text:cond-style-name=""><text:span text:style-name="a1819" text:class-names=""/></text:p>
            <text:p text:style-name="a1822" text:class-names="" text:cond-style-name=""><text:span text:style-name="a1821" text:class-names=""/></text:p>
            <text:p text:style-name="a1824" text:class-names="" text:cond-style-name=""><text:span text:style-name="a1823" text:class-names=""/></text:p>
          </draw:text-box>
          <svg:title/>
          <svg:desc/>
        </draw:frame>
        <draw:custom-shape svg:x="7.84597in" svg:y="0.30812in" svg:width="1.61659in" svg:height="0.56247in" draw:id="id270" draw:style-name="a1829" draw:name="Google Shape;249;p31">
          <svg:title/>
          <svg:desc/>
          <text:p text:style-name="a1828" text:class-names="" text:cond-style-name=""><text:span text:style-name="a1826" text:class-names="">專責人員</text:span><text:span text:style-name="a1827"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271" draw:style-name="a1833" draw:name="Google Shape;249;p31">
          <svg:title/>
          <svg:desc/>
          <text:p text:style-name="a1832" text:class-names="" text:cond-style-name=""><text:span text:style-name="a1830" text:class-names="">公職人員</text:span><text:span text:style-name="a1831" text:class-names=""/></text:p>
          <draw:enhanced-geometry xmlns:dr3d="urn:oasis:names:tc:opendocument:xmlns:dr3d:1.0" draw:type="non-primitive" svg:viewBox="0 0 21600 21600" draw:enhanced-path="M 0 0 L 21600 0 21600 21600 0 21600 Z N"/>
        </draw:custom-shape>
        <draw:frame draw:id="id272" draw:style-name="a1834" draw:name="圖片 2" svg:x="1.8206in" svg:y="2.34541in" svg:width="6.13982in" svg:height="2.86997in" style:rel-width="scale" style:rel-height="scale">
          <draw:image xlink:href="media/image5.png" xlink:type="simple" xlink:show="embed" xlink:actuate="onLoad"/>
          <svg:title/>
          <svg:desc/>
        </draw:frame>
        <presentation:notes draw:style-name="a1837">
          <draw:page-thumbnail draw:page-number="17" svg:x="0.09722in" svg:y="0.81424in" svg:width="7.23958in" svg:height="4.07292in" presentation:class="page" draw:id="id273" presentation:style-name="a1835" draw:name="Google Shape;146;g278dfac31ac_0_3:notes">
            <svg:title/>
            <svg:desc/>
          </draw:page-thumbnail>
          <draw:frame draw:id="id274" presentation:style-name="a1836" draw:name="Google Shape;147;g278dfac31ac_0_3:notes" svg:x="0.7434in" svg:y="5.1582in" svg:width="5.94722in" svg:height="4.88672in" presentation:class="notes" presentation:placeholder="true">
            <draw:text-box/>
            <svg:title/>
            <svg:desc/>
          </draw:frame>
        </presentation:notes>
      </draw:page>
      <draw:page draw:name="Slide399" draw:style-name="a1838" draw:master-page-name="Master1-Layout8-cust-CUSTOM_10" presentation:presentation-page-layout-name="Master1-PPL8" draw:id="Slide-654">
        <draw:frame draw:id="id275" presentation:style-name="a1843" draw:name="Google Shape;149;p29" svg:x="0.67791in" svg:y="0.20174in" svg:width="9.11939in" svg:height="0.76772in" presentation:class="title" presentation:placeholder="false">
          <draw:text-box>
            <text:p text:style-name="a1842" text:class-names="" text:cond-style-name=""><text:span text:style-name="a1839" text:class-names="">利益衝突之定義</text:span><text:span text:style-name="a1840" text:class-names="">/</text:span><text:span text:style-name="a1841" text:class-names=""/></text:p>
          </draw:text-box>
          <svg:title/>
          <svg:desc/>
        </draw:frame>
        <draw:custom-shape svg:x="7.84597in" svg:y="0.30812in" svg:width="1.61659in" svg:height="0.56247in" draw:id="id276" draw:style-name="a1847" draw:name="Google Shape;249;p31">
          <svg:title/>
          <svg:desc/>
          <text:p text:style-name="a1846" text:class-names="" text:cond-style-name=""><text:span text:style-name="a1844" text:class-names="">專責人員</text:span><text:span text:style-name="a1845"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277" draw:style-name="a1851" draw:name="Google Shape;249;p31">
          <svg:title/>
          <svg:desc/>
          <text:p text:style-name="a1850" text:class-names="" text:cond-style-name=""><text:span text:style-name="a1848" text:class-names="">公職人員</text:span><text:span text:style-name="a1849" text:class-names=""/></text:p>
          <draw:enhanced-geometry xmlns:dr3d="urn:oasis:names:tc:opendocument:xmlns:dr3d:1.0" draw:type="non-primitive" svg:viewBox="0 0 21600 21600" draw:enhanced-path="M 0 0 L 21600 0 21600 21600 0 21600 Z N"/>
        </draw:custom-shape>
        <draw:custom-shape svg:x="1.13785in" svg:y="1.03723in" svg:width="3.56215in" svg:height="0.55673in" draw:id="id278" draw:style-name="a1855" draw:name="Google Shape;247;p31">
          <svg:title/>
          <svg:desc/>
          <text:p text:style-name="a1854" text:class-names="" text:cond-style-name=""><text:span text:style-name="a1852" text:class-names="">財產上利益</text:span><text:span text:style-name="a1853" text:class-names=""/></text:p>
          <draw:enhanced-geometry xmlns:dr3d="urn:oasis:names:tc:opendocument:xmlns:dr3d:1.0" draw:type="non-primitive" svg:viewBox="0 0 21600 21600" draw:enhanced-path="M 0 0 L 21600 0 21600 21600 0 21600 Z N"/>
        </draw:custom-shape>
        <draw:custom-shape svg:x="5.63431in" svg:y="1.04049in" svg:width="3.56215in" svg:height="0.55673in" draw:id="id279" draw:style-name="a1859" draw:name="Google Shape;249;p31">
          <svg:title/>
          <svg:desc/>
          <text:p text:style-name="a1858" text:class-names="" text:cond-style-name=""><text:span text:style-name="a1856" text:class-names="">非財產上利益</text:span><text:span text:style-name="a1857" text:class-names=""/></text:p>
          <draw:enhanced-geometry xmlns:dr3d="urn:oasis:names:tc:opendocument:xmlns:dr3d:1.0" draw:type="non-primitive" svg:viewBox="0 0 21600 21600" draw:enhanced-path="M 0 0 L 21600 0 21600 21600 0 21600 Z N"/>
        </draw:custom-shape>
        <draw:custom-shape svg:x="0.5274in" svg:y="2.67169in" svg:width="4.22841in" svg:height="2.57634in" draw:id="id280" draw:style-name="a1862" draw:name="立方體 9">
          <svg:title/>
          <svg:desc/>
          <text:p text:style-name="a1861" text:class-names="" text:cond-style-name=""><text:span text:style-name="a1860" text:class-names=""/></text:p>
          <draw:enhanced-geometry xmlns:dr3d="urn:oasis:names:tc:opendocument:xmlns:dr3d:1.0" draw:path-stretchpoint-x="21600" draw:path-stretchpoint-y="21600" draw:type="non-primitive" svg:viewBox="0 0 21600 21600" draw:enhanced-path="S M ?f0 ?f8 L ?f12 ?f8 ?f12 ?f3 ?f0 ?f3 Z N S M ?f12 ?f8 L ?f1 ?f2 ?f1 ?f9 ?f12 ?f3 Z N S M ?f0 ?f8 L ?f8 ?f2 ?f1 ?f2 ?f12 ?f8 Z N F M ?f0 ?f8 L ?f8 ?f2 ?f1 ?f2 ?f1 ?f9 ?f12 ?f3 ?f0 ?f3 Z M ?f0 ?f8 L ?f12 ?f8 ?f1 ?f2 M ?f12 ?f8 L ?f12 ?f3 N" draw:text-areas="?f0 ?f8 ?f12 ?f3" draw:glue-points="?f14 ?f2 ?f13 ?f8 ?f0 ?f11 ?f13 ?f3 ?f12 ?f11 ?f1 ?f10" draw:glue-point-leaving-directions="-360, -360, -270, -180, -90, -90" draw:modifiers="250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f6 * ?f7 / 100000"/>
            <draw:equation draw:name="f9" draw:formula="?f3 - ?f8"/>
            <draw:equation draw:name="f10" draw:formula="?f9 / 2"/>
            <draw:equation draw:name="f11" draw:formula="(?f8 + ?f3) / 2"/>
            <draw:equation draw:name="f12" draw:formula="?f1 - ?f8"/>
            <draw:equation draw:name="f13" draw:formula="?f12 / 2"/>
            <draw:equation draw:name="f14" draw:formula="(?f8 + ?f1) / 2"/>
          </draw:enhanced-geometry>
        </draw:custom-shape>
        <draw:frame draw:id="id281" draw:style-name="a1873" draw:name="Google Shape;151;p29" svg:x="0.5933in" svg:y="3.42668in" svg:width="3.4713in" svg:height="1.33422in">
          <draw:text-box>
            <text:p text:style-name="a1864" text:class-names="" text:cond-style-name=""><text:span text:style-name="a1863" text:class-names="">◎獎金之決定與發放</text:span></text:p>
            <text:p text:style-name="a1866" text:class-names="" text:cond-style-name=""><text:span text:style-name="a1865" text:class-names="">◎工程、財物、勞務採購</text:span></text:p>
            <text:p text:style-name="a1868" text:class-names="" text:cond-style-name=""><text:span text:style-name="a1867" text:class-names="">◎都市計畫、土地開發</text:span></text:p>
            <text:p text:style-name="a1870" text:class-names="" text:cond-style-name=""><text:span text:style-name="a1869" text:class-names="">◎違章建築之緩拆或免拆</text:span></text:p>
            <text:p text:style-name="a1872" text:class-names="" text:cond-style-name=""><text:span text:style-name="a1871" text:class-names="">◎租金、報酬、車資等之減免</text:span></text:p>
          </draw:text-box>
          <svg:title/>
          <svg:desc/>
        </draw:frame>
        <draw:custom-shape svg:x="4.7973in" svg:y="2.86018in" svg:width="5.2027in" svg:height="2.57634in" draw:id="id282" draw:style-name="a1876" draw:name="立方體 11">
          <svg:title/>
          <svg:desc/>
          <text:p text:style-name="a1875" text:class-names="" text:cond-style-name=""><text:span text:style-name="a1874" text:class-names=""/></text:p>
          <draw:enhanced-geometry xmlns:dr3d="urn:oasis:names:tc:opendocument:xmlns:dr3d:1.0" draw:path-stretchpoint-x="21600" draw:path-stretchpoint-y="21600" draw:type="non-primitive" svg:viewBox="0 0 21600 21600" draw:enhanced-path="S M ?f0 ?f8 L ?f12 ?f8 ?f12 ?f3 ?f0 ?f3 Z N S M ?f12 ?f8 L ?f1 ?f2 ?f1 ?f9 ?f12 ?f3 Z N S M ?f0 ?f8 L ?f8 ?f2 ?f1 ?f2 ?f12 ?f8 Z N F M ?f0 ?f8 L ?f8 ?f2 ?f1 ?f2 ?f1 ?f9 ?f12 ?f3 ?f0 ?f3 Z M ?f0 ?f8 L ?f12 ?f8 ?f1 ?f2 M ?f12 ?f8 L ?f12 ?f3 N" draw:text-areas="?f0 ?f8 ?f12 ?f3" draw:glue-points="?f14 ?f2 ?f13 ?f8 ?f0 ?f11 ?f13 ?f3 ?f12 ?f11 ?f1 ?f10" draw:glue-point-leaving-directions="-360, -360, -270, -180, -90, -90" draw:modifiers="2500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f6 * ?f7 / 100000"/>
            <draw:equation draw:name="f9" draw:formula="?f3 - ?f8"/>
            <draw:equation draw:name="f10" draw:formula="?f9 / 2"/>
            <draw:equation draw:name="f11" draw:formula="(?f8 + ?f3) / 2"/>
            <draw:equation draw:name="f12" draw:formula="?f1 - ?f8"/>
            <draw:equation draw:name="f13" draw:formula="?f12 / 2"/>
            <draw:equation draw:name="f14" draw:formula="(?f8 + ?f1) / 2"/>
          </draw:enhanced-geometry>
        </draw:custom-shape>
        <draw:frame draw:id="id283" draw:style-name="a1885" draw:name="Google Shape;151;p29" svg:x="4.88787in" svg:y="3.58419in" svg:width="4.64471in" svg:height="1.66384in">
          <draw:text-box>
            <text:p text:style-name="a1880" text:class-names="" text:cond-style-name=""><text:span text:style-name="a1877" text:class-names="">◎技工、工友、雇員、清潔隊員、測量助理、約聘僱人員、臨時人員、代課教師、增置教師、臨時助教、派遣人員等職務之進用（聘用、僱用、約僱</text:span><text:span text:style-name="a1878" text:class-names="">……</text:span><text:span text:style-name="a1879" text:class-names="">）</text:span></text:p>
            <text:p text:style-name="a1882" text:class-names="" text:cond-style-name=""><text:span text:style-name="a1881" text:class-names="">◎考績（成、評）之評定</text:span></text:p>
            <text:p text:style-name="a1884" text:class-names="" text:cond-style-name=""><text:span text:style-name="a1883" text:class-names=""/></text:p>
          </draw:text-box>
          <svg:title/>
          <svg:desc/>
        </draw:frame>
        <draw:custom-shape svg:x="0.80472in" svg:y="2.16671in" svg:width="4.22841in" svg:height="0.34747in" draw:id="id284" draw:style-name="a1894" draw:name="Google Shape;249;p31">
          <svg:title/>
          <svg:desc/>
          <text:p text:style-name="a1889" text:class-names="" text:cond-style-name=""><text:span text:style-name="a1886" text:class-names="">動產、不動產</text:span><text:span text:style-name="a1887" text:class-names="">…</text:span><text:span text:style-name="a1888" text:class-names="">其他具有經濟價值或得</text:span></text:p>
          <text:p text:style-name="a1891" text:class-names="" text:cond-style-name=""><text:span text:style-name="a1890" text:class-names=""><text:s text:c="3"/>以金錢交易取得之利益</text:span></text:p>
          <text:p text:style-name="a1893" text:class-names="" text:cond-style-name=""><text:span text:style-name="a1892" text:class-names=""/></text:p>
          <draw:enhanced-geometry xmlns:dr3d="urn:oasis:names:tc:opendocument:xmlns:dr3d:1.0" draw:type="non-primitive" svg:viewBox="0 0 21600 21600" draw:enhanced-path="M 0 0 L 21600 0 21600 21600 0 21600 Z N"/>
        </draw:custom-shape>
        <draw:custom-shape svg:x="5.14855in" svg:y="2.23241in" svg:width="4.76683in" svg:height="0.34747in" draw:id="id285" draw:style-name="a1899" draw:name="Google Shape;249;p31">
          <svg:title/>
          <svg:desc/>
          <text:p text:style-name="a1896" text:class-names="" text:cond-style-name=""><text:span text:style-name="a1895" text:class-names="">指有利公職人員或其關係人在機關（構）團體、學校、法人、事業機構、部隊之任用、聘任、聘用、約僱、臨時人員之進用、勞動派遣、陞遷、調動、考績及其他相類似之人事措施</text:span></text:p>
          <text:p text:style-name="a1898" text:class-names="" text:cond-style-name=""><text:span text:style-name="a1897" text:class-names=""/></text:p>
          <draw:enhanced-geometry xmlns:dr3d="urn:oasis:names:tc:opendocument:xmlns:dr3d:1.0" draw:type="non-primitive" svg:viewBox="0 0 21600 21600" draw:enhanced-path="M 0 0 L 21600 0 21600 21600 0 21600 Z N"/>
        </draw:custom-shape>
        <presentation:notes draw:style-name="a1902">
          <draw:page-thumbnail draw:page-number="18" svg:x="0.09722in" svg:y="0.81424in" svg:width="7.23958in" svg:height="4.07292in" presentation:class="page" draw:id="id286" presentation:style-name="a1900" draw:name="Google Shape;146;g278dfac31ac_0_3:notes">
            <svg:title/>
            <svg:desc/>
          </draw:page-thumbnail>
          <draw:frame draw:id="id287" presentation:style-name="a1901" draw:name="Google Shape;147;g278dfac31ac_0_3:notes" svg:x="0.7434in" svg:y="5.1582in" svg:width="5.94722in" svg:height="4.88672in" presentation:class="notes" presentation:placeholder="true">
            <draw:text-box/>
            <svg:title/>
            <svg:desc/>
          </draw:frame>
        </presentation:notes>
      </draw:page>
      <draw:page draw:name="Slide400" draw:style-name="a1903" draw:master-page-name="Master1-Layout8-cust-CUSTOM_10" presentation:presentation-page-layout-name="Master1-PPL8" draw:id="Slide-655">
        <draw:frame draw:id="id288" presentation:style-name="a1908" draw:name="Google Shape;149;p29" svg:x="0.67791in" svg:y="0.20174in" svg:width="9.11939in" svg:height="0.76772in" presentation:class="title" presentation:placeholder="false">
          <draw:text-box>
            <text:p text:style-name="a1907" text:class-names="" text:cond-style-name=""><text:span text:style-name="a1904" text:class-names="">補充說明</text:span><text:span text:style-name="a1905" text:class-names="">/</text:span><text:span text:style-name="a1906" text:class-names=""/></text:p>
          </draw:text-box>
          <svg:title/>
          <svg:desc/>
        </draw:frame>
        <draw:frame draw:id="id289" draw:style-name="a1940" draw:name="Google Shape;151;p29" svg:x="0.67791in" svg:y="1.02785in" svg:width="8.4252in" svg:height="1.37984in">
          <draw:text-box>
            <text:list text:style-name="a1921">
              <text:list-item>
                <text:p text:style-name="a1920" text:class-names="" text:cond-style-name=""><text:span text:style-name="a1909" text:class-names="">【</text:span><text:span text:style-name="a1910" text:class-names="">法務部</text:span><text:span text:style-name="a1911" text:class-names="">97</text:span><text:span text:style-name="a1912" text:class-names="">年</text:span><text:span text:style-name="a1913" text:class-names="">3</text:span><text:span text:style-name="a1914" text:class-names="">月</text:span><text:span text:style-name="a1915" text:class-names="">5</text:span><text:span text:style-name="a1916" text:class-names="">日法政決字</text:span><text:span text:style-name="a1917" text:class-names="">0970003714</text:span><text:span text:style-name="a1918" text:class-names="">號</text:span><text:span text:style-name="a1919" text:class-names="">】</text:span></text:p>
              </text:list-item>
            </text:list>
            <text:list text:style-name="a1928">
              <text:list-item>
                <text:p text:style-name="a1927" text:class-names="" text:cond-style-name=""><text:span text:style-name="a1922" text:class-names="">人力派遣要派機關雖與被派遣人員間並無直接聘僱關係，然</text:span><text:span text:style-name="a1923" text:class-names="">要派機關對人力派遣公司所派遣之人員具最後准否錄用權</text:span><text:span text:style-name="a1924" text:class-names="">，且被派遣人員如表現不符需求，要派機關尚得</text:span><text:span text:style-name="a1925" text:class-names="">隨時要求人力派遣公司更換之，</text:span><text:span text:style-name="a1926" text:class-names="">足見此乃相類任用、陞遷、調動等人事權運用範圍，揆諸前開法律及函釋，被派遣人員至機關任職，亦屬本法所稱「其他人事措施」。</text:span></text:p>
              </text:list-item>
            </text:list>
            <text:p text:style-name="a1930" text:class-names="" text:cond-style-name=""><text:span text:style-name="a1929" text:class-names=""/></text:p>
            <text:list text:style-name="a1933">
              <text:list-item>
                <text:p text:style-name="a1932" text:class-names="" text:cond-style-name=""><text:span text:style-name="a1931" text:class-names=""/></text:p>
              </text:list-item>
            </text:list>
            <text:p text:style-name="a1935" text:class-names="" text:cond-style-name=""><text:span text:style-name="a1934" text:class-names=""/></text:p>
            <text:p text:style-name="a1937" text:class-names="" text:cond-style-name=""><text:span text:style-name="a1936" text:class-names=""/></text:p>
            <text:p text:style-name="a1939" text:class-names="" text:cond-style-name=""><text:span text:style-name="a1938" text:class-names=""/></text:p>
          </draw:text-box>
          <svg:title/>
          <svg:desc/>
        </draw:frame>
        <draw:custom-shape svg:x="7.84597in" svg:y="0.30812in" svg:width="1.61659in" svg:height="0.56247in" draw:id="id290" draw:style-name="a1944" draw:name="Google Shape;249;p31">
          <svg:title/>
          <svg:desc/>
          <text:p text:style-name="a1943" text:class-names="" text:cond-style-name=""><text:span text:style-name="a1941" text:class-names="">專責人員</text:span><text:span text:style-name="a1942"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291" draw:style-name="a1948" draw:name="Google Shape;249;p31">
          <svg:title/>
          <svg:desc/>
          <text:p text:style-name="a1947" text:class-names="" text:cond-style-name=""><text:span text:style-name="a1945" text:class-names="">公職人員</text:span><text:span text:style-name="a1946" text:class-names=""/></text:p>
          <draw:enhanced-geometry xmlns:dr3d="urn:oasis:names:tc:opendocument:xmlns:dr3d:1.0" draw:type="non-primitive" svg:viewBox="0 0 21600 21600" draw:enhanced-path="M 0 0 L 21600 0 21600 21600 0 21600 Z N"/>
        </draw:custom-shape>
        <presentation:notes draw:style-name="a1951">
          <draw:page-thumbnail draw:page-number="19" svg:x="0.09722in" svg:y="0.81424in" svg:width="7.23958in" svg:height="4.07292in" presentation:class="page" draw:id="id292" presentation:style-name="a1949" draw:name="Google Shape;146;g278dfac31ac_0_3:notes">
            <svg:title/>
            <svg:desc/>
          </draw:page-thumbnail>
          <draw:frame draw:id="id293" presentation:style-name="a1950" draw:name="Google Shape;147;g278dfac31ac_0_3:notes" svg:x="0.7434in" svg:y="5.1582in" svg:width="5.94722in" svg:height="4.88672in" presentation:class="notes" presentation:placeholder="true">
            <draw:text-box/>
            <svg:title/>
            <svg:desc/>
          </draw:frame>
        </presentation:notes>
      </draw:page>
      <draw:page draw:name="Slide401" draw:style-name="a1952" draw:master-page-name="Master1-Layout8-cust-CUSTOM_10" presentation:presentation-page-layout-name="Master1-PPL8" draw:id="Slide-656">
        <draw:frame draw:id="id294" draw:style-name="a1953" draw:name="圖片 2" svg:x="1.4425in" svg:y="0.17119in" svg:width="7.40731in" svg:height="5.45381in" style:rel-width="scale" style:rel-height="scale">
          <draw:image xlink:href="media/image6.png" xlink:type="simple" xlink:show="embed" xlink:actuate="onLoad"/>
          <svg:title/>
          <svg:desc/>
        </draw:frame>
      </draw:page>
      <draw:page draw:name="Slide402" draw:style-name="a1954" draw:master-page-name="Master1-Layout8-cust-CUSTOM_10" presentation:presentation-page-layout-name="Master1-PPL8" draw:id="Slide-657">
        <draw:frame draw:id="id295" draw:style-name="a1955" draw:name="Picture 2" svg:x="1.70245in" svg:y="0.21379in" svg:width="6.9299in" svg:height="5.19743in" style:rel-width="scale" style:rel-height="scale">
          <draw:image xlink:href="media/image7.png" xlink:type="simple" xlink:show="embed" xlink:actuate="onLoad"/>
          <svg:title/>
          <svg:desc/>
        </draw:frame>
      </draw:page>
      <draw:page draw:name="Slide403" draw:style-name="a1956" draw:master-page-name="Master1-Layout8-cust-CUSTOM_10" presentation:presentation-page-layout-name="Master1-PPL8" draw:id="Slide-658">
        <draw:frame draw:id="id296" draw:style-name="a1957" draw:name="圖片 1" svg:x="1.24534in" svg:y="0.28879in" svg:width="7.63864in" svg:height="5.04742in" style:rel-width="scale" style:rel-height="scale">
          <draw:image xlink:href="media/image8.png" xlink:type="simple" xlink:show="embed" xlink:actuate="onLoad"/>
          <svg:title/>
          <svg:desc/>
        </draw:frame>
      </draw:page>
      <draw:page draw:name="Slide405" draw:style-name="a1958" draw:master-page-name="Master1-Layout8-cust-CUSTOM_10" presentation:presentation-page-layout-name="Master1-PPL8" draw:id="Slide-660">
        <draw:frame draw:id="id297" presentation:style-name="a1963" draw:name="Google Shape;149;p29" svg:x="0.67791in" svg:y="0.20174in" svg:width="9.11939in" svg:height="0.76772in" presentation:class="title" presentation:placeholder="false">
          <draw:text-box>
            <text:p text:style-name="a1962" text:class-names="" text:cond-style-name=""><text:span text:style-name="a1959" text:class-names="">補充說明</text:span><text:span text:style-name="a1960" text:class-names="">/</text:span><text:span text:style-name="a1961" text:class-names=""/></text:p>
          </draw:text-box>
          <svg:title/>
          <svg:desc/>
        </draw:frame>
        <draw:frame draw:id="id298" draw:style-name="a1997" draw:name="Google Shape;151;p29" svg:x="0.57688in" svg:y="0.81246in" svg:width="9.11939in" svg:height="1.37984in">
          <draw:text-box>
            <text:list text:style-name="a1976">
              <text:list-item>
                <text:p text:style-name="a1975" text:class-names="" text:cond-style-name=""><text:span text:style-name="a1964" text:class-names="">【</text:span><text:span text:style-name="a1965" text:class-names="">法務部民國</text:span><text:span text:style-name="a1966" text:class-names="">99</text:span><text:span text:style-name="a1967" text:class-names="">年</text:span><text:span text:style-name="a1968" text:class-names="">7</text:span><text:span text:style-name="a1969" text:class-names="">月</text:span><text:span text:style-name="a1970" text:class-names="">29<text:s text:c="1"/></text:span><text:span text:style-name="a1971" text:class-names="">日法政字第<text:s text:c="1"/></text:span><text:span text:style-name="a1972" text:class-names="">0991108044</text:span><text:span text:style-name="a1973" text:class-names="">號</text:span><text:span text:style-name="a1974" text:class-names="">】</text:span></text:p>
              </text:list-item>
            </text:list>
            <text:list text:style-name="a1983">
              <text:list-item>
                <text:p text:style-name="a1982" text:class-names="" text:cond-style-name=""><text:span text:style-name="a1977" text:class-names="">依國內（外）出差旅費報支要點、各機關員工待遇給與相關事項預算執行之權責分工表及支出憑證處理要點第</text:span><text:span text:style-name="a1978" text:class-names="">3</text:span><text:span text:style-name="a1979" text:class-names="">點等規定，出差人員應於出差前簽報機關首長核准，出差事畢向機關申請款項時，應本誠信原則對所提出之原始書據真實性負責，經相關權責單位（例如人事、主計單位），審核無誤後，始得辦理出差旅費報支事宜。</text:span><text:span text:style-name="a1980" text:class-names="">機關首長或授權人涉及自身待遇及相關事項之報支，如與上述核銷規定程序相符，核准人對於核准與否、金額多寡，並無裁量空間實難謂有不法利益輸送之情形，</text:span><text:span text:style-name="a1981" text:class-names="">尚與本法所稱利益衝突之要件有別。</text:span></text:p>
              </text:list-item>
            </text:list>
            <text:p text:style-name="a1985" text:class-names="" text:cond-style-name=""><text:span text:style-name="a1984" text:class-names=""/></text:p>
            <text:p text:style-name="a1987" text:class-names="" text:cond-style-name=""><text:span text:style-name="a1986" text:class-names=""/></text:p>
            <text:list text:style-name="a1990">
              <text:list-item>
                <text:p text:style-name="a1989" text:class-names="" text:cond-style-name=""><text:span text:style-name="a1988" text:class-names=""/></text:p>
              </text:list-item>
            </text:list>
            <text:p text:style-name="a1992" text:class-names="" text:cond-style-name=""><text:span text:style-name="a1991" text:class-names=""/></text:p>
            <text:p text:style-name="a1994" text:class-names="" text:cond-style-name=""><text:span text:style-name="a1993" text:class-names=""/></text:p>
            <text:p text:style-name="a1996" text:class-names="" text:cond-style-name=""><text:span text:style-name="a1995" text:class-names=""/></text:p>
          </draw:text-box>
          <svg:title/>
          <svg:desc/>
        </draw:frame>
        <draw:custom-shape svg:x="7.84597in" svg:y="0.30812in" svg:width="1.61659in" svg:height="0.56247in" draw:id="id299" draw:style-name="a2001" draw:name="Google Shape;249;p31">
          <svg:title/>
          <svg:desc/>
          <text:p text:style-name="a2000" text:class-names="" text:cond-style-name=""><text:span text:style-name="a1998" text:class-names="">專責人員</text:span><text:span text:style-name="a1999"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300" draw:style-name="a2005" draw:name="Google Shape;249;p31">
          <svg:title/>
          <svg:desc/>
          <text:p text:style-name="a2004" text:class-names="" text:cond-style-name=""><text:span text:style-name="a2002" text:class-names="">公職人員</text:span><text:span text:style-name="a2003" text:class-names=""/></text:p>
          <draw:enhanced-geometry xmlns:dr3d="urn:oasis:names:tc:opendocument:xmlns:dr3d:1.0" draw:type="non-primitive" svg:viewBox="0 0 21600 21600" draw:enhanced-path="M 0 0 L 21600 0 21600 21600 0 21600 Z N"/>
        </draw:custom-shape>
        <presentation:notes draw:style-name="a2008">
          <draw:page-thumbnail draw:page-number="23" svg:x="0.09722in" svg:y="0.81424in" svg:width="7.23958in" svg:height="4.07292in" presentation:class="page" draw:id="id301" presentation:style-name="a2006" draw:name="Google Shape;146;g278dfac31ac_0_3:notes">
            <svg:title/>
            <svg:desc/>
          </draw:page-thumbnail>
          <draw:frame draw:id="id302" presentation:style-name="a2007" draw:name="Google Shape;147;g278dfac31ac_0_3:notes" svg:x="0.7434in" svg:y="5.1582in" svg:width="5.94722in" svg:height="4.88672in" presentation:class="notes" presentation:placeholder="true">
            <draw:text-box/>
            <svg:title/>
            <svg:desc/>
          </draw:frame>
        </presentation:notes>
      </draw:page>
      <draw:page draw:name="Slide406" draw:style-name="a2009" draw:master-page-name="Master1-Layout8-cust-CUSTOM_10" presentation:presentation-page-layout-name="Master1-PPL8" draw:id="Slide-661">
        <draw:frame draw:id="id303" draw:style-name="a2038" draw:name="Google Shape;151;p29" svg:x="0.44031in" svg:y="0.65092in" svg:width="9.11939in" svg:height="1.37984in">
          <draw:text-box>
            <text:list text:style-name="a2021">
              <text:list-item>
                <text:p text:style-name="a2020" text:class-names="" text:cond-style-name=""><text:span text:style-name="a2010" text:class-names="">法務部</text:span><text:span text:style-name="a2011" text:class-names="">103</text:span><text:span text:style-name="a2012" text:class-names="">年</text:span><text:span text:style-name="a2013" text:class-names="">10</text:span><text:span text:style-name="a2014" text:class-names="">月</text:span><text:span text:style-name="a2015" text:class-names="">17</text:span><text:span text:style-name="a2016" text:class-names="">日法廉字第</text:span><text:span text:style-name="a2017" text:class-names="">10305037860</text:span><text:span text:style-name="a2018" text:class-names="">號函。</text:span><text:span text:style-name="a2019" text:class-names=""/></text:p>
              </text:list-item>
            </text:list>
            <text:list text:style-name="a2026">
              <text:list-item>
                <text:p text:style-name="a2025" text:class-names="" text:cond-style-name=""><text:span text:style-name="a2022" text:class-names="">所謂裁量權，係指相關行政流程參與者，對於該流程之全部或部分環節有權加以准否而言，並不以具有最後決定權為必要；易言之，</text:span><text:span text:style-name="a2023" text:class-names="">如公職人員於其職務權限內，有權對特定個案為退回、同意、修正或判斷後同意向上陳核等行為對該個案具有裁量權</text:span><text:span text:style-name="a2024" text:class-names="">，其於執行職務遇有涉及本人或其關係人之利益衝突時，即應依法迴避。</text:span></text:p>
              </text:list-item>
            </text:list>
            <text:p text:style-name="a2028" text:class-names="" text:cond-style-name=""><text:span text:style-name="a2027" text:class-names=""/></text:p>
            <text:list text:style-name="a2031">
              <text:list-item>
                <text:p text:style-name="a2030" text:class-names="" text:cond-style-name=""><text:span text:style-name="a2029" text:class-names=""/></text:p>
              </text:list-item>
            </text:list>
            <text:p text:style-name="a2033" text:class-names="" text:cond-style-name=""><text:span text:style-name="a2032" text:class-names=""/></text:p>
            <text:p text:style-name="a2035" text:class-names="" text:cond-style-name=""><text:span text:style-name="a2034" text:class-names=""/></text:p>
            <text:p text:style-name="a2037" text:class-names="" text:cond-style-name=""><text:span text:style-name="a2036" text:class-names=""/></text:p>
          </draw:text-box>
          <svg:title/>
          <svg:desc/>
        </draw:frame>
        <draw:frame draw:id="id304" presentation:style-name="a2043" draw:name="Google Shape;149;p29" svg:x="0.67791in" svg:y="0.20174in" svg:width="9.11939in" svg:height="0.76772in" presentation:class="title" presentation:placeholder="false">
          <draw:text-box>
            <text:p text:style-name="a2042" text:class-names="" text:cond-style-name=""><text:span text:style-name="a2039" text:class-names="">補充說明</text:span><text:span text:style-name="a2040" text:class-names="">/</text:span><text:span text:style-name="a2041" text:class-names=""/></text:p>
          </draw:text-box>
          <svg:title/>
          <svg:desc/>
        </draw:frame>
        <draw:custom-shape svg:x="7.84597in" svg:y="0.30812in" svg:width="1.61659in" svg:height="0.56247in" draw:id="id305" draw:style-name="a2047" draw:name="Google Shape;249;p31">
          <svg:title/>
          <svg:desc/>
          <text:p text:style-name="a2046" text:class-names="" text:cond-style-name=""><text:span text:style-name="a2044" text:class-names="">專責人員</text:span><text:span text:style-name="a2045"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306" draw:style-name="a2051" draw:name="Google Shape;249;p31">
          <svg:title/>
          <svg:desc/>
          <text:p text:style-name="a2050" text:class-names="" text:cond-style-name=""><text:span text:style-name="a2048" text:class-names="">公職人員</text:span><text:span text:style-name="a2049" text:class-names=""/></text:p>
          <draw:enhanced-geometry xmlns:dr3d="urn:oasis:names:tc:opendocument:xmlns:dr3d:1.0" draw:type="non-primitive" svg:viewBox="0 0 21600 21600" draw:enhanced-path="M 0 0 L 21600 0 21600 21600 0 21600 Z N"/>
        </draw:custom-shape>
        <draw:custom-shape svg:x="3.74256in" svg:y="4.28215in" svg:width="2.51489in" svg:height="0.92642in" draw:id="id307" draw:style-name="a2054" draw:name="不等於 6">
          <svg:title/>
          <svg:desc/>
          <text:p text:style-name="a2053" text:class-names="" text:cond-style-name=""><text:span text:style-name="a2052" text:class-names=""/></text:p>
          <draw:enhanced-geometry xmlns:dr3d="urn:oasis:names:tc:opendocument:xmlns:dr3d:1.0" draw:path-stretchpoint-x="21600" draw:path-stretchpoint-y="21600" draw:type="non-primitive" svg:viewBox="0 0 21600 21600" draw:enhanced-path="M ?f22 ?f26 L ?f39 ?f26 ?f55 ?f59 ?f54 ?f58 ?f47 ?f26 ?f23 ?f26 ?f23 ?f24 ?f48 ?f24 ?f49 ?f25 ?f23 ?f25 ?f23 ?f27 ?f50 ?f27 ?f61 ?f63 ?f60 ?f62 ?f45 ?f27 ?f22 ?f27 ?f22 ?f25 ?f43 ?f25 ?f41 ?f24 ?f22 ?f24 Z N" draw:text-areas="?f22 ?f26 ?f23 ?f27" draw:glue-points="?f23 ?f67 ?f23 ?f68 ?f65 ?f69 ?f22 ?f67 ?f22 ?f68 ?f64 ?f66" draw:glue-point-leaving-directions="-90, -90, -180, -270, -270, -360" draw:modifiers="23520 20 117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min(?f9, ?f6)"/>
            <draw:equation draw:name="f13" draw:formula="5419351 / 1725033"/>
            <draw:equation draw:name="f14" draw:formula="180"/>
            <draw:equation draw:name="f15" draw:formula="?f12 / 21600"/>
            <draw:equation draw:name="f16" draw:formula="?f70"/>
            <draw:equation draw:name="f17" draw:formula="?f74"/>
            <draw:equation draw:name="f18" draw:formula="?f75"/>
            <draw:equation draw:name="f19" draw:formula="?f6 * ?f16 / 100000"/>
            <draw:equation draw:name="f20" draw:formula="?f6 * ?f18 / 200000"/>
            <draw:equation draw:name="f21" draw:formula="?f9 * 73490 / 200000"/>
            <draw:equation draw:name="f22" draw:formula="?f11 - ?f21"/>
            <draw:equation draw:name="f23" draw:formula="?f11 + ?f21"/>
            <draw:equation draw:name="f24" draw:formula="?f8 - ?f20"/>
            <draw:equation draw:name="f25" draw:formula="?f8 + ?f20"/>
            <draw:equation draw:name="f26" draw:formula="?f24 - ?f19"/>
            <draw:equation draw:name="f27" draw:formula="?f25 + ?f19"/>
            <draw:equation draw:name="f28" draw:formula="?f17 - ?f1"/>
            <draw:equation draw:name="f29" draw:formula="?f28 + ?f1"/>
            <draw:equation draw:name="f30" draw:formula="?f29 * ?f13 / ?f0"/>
            <draw:equation draw:name="f31" draw:formula="0 - ?f30"/>
            <draw:equation draw:name="f32" draw:formula="tan(?f31)"/>
            <draw:equation draw:name="f33" draw:formula="1 * ?f7 / ?f32"/>
            <draw:equation draw:name="f34" draw:formula="sqrt(?f33 * ?f33 + ?f7 * ?f7 + 0 * 0)"/>
            <draw:equation draw:name="f35" draw:formula="?f34 * ?f19 / ?f7"/>
            <draw:equation draw:name="f36" draw:formula="?f35 / 2"/>
            <draw:equation draw:name="f37" draw:formula="?f11 + ?f33 - ?f36"/>
            <draw:equation draw:name="f38" draw:formula="?f33 * ?f26 / ?f7"/>
            <draw:equation draw:name="f39" draw:formula="?f37 - ?f38"/>
            <draw:equation draw:name="f40" draw:formula="?f33 * ?f24 / ?f7"/>
            <draw:equation draw:name="f41" draw:formula="?f37 - ?f40"/>
            <draw:equation draw:name="f42" draw:formula="?f33 * ?f25 / ?f7"/>
            <draw:equation draw:name="f43" draw:formula="?f37 - ?f42"/>
            <draw:equation draw:name="f44" draw:formula="?f33 * ?f27 / ?f7"/>
            <draw:equation draw:name="f45" draw:formula="?f37 - ?f44"/>
            <draw:equation draw:name="f46" draw:formula="?f37 + ?f35"/>
            <draw:equation draw:name="f47" draw:formula="?f39 + ?f35"/>
            <draw:equation draw:name="f48" draw:formula="?f41 + ?f35"/>
            <draw:equation draw:name="f49" draw:formula="?f43 + ?f35"/>
            <draw:equation draw:name="f50" draw:formula="?f45 + ?f35"/>
            <draw:equation draw:name="f51" draw:formula="?f19 * ?f7 / ?f34"/>
            <draw:equation draw:name="f52" draw:formula="?f37 + ?f51"/>
            <draw:equation draw:name="f53" draw:formula="?f46 - ?f51"/>
            <draw:equation draw:name="f54" draw:formula="if(?f28, ?f52, ?f46)"/>
            <draw:equation draw:name="f55" draw:formula="if(?f28, ?f37, ?f53)"/>
            <draw:equation draw:name="f56" draw:formula="?f19 * ?f33 / ?f34"/>
            <draw:equation draw:name="f57" draw:formula="0 - ?f56"/>
            <draw:equation draw:name="f58" draw:formula="if(?f28, ?f56, ?f4)"/>
            <draw:equation draw:name="f59" draw:formula="if(?f28, ?f4, ?f57)"/>
            <draw:equation draw:name="f60" draw:formula="?f9 - ?f54"/>
            <draw:equation draw:name="f61" draw:formula="?f9 - ?f55"/>
            <draw:equation draw:name="f62" draw:formula="?f6 - ?f58"/>
            <draw:equation draw:name="f63" draw:formula="?f6 - ?f59"/>
            <draw:equation draw:name="f64" draw:formula="(?f54 + ?f55) / 2"/>
            <draw:equation draw:name="f65" draw:formula="(?f61 + ?f60) / 2"/>
            <draw:equation draw:name="f66" draw:formula="(?f58 + ?f59) / 2"/>
            <draw:equation draw:name="f67" draw:formula="(?f26 + ?f24) / 2"/>
            <draw:equation draw:name="f68" draw:formula="(?f25 + ?f27) / 2"/>
            <draw:equation draw:name="f69" draw:formula="(?f63 + ?f62) / 2"/>
            <draw:equation draw:name="f70" draw:formula="$0 / ?f15"/>
            <draw:equation draw:name="f71" draw:formula="0 - $1"/>
            <draw:equation draw:name="f72" draw:formula="?f71 * ?f0 / ?f14"/>
            <draw:equation draw:name="f73" draw:formula="?f72 - ?f1"/>
            <draw:equation draw:name="f74" draw:formula="0 - ?f73"/>
            <draw:equation draw:name="f75" draw:formula="$2 / ?f15"/>
            <draw:equation draw:name="f76" draw:formula="?f55 - 10800"/>
            <draw:equation draw:name="f77" draw:formula="?f4 - 10800"/>
            <draw:equation draw:name="f78" draw:formula="sqrt(?f76 * ?f76 + ?f77 * ?f77 + 0 * 0)"/>
            <draw:equation draw:name="f79" draw:formula="atan2(?f76, ?f77)"/>
            <draw:equation draw:name="f80" draw:formula="?f79 + ?f1"/>
            <draw:equation draw:name="f81" draw:formula="?f80 * ?f14 / ?f0"/>
            <draw:equation draw:name="f82" draw:formula="0 - ?f81"/>
          </draw:enhanced-geometry>
        </draw:custom-shape>
        <draw:custom-shape svg:x="0.81257in" svg:y="4.25482in" svg:width="2.70831in" svg:height="1.06205in" draw:id="id308" draw:style-name="a2058" draw:name="Google Shape;247;p31">
          <svg:title/>
          <svg:desc/>
          <text:p text:style-name="a2057" text:class-names="" text:cond-style-name=""><text:span text:style-name="a2055" text:class-names="">裁量權</text:span><text:span text:style-name="a2056" text:class-names=""/></text:p>
          <draw:enhanced-geometry xmlns:dr3d="urn:oasis:names:tc:opendocument:xmlns:dr3d:1.0" draw:type="non-primitive" svg:viewBox="0 0 21600 21600" draw:enhanced-path="M 0 0 L 21600 0 21600 21600 0 21600 Z N"/>
        </draw:custom-shape>
        <draw:custom-shape svg:x="6.57411in" svg:y="4.25482in" svg:width="2.70831in" svg:height="1.06205in" draw:id="id309" draw:style-name="a2062" draw:name="Google Shape;249;p31">
          <svg:title/>
          <svg:desc/>
          <text:p text:style-name="a2061" text:class-names="" text:cond-style-name=""><text:span text:style-name="a2059" text:class-names="">最後決定權</text:span><text:span text:style-name="a2060" text:class-names=""/></text:p>
          <draw:enhanced-geometry xmlns:dr3d="urn:oasis:names:tc:opendocument:xmlns:dr3d:1.0" draw:type="non-primitive" svg:viewBox="0 0 21600 21600" draw:enhanced-path="M 0 0 L 21600 0 21600 21600 0 21600 Z N"/>
        </draw:custom-shape>
      </draw:page>
      <draw:page draw:name="Slide407" draw:style-name="a2063" draw:master-page-name="Master1-Layout8-cust-CUSTOM_10" presentation:presentation-page-layout-name="Master1-PPL8" draw:id="Slide-662">
        <draw:frame draw:id="id310" presentation:style-name="a2069" draw:name="Google Shape;149;p29" svg:x="0.67791in" svg:y="0.20174in" svg:width="9.05182in" svg:height="0.76772in" presentation:class="title" presentation:placeholder="false">
          <draw:text-box>
            <text:p text:style-name="a2068" text:class-names="" text:cond-style-name=""><text:span text:style-name="a2064" text:class-names="">裁罰實例</text:span><text:span text:style-name="a2065" text:class-names="">/</text:span><text:span text:style-name="a2066" text:class-names="">公職人員</text:span><text:span text:style-name="a2067" text:class-names=""/></text:p>
          </draw:text-box>
          <svg:title/>
          <svg:desc/>
        </draw:frame>
        <draw:frame draw:id="id311" draw:name="表格 1" svg:x="0.88397in" svg:y="1.63598in" svg:width="8.0621in" svg:height="3.46071in">
          <table:table table:style-name="a2070" table:template-name="{80A30465-8FB2-4D31-BB19-6E84CC96C93C}" table:use-banding-columns-styles="false" table:use-banding-rows-styles="false" table:use-first-column-styles="false" table:use-first-row-styles="false" table:use-last-column-styles="false" table:use-last-row-styles="false">
            <table:table-column table:style-name="a2071" table:default-cell-style-name=""/>
            <table:table-column table:style-name="a2072" table:default-cell-style-name=""/>
            <table:table-column table:style-name="a2073" table:default-cell-style-name=""/>
            <table:table-column table:style-name="a2074" table:default-cell-style-name=""/>
            <table:table-column table:style-name="a2075" table:default-cell-style-name=""/>
            <table:table-column table:style-name="a2076" table:default-cell-style-name=""/>
            <table:table-column table:style-name="a2077" table:default-cell-style-name=""/>
            <table:table-column table:style-name="a2078" table:default-cell-style-name=""/>
            <table:table-row table:style-name="a2079" table:default-cell-style-name="">
              <table:table-cell table:style-name="a2084">
                <text:list text:style-name="a2083">
                  <text:list-item>
                    <text:p text:style-name="a2082" text:class-names="" text:cond-style-name=""><text:span text:style-name="a2080" text:class-names="">項次</text:span><text:span text:style-name="a2081" text:class-names=""/></text:p>
                  </text:list-item>
                </text:list>
              </table:table-cell>
              <table:table-cell table:style-name="a2089">
                <text:list text:style-name="a2088">
                  <text:list-item>
                    <text:p text:style-name="a2087" text:class-names="" text:cond-style-name=""><text:span text:style-name="a2085" text:class-names="">受處分人</text:span><text:span text:style-name="a2086" text:class-names=""/></text:p>
                  </text:list-item>
                </text:list>
              </table:table-cell>
              <table:table-cell table:style-name="a2097">
                <text:list text:style-name="a2092">
                  <text:list-item>
                    <text:p text:style-name="a2091" text:class-names="" text:cond-style-name=""><text:span text:style-name="a2090" text:class-names="">服務機關</text:span></text:p>
                  </text:list-item>
                </text:list>
                <text:list text:style-name="a2096">
                  <text:list-item>
                    <text:p text:style-name="a2095" text:class-names="" text:cond-style-name=""><text:span text:style-name="a2093" text:class-names="">團體</text:span><text:span text:style-name="a2094" text:class-names=""/></text:p>
                  </text:list-item>
                </text:list>
              </table:table-cell>
              <table:table-cell table:style-name="a2102">
                <text:list text:style-name="a2101">
                  <text:list-item>
                    <text:p text:style-name="a2100" text:class-names="" text:cond-style-name=""><text:span text:style-name="a2098" text:class-names="">職稱</text:span><text:span text:style-name="a2099" text:class-names=""/></text:p>
                  </text:list-item>
                </text:list>
              </table:table-cell>
              <table:table-cell table:style-name="a2107">
                <text:list text:style-name="a2106">
                  <text:list-item>
                    <text:p text:style-name="a2105" text:class-names="" text:cond-style-name=""><text:span text:style-name="a2103" text:class-names="">主旨及事實</text:span><text:span text:style-name="a2104" text:class-names=""/></text:p>
                  </text:list-item>
                </text:list>
              </table:table-cell>
              <table:table-cell table:style-name="a2118">
                <text:list text:style-name="a2111">
                  <text:list-item>
                    <text:p text:style-name="a2110" text:class-names="" text:cond-style-name=""><text:span text:style-name="a2108" text:class-names="">處分確定金額</text:span><text:span text:style-name="a2109" text:class-names=""/></text:p>
                  </text:list-item>
                </text:list>
                <text:list text:style-name="a2117">
                  <text:list-item>
                    <text:p text:style-name="a2116" text:class-names="" text:cond-style-name=""><text:span text:style-name="a2112" text:class-names="">(</text:span><text:span text:style-name="a2113" text:class-names="">新臺幣</text:span><text:span text:style-name="a2114" text:class-names="">)</text:span><text:span text:style-name="a2115" text:class-names=""/></text:p>
                  </text:list-item>
                </text:list>
              </table:table-cell>
              <table:table-cell table:style-name="a2123">
                <text:list text:style-name="a2122">
                  <text:list-item>
                    <text:p text:style-name="a2121" text:class-names="" text:cond-style-name=""><text:span text:style-name="a2119" text:class-names="">處分日期</text:span><text:span text:style-name="a2120" text:class-names=""/></text:p>
                  </text:list-item>
                </text:list>
              </table:table-cell>
              <table:table-cell table:style-name="a2128">
                <text:list text:style-name="a2127">
                  <text:list-item>
                    <text:p text:style-name="a2126" text:class-names="" text:cond-style-name=""><text:span text:style-name="a2124" text:class-names="">確定日期</text:span><text:span text:style-name="a2125" text:class-names=""/></text:p>
                  </text:list-item>
                </text:list>
              </table:table-cell>
            </table:table-row>
            <table:table-row table:style-name="a2129" table:default-cell-style-name="">
              <table:table-cell table:style-name="a2134">
                <text:list text:style-name="a2133">
                  <text:list-item>
                    <text:p text:style-name="a2132" text:class-names="" text:cond-style-name=""><text:span text:style-name="a2130" text:class-names="">1</text:span><text:span text:style-name="a2131" text:class-names=""/></text:p>
                  </text:list-item>
                </text:list>
              </table:table-cell>
              <table:table-cell table:style-name="a2140">
                <text:list text:style-name="a2139">
                  <text:list-item>
                    <text:p text:style-name="a2138" text:class-names="" text:cond-style-name=""><text:span text:style-name="a2135" text:class-names="">林</text:span><text:span text:style-name="a2136" text:class-names="">○○</text:span><text:span text:style-name="a2137" text:class-names=""/></text:p>
                  </text:list-item>
                </text:list>
              </table:table-cell>
              <table:table-cell table:style-name="a2147">
                <text:list text:style-name="a2143">
                  <text:list-item>
                    <text:p text:style-name="a2142" text:class-names="" text:cond-style-name=""><text:span text:style-name="a2141" text:class-names="">財團法人</text:span></text:p>
                  </text:list-item>
                </text:list>
                <text:list text:style-name="a2146">
                  <text:list-item>
                    <text:p text:style-name="a2145" text:class-names="" text:cond-style-name=""><text:span text:style-name="a2144" text:class-names="">金屬工業研究發展中心</text:span></text:p>
                  </text:list-item>
                </text:list>
              </table:table-cell>
              <table:table-cell table:style-name="a2151">
                <text:list text:style-name="a2150">
                  <text:list-item>
                    <text:p text:style-name="a2149" text:class-names="" text:cond-style-name=""><text:span text:style-name="a2148" text:class-names="">執行長</text:span></text:p>
                  </text:list-item>
                </text:list>
              </table:table-cell>
              <table:table-cell table:style-name="a2163">
                <text:list text:style-name="a2162">
                  <text:list-item>
                    <text:p text:style-name="a2161" text:class-names="" text:cond-style-name=""><text:span text:style-name="a2152" text:class-names="">受處分人於該中心</text:span><text:span text:style-name="a2153" text:class-names="">「</text:span><text:span text:style-name="a2154" text:class-names="">108</text:span><text:span text:style-name="a2155" text:class-names="">年營運獎金一級主管以上分配建議」表勾選「同意」並簽名</text:span><text:span text:style-name="a2156" text:class-names="">，使其本人獲得營運獎金之財產上利益，顯係知有利益衝突情事未自行迴避，違反公職人員利益衝突迴避法第</text:span><text:span text:style-name="a2157" text:class-names="">6</text:span><text:span text:style-name="a2158" text:class-names="">條第</text:span><text:span text:style-name="a2159" text:class-names="">1</text:span><text:span text:style-name="a2160" text:class-names="">項規定。</text:span></text:p>
                  </text:list-item>
                </text:list>
              </table:table-cell>
              <table:table-cell table:style-name="a2168">
                <text:list text:style-name="a2167">
                  <text:list-item>
                    <text:p text:style-name="a2166" text:class-names="" text:cond-style-name=""><text:span text:style-name="a2164" text:class-names="">10</text:span><text:span text:style-name="a2165" text:class-names="">萬元</text:span></text:p>
                  </text:list-item>
                </text:list>
              </table:table-cell>
              <table:table-cell table:style-name="a2190">
                <text:list text:style-name="a2172">
                  <text:list-item>
                    <text:p text:style-name="a2171" text:class-names="" text:cond-style-name=""><text:span text:style-name="a2169" text:class-names="">112</text:span><text:span text:style-name="a2170" text:class-names=""/></text:p>
                  </text:list-item>
                </text:list>
                <text:list text:style-name="a2175">
                  <text:list-item>
                    <text:p text:style-name="a2174" text:class-names="" text:cond-style-name=""><text:span text:style-name="a2173" text:class-names="">年</text:span></text:p>
                  </text:list-item>
                </text:list>
                <text:list text:style-name="a2179">
                  <text:list-item>
                    <text:p text:style-name="a2178" text:class-names="" text:cond-style-name=""><text:span text:style-name="a2176" text:class-names="">3</text:span><text:span text:style-name="a2177" text:class-names=""/></text:p>
                  </text:list-item>
                </text:list>
                <text:list text:style-name="a2182">
                  <text:list-item>
                    <text:p text:style-name="a2181" text:class-names="" text:cond-style-name=""><text:span text:style-name="a2180" text:class-names="">月</text:span></text:p>
                  </text:list-item>
                </text:list>
                <text:list text:style-name="a2186">
                  <text:list-item>
                    <text:p text:style-name="a2185" text:class-names="" text:cond-style-name=""><text:span text:style-name="a2183" text:class-names="">13</text:span><text:span text:style-name="a2184" text:class-names=""/></text:p>
                  </text:list-item>
                </text:list>
                <text:list text:style-name="a2189">
                  <text:list-item>
                    <text:p text:style-name="a2188" text:class-names="" text:cond-style-name=""><text:span text:style-name="a2187" text:class-names="">日</text:span></text:p>
                  </text:list-item>
                </text:list>
              </table:table-cell>
              <table:table-cell table:style-name="a2212">
                <text:list text:style-name="a2194">
                  <text:list-item>
                    <text:p text:style-name="a2193" text:class-names="" text:cond-style-name=""><text:span text:style-name="a2191" text:class-names="">112</text:span><text:span text:style-name="a2192" text:class-names=""/></text:p>
                  </text:list-item>
                </text:list>
                <text:list text:style-name="a2197">
                  <text:list-item>
                    <text:p text:style-name="a2196" text:class-names="" text:cond-style-name=""><text:span text:style-name="a2195" text:class-names="">年</text:span></text:p>
                  </text:list-item>
                </text:list>
                <text:list text:style-name="a2201">
                  <text:list-item>
                    <text:p text:style-name="a2200" text:class-names="" text:cond-style-name=""><text:span text:style-name="a2198" text:class-names="">4</text:span><text:span text:style-name="a2199" text:class-names=""/></text:p>
                  </text:list-item>
                </text:list>
                <text:list text:style-name="a2204">
                  <text:list-item>
                    <text:p text:style-name="a2203" text:class-names="" text:cond-style-name=""><text:span text:style-name="a2202" text:class-names="">月</text:span></text:p>
                  </text:list-item>
                </text:list>
                <text:list text:style-name="a2208">
                  <text:list-item>
                    <text:p text:style-name="a2207" text:class-names="" text:cond-style-name=""><text:span text:style-name="a2205" text:class-names="">19</text:span><text:span text:style-name="a2206" text:class-names=""/></text:p>
                  </text:list-item>
                </text:list>
                <text:list text:style-name="a2211">
                  <text:list-item>
                    <text:p text:style-name="a2210" text:class-names="" text:cond-style-name=""><text:span text:style-name="a2209" text:class-names="">日</text:span></text:p>
                  </text:list-item>
                </text:list>
              </table:table-cell>
            </table:table-row>
          </table:table>
          <draw:image xlink:href="media/image9.png" xlink:type="simple" xlink:show="embed" xlink:actuate="onLoad"/>
          <svg:title/>
          <svg:desc/>
        </draw:frame>
        <draw:frame draw:id="id312" draw:style-name="a2216" draw:name="Google Shape;257;p31" svg:x="0.75282in" svg:y="1.18723in" svg:width="8.63971in" svg:height="0.23097in">
          <draw:text-box>
            <text:p text:style-name="a2215" text:class-names="" text:cond-style-name=""><text:span text:style-name="a2213" text:class-names="">監察院辦理公職人員利益衝突迴避罰鍰處分案件確定名單</text:span><text:span text:style-name="a2214" text:class-names=""/></text:p>
          </draw:text-box>
          <svg:title/>
          <svg:desc/>
        </draw:frame>
        <presentation:notes draw:style-name="a2219">
          <draw:page-thumbnail draw:page-number="25" svg:x="0.09722in" svg:y="0.81424in" svg:width="7.23958in" svg:height="4.07292in" presentation:class="page" draw:id="id313" presentation:style-name="a2217" draw:name="Google Shape;146;g278dfac31ac_0_3:notes">
            <svg:title/>
            <svg:desc/>
          </draw:page-thumbnail>
          <draw:frame draw:id="id314" presentation:style-name="a2218" draw:name="Google Shape;147;g278dfac31ac_0_3:notes" svg:x="0.7434in" svg:y="5.1582in" svg:width="5.94722in" svg:height="4.88672in" presentation:class="notes" presentation:placeholder="true">
            <draw:text-box/>
            <svg:title/>
            <svg:desc/>
          </draw:frame>
        </presentation:notes>
      </draw:page>
      <draw:page draw:name="Slide408" draw:style-name="a2220" draw:master-page-name="Master1-Layout8-cust-CUSTOM_10" presentation:presentation-page-layout-name="Master1-PPL8" draw:id="Slide-663">
        <draw:g draw:name="群組 2" draw:id="id315">
          <svg:title/>
          <svg:desc/>
          <draw:frame draw:id="id316" draw:style-name="a2221" draw:name="圖片 3" svg:x="1.48583in" svg:y="0.23657in" svg:width="7.02834in" svg:height="1.82188in" style:rel-width="scale" style:rel-height="scale">
            <draw:image xlink:href="media/image10.png" xlink:type="simple" xlink:show="embed" xlink:actuate="onLoad"/>
            <svg:title/>
            <svg:desc/>
          </draw:frame>
          <draw:frame draw:id="id317" draw:style-name="a2222" draw:name="圖片 4" svg:x="1.48583in" svg:y="2.12997in" svg:width="7.02834in" svg:height="3.25846in" style:rel-width="scale" style:rel-height="scale">
            <draw:image xlink:href="media/image11.png" xlink:type="simple" xlink:show="embed" xlink:actuate="onLoad"/>
            <svg:title/>
            <svg:desc/>
          </draw:frame>
        </draw:g>
      </draw:page>
      <draw:page draw:name="Slide413" draw:style-name="a2223" draw:master-page-name="Master1-Layout8-cust-CUSTOM_10" presentation:presentation-page-layout-name="Master1-PPL8" draw:id="Slide-668">
        <draw:frame draw:id="id318" draw:style-name="a2239" draw:name="Google Shape;151;p29" svg:x="0.44031in" svg:y="0.77573in" svg:width="9.11939in" svg:height="1.37984in">
          <draw:text-box>
            <text:list text:style-name="a2227">
              <text:list-item>
                <text:p text:style-name="a2226" text:class-names="" text:cond-style-name=""><text:span text:style-name="a2224" text:class-names="">公職人員知有利益衝突之情事者，應即自行迴避。</text:span><text:span text:style-name="a2225" text:class-names=""/></text:p>
              </text:list-item>
            </text:list>
            <text:p text:style-name="a2229" text:class-names="" text:cond-style-name=""><text:span text:style-name="a2228" text:class-names=""/></text:p>
            <text:list text:style-name="a2232">
              <text:list-item>
                <text:p text:style-name="a2231" text:class-names="" text:cond-style-name=""><text:span text:style-name="a2230" text:class-names=""/></text:p>
              </text:list-item>
            </text:list>
            <text:p text:style-name="a2234" text:class-names="" text:cond-style-name=""><text:span text:style-name="a2233" text:class-names=""/></text:p>
            <text:p text:style-name="a2236" text:class-names="" text:cond-style-name=""><text:span text:style-name="a2235" text:class-names=""/></text:p>
            <text:p text:style-name="a2238" text:class-names="" text:cond-style-name=""><text:span text:style-name="a2237" text:class-names=""/></text:p>
          </draw:text-box>
          <svg:title/>
          <svg:desc/>
        </draw:frame>
        <draw:frame draw:id="id319" presentation:style-name="a2244" draw:name="Google Shape;149;p29" svg:x="0.67791in" svg:y="0.20174in" svg:width="9.11939in" svg:height="0.76772in" presentation:class="title" presentation:placeholder="false">
          <draw:text-box>
            <text:p text:style-name="a2243" text:class-names="" text:cond-style-name=""><text:span text:style-name="a2240" text:class-names="">自行迴避</text:span><text:span text:style-name="a2241" text:class-names="">/</text:span><text:span text:style-name="a2242" text:class-names=""/></text:p>
          </draw:text-box>
          <svg:title/>
          <svg:desc/>
        </draw:frame>
        <draw:custom-shape svg:x="7.84597in" svg:y="0.30812in" svg:width="1.61659in" svg:height="0.56247in" draw:id="id320" draw:style-name="a2248" draw:name="Google Shape;249;p31">
          <svg:title/>
          <svg:desc/>
          <text:p text:style-name="a2247" text:class-names="" text:cond-style-name=""><text:span text:style-name="a2245" text:class-names="">專責人員</text:span><text:span text:style-name="a2246"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321" draw:style-name="a2252" draw:name="Google Shape;249;p31">
          <svg:title/>
          <svg:desc/>
          <text:p text:style-name="a2251" text:class-names="" text:cond-style-name=""><text:span text:style-name="a2249" text:class-names="">公職人員</text:span><text:span text:style-name="a2250" text:class-names=""/></text:p>
          <draw:enhanced-geometry xmlns:dr3d="urn:oasis:names:tc:opendocument:xmlns:dr3d:1.0" draw:type="non-primitive" svg:viewBox="0 0 21600 21600" draw:enhanced-path="M 0 0 L 21600 0 21600 21600 0 21600 Z N"/>
        </draw:custom-shape>
        <draw:custom-shape svg:x="0.44031in" svg:y="1.76155in" svg:width="6.24897in" svg:height="1.22404in" draw:id="id322" draw:style-name="a2257" draw:name="Google Shape;247;p31">
          <svg:title/>
          <svg:desc/>
          <text:p text:style-name="a2256" text:class-names="" text:cond-style-name=""><text:span text:style-name="a2253" text:class-names="">民意代表，不得參與個人利益相關議案之</text:span><text:span text:style-name="a2254" text:class-names="">審議及表決</text:span><text:span text:style-name="a2255" text:class-names="">。</text:span></text:p>
          <draw:enhanced-geometry xmlns:dr3d="urn:oasis:names:tc:opendocument:xmlns:dr3d:1.0" draw:type="non-primitive" svg:viewBox="0 0 21600 21600" draw:enhanced-path="M 0 0 L 21600 0 21600 21600 0 21600 Z N"/>
        </draw:custom-shape>
        <draw:custom-shape svg:x="1.64149in" svg:y="3.34169in" svg:width="7.9182in" svg:height="1.717in" draw:id="id323" draw:style-name="a2262" draw:name="Google Shape;249;p31">
          <svg:title/>
          <svg:desc/>
          <text:p text:style-name="a2261" text:class-names="" text:cond-style-name=""><text:span text:style-name="a2258" text:class-names="">其他公職人員應停止執行該項職務，並由該</text:span><text:span text:style-name="a2259" text:class-names="">職務之代理人</text:span><text:span text:style-name="a2260" text:class-names="">執行。必要時，由各該機關團體指定代理執行該職務之人。</text:span></text:p>
          <draw:enhanced-geometry xmlns:dr3d="urn:oasis:names:tc:opendocument:xmlns:dr3d:1.0" draw:type="non-primitive" svg:viewBox="0 0 21600 21600" draw:enhanced-path="M 0 0 L 21600 0 21600 21600 0 21600 Z N"/>
        </draw:custom-shape>
      </draw:page>
      <draw:page draw:name="Slide414" draw:style-name="a2263" draw:master-page-name="Master1-Layout8-cust-CUSTOM_10" presentation:presentation-page-layout-name="Master1-PPL8" draw:id="Slide-669">
        <draw:frame draw:id="id324" draw:style-name="a2296" draw:name="Google Shape;151;p29" svg:x="0.44031in" svg:y="0.80528in" svg:width="9.11939in" svg:height="1.37984in">
          <draw:text-box>
            <text:p text:style-name="a2265" text:class-names="" text:cond-style-name=""><text:span text:style-name="a2264" text:class-names="">前項情形，公職人員應以書面依下列規定辦理：</text:span></text:p>
            <text:list text:style-name="a2272">
              <text:list-item>
                <text:p text:style-name="a2271" text:class-names="" text:cond-style-name=""><text:span text:style-name="a2266" text:class-names="">民意代表應</text:span><text:span text:style-name="a2267" text:class-names="">通知</text:span><text:span text:style-name="a2268" text:class-names="">各該</text:span><text:span text:style-name="a2269" text:class-names="">民意機關</text:span><text:span text:style-name="a2270" text:class-names="">。</text:span></text:p>
              </text:list-item>
            </text:list>
            <text:list text:style-name="a2277">
              <text:list-item>
                <text:p text:style-name="a2276" text:class-names="" text:cond-style-name=""><text:span text:style-name="a2273" text:class-names="">第二條第一項第六款、第七款之公職人員，應</text:span><text:span text:style-name="a2274" text:class-names="">通知指派、遴聘或聘任機關</text:span><text:span text:style-name="a2275" text:class-names="">。</text:span></text:p>
              </text:list-item>
            </text:list>
            <text:list text:style-name="a2284">
              <text:list-item>
                <text:p text:style-name="a2283" text:class-names="" text:cond-style-name=""><text:span text:style-name="a2278" text:class-names="">其他</text:span><text:span text:style-name="a2279" text:class-names="">公職人員</text:span><text:span text:style-name="a2280" text:class-names="">，應</text:span><text:span text:style-name="a2281" text:class-names="">通知其服務之機關團體</text:span><text:span text:style-name="a2282" text:class-names="">。</text:span></text:p>
              </text:list-item>
            </text:list>
            <text:p text:style-name="a2286" text:class-names="" text:cond-style-name=""><text:span text:style-name="a2285" text:class-names="">前項之公職人員為首長者，應通知其服務機關團體及上級機關團體；無上級機關者，通知其服務之機關團體。</text:span></text:p>
            <text:list text:style-name="a2289">
              <text:list-item>
                <text:p text:style-name="a2288" text:class-names="" text:cond-style-name=""><text:span text:style-name="a2287" text:class-names=""/></text:p>
              </text:list-item>
            </text:list>
            <text:p text:style-name="a2291" text:class-names="" text:cond-style-name=""><text:span text:style-name="a2290" text:class-names=""/></text:p>
            <text:p text:style-name="a2293" text:class-names="" text:cond-style-name=""><text:span text:style-name="a2292" text:class-names=""/></text:p>
            <text:p text:style-name="a2295" text:class-names="" text:cond-style-name=""><text:span text:style-name="a2294" text:class-names=""/></text:p>
          </draw:text-box>
          <svg:title/>
          <svg:desc/>
        </draw:frame>
        <draw:frame draw:id="id325" presentation:style-name="a2301" draw:name="Google Shape;149;p29" svg:x="0.67791in" svg:y="0.20174in" svg:width="9.11939in" svg:height="0.76772in" presentation:class="title" presentation:placeholder="false">
          <draw:text-box>
            <text:p text:style-name="a2300" text:class-names="" text:cond-style-name=""><text:span text:style-name="a2297" text:class-names="">自行迴避</text:span><text:span text:style-name="a2298" text:class-names="">/</text:span><text:span text:style-name="a2299" text:class-names=""/></text:p>
          </draw:text-box>
          <svg:title/>
          <svg:desc/>
        </draw:frame>
        <draw:custom-shape svg:x="7.84597in" svg:y="0.30812in" svg:width="1.61659in" svg:height="0.56247in" draw:id="id326" draw:style-name="a2305" draw:name="Google Shape;249;p31">
          <svg:title/>
          <svg:desc/>
          <text:p text:style-name="a2304" text:class-names="" text:cond-style-name=""><text:span text:style-name="a2302" text:class-names="">專責人員</text:span><text:span text:style-name="a2303" text:class-names=""/></text:p>
          <draw:enhanced-geometry xmlns:dr3d="urn:oasis:names:tc:opendocument:xmlns:dr3d:1.0" draw:type="non-primitive" svg:viewBox="0 0 21600 21600" draw:enhanced-path="M 0 0 L 21600 0 21600 21600 0 21600 Z N"/>
        </draw:custom-shape>
        <draw:custom-shape svg:x="6.09451in" svg:y="0.30753in" svg:width="1.61659in" svg:height="0.56247in" draw:id="id327" draw:style-name="a2309" draw:name="Google Shape;249;p31">
          <svg:title/>
          <svg:desc/>
          <text:p text:style-name="a2308" text:class-names="" text:cond-style-name=""><text:span text:style-name="a2306" text:class-names="">公職人員</text:span><text:span text:style-name="a2307" text:class-names=""/></text:p>
          <draw:enhanced-geometry xmlns:dr3d="urn:oasis:names:tc:opendocument:xmlns:dr3d:1.0" draw:type="non-primitive" svg:viewBox="0 0 21600 21600" draw:enhanced-path="M 0 0 L 21600 0 21600 21600 0 21600 Z N"/>
        </draw:custom-shape>
        <draw:custom-shape svg:x="0.57306in" svg:y="3.54627in" svg:width="8.85388in" svg:height="1.877in" draw:id="id328" draw:style-name="a2314" draw:name="Google Shape;249;p31">
          <svg:title/>
          <svg:desc/>
          <text:p text:style-name="a2313" text:class-names="" text:cond-style-name=""><text:span text:style-name="a2310" text:class-names="">公職人員服務之機關團體、上級機關、指派、遴聘或聘任機關應於每年度結束後三十日內，將前一年度公職人員自行迴避、申請迴避、職權迴避情形，依第二十條所定裁罰管轄機關，</text:span><text:span text:style-name="a2311" text:class-names="">彙報予監察院</text:span><text:span text:style-name="a2312" text:class-names="">或法務部指定之機關（構）或單位。</text:span></text:p>
          <draw:enhanced-geometry xmlns:dr3d="urn:oasis:names:tc:opendocument:xmlns:dr3d:1.0" draw:type="non-primitive" svg:viewBox="0 0 21600 21600" draw:enhanced-path="M 0 0 L 21600 0 21600 21600 0 21600 Z N"/>
        </draw:custom-shape>
      </draw:page>
      <draw:page draw:name="Slide50" draw:style-name="a2315" draw:master-page-name="Master1-Layout2-secHead-SECTION_HEADER" presentation:presentation-page-layout-name="Master1-PPL2" draw:id="Slide-305">
        <draw:frame draw:id="id329" presentation:style-name="a2318" draw:name="Google Shape;182;p32" svg:x="2.45385in" svg:y="2.44133in" svg:width="7.54613in" svg:height="2.09154in" presentation:class="title" presentation:placeholder="false">
          <draw:text-box>
            <text:p text:style-name="a2317" text:class-names="" text:cond-style-name=""><text:span text:style-name="a2316" text:class-names="">假借職權與關說請託</text:span></text:p>
          </draw:text-box>
          <svg:title/>
          <svg:desc/>
        </draw:frame>
        <draw:frame draw:id="id330" presentation:style-name="a2322" draw:name="Google Shape;183;p32" svg:x="3.6755in" svg:y="1.15092in" svg:width="1.79593in" svg:height="1.06726in" presentation:class="title" presentation:placeholder="false">
          <draw:text-box>
            <text:p text:style-name="a2321" text:class-names="" text:cond-style-name=""><text:span text:style-name="a2319" text:class-names="">04</text:span><text:span text:style-name="a2320" text:class-names=""/></text:p>
          </draw:text-box>
          <svg:title/>
          <svg:desc/>
        </draw:frame>
        <presentation:notes draw:style-name="a2325">
          <draw:page-thumbnail draw:page-number="29" svg:x="0.09722in" svg:y="0.81424in" svg:width="7.23958in" svg:height="4.07292in" presentation:class="page" draw:id="id331" presentation:style-name="a2323" draw:name="Google Shape;179;g54dda1946d_6_308:notes">
            <svg:title/>
            <svg:desc/>
          </draw:page-thumbnail>
          <draw:frame draw:id="id332" presentation:style-name="a2324" draw:name="Google Shape;180;g54dda1946d_6_308:notes" svg:x="0.7434in" svg:y="5.1582in" svg:width="5.94722in" svg:height="4.88672in" presentation:class="notes" presentation:placeholder="true">
            <draw:text-box/>
            <svg:title/>
            <svg:desc/>
          </draw:frame>
        </presentation:notes>
      </draw:page>
      <draw:page draw:name="Slide416" draw:style-name="a2326" draw:master-page-name="Master1-Layout8-cust-CUSTOM_10" presentation:presentation-page-layout-name="Master1-PPL8" draw:id="Slide-671">
        <draw:frame draw:id="id333" draw:name="表格 1" svg:x="0.88397in" svg:y="1.97519in" svg:width="8.0621in" svg:height="3.27362in">
          <table:table table:style-name="a2327" table:template-name="{80A30465-8FB2-4D31-BB19-6E84CC96C93C}" table:use-banding-columns-styles="false" table:use-banding-rows-styles="false" table:use-first-column-styles="false" table:use-first-row-styles="false" table:use-last-column-styles="false" table:use-last-row-styles="false">
            <table:table-column table:style-name="a2328" table:default-cell-style-name=""/>
            <table:table-column table:style-name="a2329" table:default-cell-style-name=""/>
            <table:table-column table:style-name="a2330" table:default-cell-style-name=""/>
            <table:table-column table:style-name="a2331" table:default-cell-style-name=""/>
            <table:table-column table:style-name="a2332" table:default-cell-style-name=""/>
            <table:table-column table:style-name="a2333" table:default-cell-style-name=""/>
            <table:table-column table:style-name="a2334" table:default-cell-style-name=""/>
            <table:table-column table:style-name="a2335" table:default-cell-style-name=""/>
            <table:table-row table:style-name="a2336" table:default-cell-style-name="">
              <table:table-cell table:style-name="a2341">
                <text:list text:style-name="a2340">
                  <text:list-item>
                    <text:p text:style-name="a2339" text:class-names="" text:cond-style-name=""><text:span text:style-name="a2337" text:class-names="">項次</text:span><text:span text:style-name="a2338" text:class-names=""/></text:p>
                  </text:list-item>
                </text:list>
              </table:table-cell>
              <table:table-cell table:style-name="a2346">
                <text:list text:style-name="a2345">
                  <text:list-item>
                    <text:p text:style-name="a2344" text:class-names="" text:cond-style-name=""><text:span text:style-name="a2342" text:class-names="">受處分人</text:span><text:span text:style-name="a2343" text:class-names=""/></text:p>
                  </text:list-item>
                </text:list>
              </table:table-cell>
              <table:table-cell table:style-name="a2354">
                <text:list text:style-name="a2349">
                  <text:list-item>
                    <text:p text:style-name="a2348" text:class-names="" text:cond-style-name=""><text:span text:style-name="a2347" text:class-names="">服務機關</text:span></text:p>
                  </text:list-item>
                </text:list>
                <text:list text:style-name="a2353">
                  <text:list-item>
                    <text:p text:style-name="a2352" text:class-names="" text:cond-style-name=""><text:span text:style-name="a2350" text:class-names="">團體</text:span><text:span text:style-name="a2351" text:class-names=""/></text:p>
                  </text:list-item>
                </text:list>
              </table:table-cell>
              <table:table-cell table:style-name="a2359">
                <text:list text:style-name="a2358">
                  <text:list-item>
                    <text:p text:style-name="a2357" text:class-names="" text:cond-style-name=""><text:span text:style-name="a2355" text:class-names="">職稱</text:span><text:span text:style-name="a2356" text:class-names=""/></text:p>
                  </text:list-item>
                </text:list>
              </table:table-cell>
              <table:table-cell table:style-name="a2364">
                <text:list text:style-name="a2363">
                  <text:list-item>
                    <text:p text:style-name="a2362" text:class-names="" text:cond-style-name=""><text:span text:style-name="a2360" text:class-names="">主旨及事實</text:span><text:span text:style-name="a2361" text:class-names=""/></text:p>
                  </text:list-item>
                </text:list>
              </table:table-cell>
              <table:table-cell table:style-name="a2375">
                <text:list text:style-name="a2368">
                  <text:list-item>
                    <text:p text:style-name="a2367" text:class-names="" text:cond-style-name=""><text:span text:style-name="a2365" text:class-names="">處分確定金額</text:span><text:span text:style-name="a2366" text:class-names=""/></text:p>
                  </text:list-item>
                </text:list>
                <text:list text:style-name="a2374">
                  <text:list-item>
                    <text:p text:style-name="a2373" text:class-names="" text:cond-style-name=""><text:span text:style-name="a2369" text:class-names="">(</text:span><text:span text:style-name="a2370" text:class-names="">新臺幣</text:span><text:span text:style-name="a2371" text:class-names="">)</text:span><text:span text:style-name="a2372" text:class-names=""/></text:p>
                  </text:list-item>
                </text:list>
              </table:table-cell>
              <table:table-cell table:style-name="a2380">
                <text:list text:style-name="a2379">
                  <text:list-item>
                    <text:p text:style-name="a2378" text:class-names="" text:cond-style-name=""><text:span text:style-name="a2376" text:class-names="">處分日期</text:span><text:span text:style-name="a2377" text:class-names=""/></text:p>
                  </text:list-item>
                </text:list>
              </table:table-cell>
              <table:table-cell table:style-name="a2385">
                <text:list text:style-name="a2384">
                  <text:list-item>
                    <text:p text:style-name="a2383" text:class-names="" text:cond-style-name=""><text:span text:style-name="a2381" text:class-names="">確定日期</text:span><text:span text:style-name="a2382" text:class-names=""/></text:p>
                  </text:list-item>
                </text:list>
              </table:table-cell>
            </table:table-row>
            <table:table-row table:style-name="a2386" table:default-cell-style-name="">
              <table:table-cell table:style-name="a2391">
                <text:list text:style-name="a2390">
                  <text:list-item>
                    <text:p text:style-name="a2389" text:class-names="" text:cond-style-name=""><text:span text:style-name="a2387" text:class-names="">1</text:span><text:span text:style-name="a2388" text:class-names=""/></text:p>
                  </text:list-item>
                </text:list>
              </table:table-cell>
              <table:table-cell table:style-name="a2397">
                <text:list text:style-name="a2396">
                  <text:list-item>
                    <text:p text:style-name="a2395" text:class-names="" text:cond-style-name=""><text:span text:style-name="a2392" text:class-names="">周</text:span><text:span text:style-name="a2393" text:class-names="">○○</text:span><text:span text:style-name="a2394" text:class-names=""/></text:p>
                  </text:list-item>
                </text:list>
              </table:table-cell>
              <table:table-cell table:style-name="a2402">
                <text:list text:style-name="a2401">
                  <text:list-item>
                    <text:p text:style-name="a2400" text:class-names="" text:cond-style-name=""><text:span text:style-name="a2398" text:class-names="">屏東縣議會</text:span><text:span text:style-name="a2399" text:class-names=""/></text:p>
                  </text:list-item>
                </text:list>
              </table:table-cell>
              <table:table-cell table:style-name="a2407">
                <text:list text:style-name="a2406">
                  <text:list-item>
                    <text:p text:style-name="a2405" text:class-names="" text:cond-style-name=""><text:span text:style-name="a2403" text:class-names="">議員</text:span><text:span text:style-name="a2404" text:class-names=""/></text:p>
                  </text:list-item>
                </text:list>
              </table:table-cell>
              <table:table-cell table:style-name="a2431">
                <text:list text:style-name="a2430">
                  <text:list-item>
                    <text:p text:style-name="a2429" text:class-names="" text:cond-style-name=""><text:span text:style-name="a2408" text:class-names="">受處分人明知</text:span><text:span text:style-name="a2409" text:class-names="">OO</text:span><text:span text:style-name="a2410" text:class-names="">縣</text:span><text:span text:style-name="a2411" text:class-names="">OO</text:span><text:span text:style-name="a2412" text:class-names="">鄉</text:span><text:span text:style-name="a2413" text:class-names="">OO</text:span><text:span text:style-name="a2414" text:class-names="">協會為其關係人，卻於</text:span><text:span text:style-name="a2415" text:class-names="">108</text:span><text:span text:style-name="a2416" text:class-names="">年、</text:span><text:span text:style-name="a2417" text:class-names="">109</text:span><text:span text:style-name="a2418" text:class-names="">年間</text:span><text:span text:style-name="a2419" text:class-names="">建議</text:span><text:span text:style-name="a2420" text:class-names="">OO</text:span><text:span text:style-name="a2421" text:class-names="">縣政府補助該協會</text:span><text:span text:style-name="a2422" text:class-names="">「參訪澎湖列島文化」及「參訪馬祖風情文化活動」經費共</text:span><text:span text:style-name="a2423" text:class-names="">2</text:span><text:span text:style-name="a2424" text:class-names="">筆，</text:span><text:span text:style-name="a2425" text:class-names="">顯係假借議員職務上之權力、機會或方法，圖關係人財產上利益</text:span><text:span text:style-name="a2426" text:class-names="">，違反公職人員利益衝突迴避法第</text:span><text:span text:style-name="a2427" text:class-names="">12</text:span><text:span text:style-name="a2428" text:class-names="">條規定。</text:span></text:p>
                  </text:list-item>
                </text:list>
              </table:table-cell>
              <table:table-cell table:style-name="a2437">
                <text:list text:style-name="a2436">
                  <text:list-item>
                    <text:p text:style-name="a2435" text:class-names="" text:cond-style-name=""><text:span text:style-name="a2432" text:class-names="">20</text:span><text:span text:style-name="a2433" text:class-names="">萬元</text:span><text:span text:style-name="a2434" text:class-names=""/></text:p>
                  </text:list-item>
                </text:list>
              </table:table-cell>
              <table:table-cell table:style-name="a2460">
                <text:list text:style-name="a2441">
                  <text:list-item>
                    <text:p text:style-name="a2440" text:class-names="" text:cond-style-name=""><text:span text:style-name="a2438" text:class-names="">110</text:span><text:span text:style-name="a2439" text:class-names=""/></text:p>
                  </text:list-item>
                </text:list>
                <text:list text:style-name="a2444">
                  <text:list-item>
                    <text:p text:style-name="a2443" text:class-names="" text:cond-style-name=""><text:span text:style-name="a2442" text:class-names="">年</text:span></text:p>
                  </text:list-item>
                </text:list>
                <text:list text:style-name="a2448">
                  <text:list-item>
                    <text:p text:style-name="a2447" text:class-names="" text:cond-style-name=""><text:span text:style-name="a2445" text:class-names="">3</text:span><text:span text:style-name="a2446" text:class-names=""/></text:p>
                  </text:list-item>
                </text:list>
                <text:list text:style-name="a2451">
                  <text:list-item>
                    <text:p text:style-name="a2450" text:class-names="" text:cond-style-name=""><text:span text:style-name="a2449" text:class-names="">月</text:span></text:p>
                  </text:list-item>
                </text:list>
                <text:list text:style-name="a2455">
                  <text:list-item>
                    <text:p text:style-name="a2454" text:class-names="" text:cond-style-name=""><text:span text:style-name="a2452" text:class-names="">25</text:span><text:span text:style-name="a2453" text:class-names=""/></text:p>
                  </text:list-item>
                </text:list>
                <text:list text:style-name="a2459">
                  <text:list-item>
                    <text:p text:style-name="a2458" text:class-names="" text:cond-style-name=""><text:span text:style-name="a2456" text:class-names="">日</text:span><text:span text:style-name="a2457" text:class-names=""/></text:p>
                  </text:list-item>
                </text:list>
              </table:table-cell>
              <table:table-cell table:style-name="a2483">
                <text:list text:style-name="a2464">
                  <text:list-item>
                    <text:p text:style-name="a2463" text:class-names="" text:cond-style-name=""><text:span text:style-name="a2461" text:class-names="">110</text:span><text:span text:style-name="a2462" text:class-names=""/></text:p>
                  </text:list-item>
                </text:list>
                <text:list text:style-name="a2467">
                  <text:list-item>
                    <text:p text:style-name="a2466" text:class-names="" text:cond-style-name=""><text:span text:style-name="a2465" text:class-names="">年</text:span></text:p>
                  </text:list-item>
                </text:list>
                <text:list text:style-name="a2471">
                  <text:list-item>
                    <text:p text:style-name="a2470" text:class-names="" text:cond-style-name=""><text:span text:style-name="a2468" text:class-names="">9</text:span><text:span text:style-name="a2469" text:class-names=""/></text:p>
                  </text:list-item>
                </text:list>
                <text:list text:style-name="a2474">
                  <text:list-item>
                    <text:p text:style-name="a2473" text:class-names="" text:cond-style-name=""><text:span text:style-name="a2472" text:class-names="">月</text:span></text:p>
                  </text:list-item>
                </text:list>
                <text:list text:style-name="a2478">
                  <text:list-item>
                    <text:p text:style-name="a2477" text:class-names="" text:cond-style-name=""><text:span text:style-name="a2475" text:class-names="">13</text:span><text:span text:style-name="a2476" text:class-names=""/></text:p>
                  </text:list-item>
                </text:list>
                <text:list text:style-name="a2482">
                  <text:list-item>
                    <text:p text:style-name="a2481" text:class-names="" text:cond-style-name=""><text:span text:style-name="a2479" text:class-names="">日</text:span><text:span text:style-name="a2480" text:class-names=""/></text:p>
                  </text:list-item>
                </text:list>
              </table:table-cell>
            </table:table-row>
          </table:table>
          <draw:image xlink:href="media/image12.png" xlink:type="simple" xlink:show="embed" xlink:actuate="onLoad"/>
          <svg:title/>
          <svg:desc/>
        </draw:frame>
        <draw:frame draw:id="id334" draw:style-name="a2488" draw:name="Google Shape;257;p31" svg:x="0.75282in" svg:y="1.35683in" svg:width="8.63971in" svg:height="0.23097in">
          <draw:text-box>
            <text:p text:style-name="a2487" text:class-names="" text:cond-style-name=""><text:span text:style-name="a2484" text:class-names="">公職人員不得假借職務上之權力、機會或方法，圖其本人或關係人之利益。（本法第</text:span><text:span text:style-name="a2485" text:class-names="">12</text:span><text:span text:style-name="a2486" text:class-names="">條）</text:span></text:p>
          </draw:text-box>
          <svg:title/>
          <svg:desc/>
        </draw:frame>
        <draw:frame draw:id="id335" presentation:style-name="a2493" draw:name="Google Shape;149;p29" svg:x="0.67791in" svg:y="0.20174in" svg:width="9.11939in" svg:height="0.76772in" presentation:class="title" presentation:placeholder="false">
          <draw:text-box>
            <text:p text:style-name="a2492" text:class-names="" text:cond-style-name=""><text:span text:style-name="a2489" text:class-names="">假借職權</text:span><text:span text:style-name="a2490" text:class-names="">/</text:span><text:span text:style-name="a2491" text:class-names=""/></text:p>
          </draw:text-box>
          <svg:title/>
          <svg:desc/>
        </draw:frame>
        <draw:custom-shape svg:x="7.9431in" svg:y="0.31644in" svg:width="1.61659in" svg:height="0.56247in" draw:id="id336" draw:style-name="a2497" draw:name="Google Shape;249;p31">
          <svg:title/>
          <svg:desc/>
          <text:p text:style-name="a2496" text:class-names="" text:cond-style-name=""><text:span text:style-name="a2494" text:class-names="">公職人員</text:span><text:span text:style-name="a2495" text:class-names=""/></text:p>
          <draw:enhanced-geometry xmlns:dr3d="urn:oasis:names:tc:opendocument:xmlns:dr3d:1.0" draw:type="non-primitive" svg:viewBox="0 0 21600 21600" draw:enhanced-path="M 0 0 L 21600 0 21600 21600 0 21600 Z N"/>
        </draw:custom-shape>
        <presentation:notes draw:style-name="a2500">
          <draw:page-thumbnail draw:page-number="30" svg:x="0.09722in" svg:y="0.81424in" svg:width="7.23958in" svg:height="4.07292in" presentation:class="page" draw:id="id337" presentation:style-name="a2498" draw:name="Google Shape;146;g278dfac31ac_0_3:notes">
            <svg:title/>
            <svg:desc/>
          </draw:page-thumbnail>
          <draw:frame draw:id="id338" presentation:style-name="a2499" draw:name="Google Shape;147;g278dfac31ac_0_3:notes" svg:x="0.7434in" svg:y="5.1582in" svg:width="5.94722in" svg:height="4.88672in" presentation:class="notes" presentation:placeholder="true">
            <draw:text-box/>
            <svg:title/>
            <svg:desc/>
          </draw:frame>
        </presentation:notes>
      </draw:page>
      <draw:page draw:name="Slide417" draw:style-name="a2501" draw:master-page-name="Master1-Layout8-cust-CUSTOM_10" presentation:presentation-page-layout-name="Master1-PPL8" draw:id="Slide-672">
        <draw:frame draw:id="id339" draw:name="表格 1" svg:x="0.88397in" svg:y="1.97519in" svg:width="8.0621in" svg:height="3.27362in">
          <table:table table:style-name="a2502" table:template-name="{80A30465-8FB2-4D31-BB19-6E84CC96C93C}" table:use-banding-columns-styles="false" table:use-banding-rows-styles="false" table:use-first-column-styles="false" table:use-first-row-styles="false" table:use-last-column-styles="false" table:use-last-row-styles="false">
            <table:table-column table:style-name="a2503" table:default-cell-style-name=""/>
            <table:table-column table:style-name="a2504" table:default-cell-style-name=""/>
            <table:table-column table:style-name="a2505" table:default-cell-style-name=""/>
            <table:table-column table:style-name="a2506" table:default-cell-style-name=""/>
            <table:table-column table:style-name="a2507" table:default-cell-style-name=""/>
            <table:table-column table:style-name="a2508" table:default-cell-style-name=""/>
            <table:table-column table:style-name="a2509" table:default-cell-style-name=""/>
            <table:table-column table:style-name="a2510" table:default-cell-style-name=""/>
            <table:table-row table:style-name="a2511" table:default-cell-style-name="">
              <table:table-cell table:style-name="a2516">
                <text:list text:style-name="a2515">
                  <text:list-item>
                    <text:p text:style-name="a2514" text:class-names="" text:cond-style-name=""><text:span text:style-name="a2512" text:class-names="">項次</text:span><text:span text:style-name="a2513" text:class-names=""/></text:p>
                  </text:list-item>
                </text:list>
              </table:table-cell>
              <table:table-cell table:style-name="a2521">
                <text:list text:style-name="a2520">
                  <text:list-item>
                    <text:p text:style-name="a2519" text:class-names="" text:cond-style-name=""><text:span text:style-name="a2517" text:class-names="">受處分人</text:span><text:span text:style-name="a2518" text:class-names=""/></text:p>
                  </text:list-item>
                </text:list>
              </table:table-cell>
              <table:table-cell table:style-name="a2529">
                <text:list text:style-name="a2524">
                  <text:list-item>
                    <text:p text:style-name="a2523" text:class-names="" text:cond-style-name=""><text:span text:style-name="a2522" text:class-names="">服務機關</text:span></text:p>
                  </text:list-item>
                </text:list>
                <text:list text:style-name="a2528">
                  <text:list-item>
                    <text:p text:style-name="a2527" text:class-names="" text:cond-style-name=""><text:span text:style-name="a2525" text:class-names="">團體</text:span><text:span text:style-name="a2526" text:class-names=""/></text:p>
                  </text:list-item>
                </text:list>
              </table:table-cell>
              <table:table-cell table:style-name="a2534">
                <text:list text:style-name="a2533">
                  <text:list-item>
                    <text:p text:style-name="a2532" text:class-names="" text:cond-style-name=""><text:span text:style-name="a2530" text:class-names="">職稱</text:span><text:span text:style-name="a2531" text:class-names=""/></text:p>
                  </text:list-item>
                </text:list>
              </table:table-cell>
              <table:table-cell table:style-name="a2539">
                <text:list text:style-name="a2538">
                  <text:list-item>
                    <text:p text:style-name="a2537" text:class-names="" text:cond-style-name=""><text:span text:style-name="a2535" text:class-names="">主旨及事實</text:span><text:span text:style-name="a2536" text:class-names=""/></text:p>
                  </text:list-item>
                </text:list>
              </table:table-cell>
              <table:table-cell table:style-name="a2550">
                <text:list text:style-name="a2543">
                  <text:list-item>
                    <text:p text:style-name="a2542" text:class-names="" text:cond-style-name=""><text:span text:style-name="a2540" text:class-names="">處分確定金額</text:span><text:span text:style-name="a2541" text:class-names=""/></text:p>
                  </text:list-item>
                </text:list>
                <text:list text:style-name="a2549">
                  <text:list-item>
                    <text:p text:style-name="a2548" text:class-names="" text:cond-style-name=""><text:span text:style-name="a2544" text:class-names="">(</text:span><text:span text:style-name="a2545" text:class-names="">新臺幣</text:span><text:span text:style-name="a2546" text:class-names="">)</text:span><text:span text:style-name="a2547" text:class-names=""/></text:p>
                  </text:list-item>
                </text:list>
              </table:table-cell>
              <table:table-cell table:style-name="a2555">
                <text:list text:style-name="a2554">
                  <text:list-item>
                    <text:p text:style-name="a2553" text:class-names="" text:cond-style-name=""><text:span text:style-name="a2551" text:class-names="">處分日期</text:span><text:span text:style-name="a2552" text:class-names=""/></text:p>
                  </text:list-item>
                </text:list>
              </table:table-cell>
              <table:table-cell table:style-name="a2560">
                <text:list text:style-name="a2559">
                  <text:list-item>
                    <text:p text:style-name="a2558" text:class-names="" text:cond-style-name=""><text:span text:style-name="a2556" text:class-names="">確定日期</text:span><text:span text:style-name="a2557" text:class-names=""/></text:p>
                  </text:list-item>
                </text:list>
              </table:table-cell>
            </table:table-row>
            <table:table-row table:style-name="a2561" table:default-cell-style-name="">
              <table:table-cell table:style-name="a2565">
                <text:list text:style-name="a2564">
                  <text:list-item>
                    <text:p text:style-name="a2563" text:class-names="" text:cond-style-name=""><text:span text:style-name="a2562" text:class-names=""/></text:p>
                  </text:list-item>
                </text:list>
              </table:table-cell>
              <table:table-cell table:style-name="a2569">
                <text:list text:style-name="a2568">
                  <text:list-item>
                    <text:p text:style-name="a2567" text:class-names="" text:cond-style-name=""><text:span text:style-name="a2566" text:class-names=""/></text:p>
                  </text:list-item>
                </text:list>
              </table:table-cell>
              <table:table-cell table:style-name="a2573">
                <text:list text:style-name="a2572">
                  <text:list-item>
                    <text:p text:style-name="a2571" text:class-names="" text:cond-style-name=""><text:span text:style-name="a2570" text:class-names=""/></text:p>
                  </text:list-item>
                </text:list>
              </table:table-cell>
              <table:table-cell table:style-name="a2577">
                <text:list text:style-name="a2576">
                  <text:list-item>
                    <text:p text:style-name="a2575" text:class-names="" text:cond-style-name=""><text:span text:style-name="a2574" text:class-names=""/></text:p>
                  </text:list-item>
                </text:list>
              </table:table-cell>
              <table:table-cell table:style-name="a2581">
                <text:list text:style-name="a2580">
                  <text:list-item>
                    <text:p text:style-name="a2579" text:class-names="" text:cond-style-name=""><text:span text:style-name="a2578" text:class-names=""/></text:p>
                  </text:list-item>
                </text:list>
              </table:table-cell>
              <table:table-cell table:style-name="a2585">
                <text:list text:style-name="a2584">
                  <text:list-item>
                    <text:p text:style-name="a2583" text:class-names="" text:cond-style-name=""><text:span text:style-name="a2582" text:class-names=""/></text:p>
                  </text:list-item>
                </text:list>
              </table:table-cell>
              <table:table-cell table:style-name="a2589">
                <text:list text:style-name="a2588">
                  <text:list-item>
                    <text:p text:style-name="a2587" text:class-names="" text:cond-style-name=""><text:span text:style-name="a2586" text:class-names=""/></text:p>
                  </text:list-item>
                </text:list>
              </table:table-cell>
              <table:table-cell table:style-name="a2593">
                <text:list text:style-name="a2592">
                  <text:list-item>
                    <text:p text:style-name="a2591" text:class-names="" text:cond-style-name=""><text:span text:style-name="a2590" text:class-names=""/></text:p>
                  </text:list-item>
                </text:list>
              </table:table-cell>
            </table:table-row>
          </table:table>
          <draw:image xlink:href="media/image13.png" xlink:type="simple" xlink:show="embed" xlink:actuate="onLoad"/>
          <svg:title/>
          <svg:desc/>
        </draw:frame>
        <draw:frame draw:id="id340" draw:style-name="a2598" draw:name="Google Shape;257;p31" svg:x="0.75282in" svg:y="1.35683in" svg:width="9.11939in" svg:height="0.23097in">
          <draw:text-box>
            <text:p text:style-name="a2597" text:class-names="" text:cond-style-name=""><text:span text:style-name="a2594" text:class-names="">公職人員之關係人不得向公職人員服務或受其監督之機關團體人員，以請託關說或其他不當方法，圖其本人或公職人員之利益。（本法第</text:span><text:span text:style-name="a2595" text:class-names="">13</text:span><text:span text:style-name="a2596" text:class-names="">條）</text:span></text:p>
          </draw:text-box>
          <svg:title/>
          <svg:desc/>
        </draw:frame>
        <draw:frame draw:id="id341" presentation:style-name="a2603" draw:name="Google Shape;149;p29" svg:x="0.67791in" svg:y="0.20174in" svg:width="9.11939in" svg:height="0.76772in" presentation:class="title" presentation:placeholder="false">
          <draw:text-box>
            <text:p text:style-name="a2602" text:class-names="" text:cond-style-name=""><text:span text:style-name="a2599" text:class-names="">關說請託</text:span><text:span text:style-name="a2600" text:class-names="">/</text:span><text:span text:style-name="a2601" text:class-names=""/></text:p>
          </draw:text-box>
          <svg:title/>
          <svg:desc/>
        </draw:frame>
        <draw:custom-shape svg:x="7.9431in" svg:y="0.31644in" svg:width="1.61659in" svg:height="0.56247in" draw:id="id342" draw:style-name="a2607" draw:name="Google Shape;249;p31">
          <svg:title/>
          <svg:desc/>
          <text:p text:style-name="a2606" text:class-names="" text:cond-style-name=""><text:span text:style-name="a2604" text:class-names="">公職人員</text:span><text:span text:style-name="a2605" text:class-names=""/></text:p>
          <draw:enhanced-geometry xmlns:dr3d="urn:oasis:names:tc:opendocument:xmlns:dr3d:1.0" draw:type="non-primitive" svg:viewBox="0 0 21600 21600" draw:enhanced-path="M 0 0 L 21600 0 21600 21600 0 21600 Z N"/>
        </draw:custom-shape>
        <draw:custom-shape svg:width="3.11in" svg:height="1.06205in" draw:id="id343" draw:style-name="a2611" draw:transform="translate(-1.555in -0.53103in) rotate(-5.99114) translate(4.9972in 3.84453in)" draw:name="Google Shape;249;p31">
          <svg:title/>
          <svg:desc/>
          <text:p text:style-name="a2610" text:class-names="" text:cond-style-name=""><text:span text:style-name="a2608" text:class-names="">尚無裁罰案例</text:span><text:span text:style-name="a2609" text:class-names=""/></text:p>
          <draw:enhanced-geometry xmlns:dr3d="urn:oasis:names:tc:opendocument:xmlns:dr3d:1.0" draw:type="non-primitive" svg:viewBox="0 0 21600 21600" draw:enhanced-path="M 0 0 L 21600 0 21600 21600 0 21600 Z N"/>
        </draw:custom-shape>
        <presentation:notes draw:style-name="a2614">
          <draw:page-thumbnail draw:page-number="31" svg:x="0.09722in" svg:y="0.81424in" svg:width="7.23958in" svg:height="4.07292in" presentation:class="page" draw:id="id344" presentation:style-name="a2612" draw:name="Google Shape;146;g278dfac31ac_0_3:notes">
            <svg:title/>
            <svg:desc/>
          </draw:page-thumbnail>
          <draw:frame draw:id="id345" presentation:style-name="a2613" draw:name="Google Shape;147;g278dfac31ac_0_3:notes" svg:x="0.7434in" svg:y="5.1582in" svg:width="5.94722in" svg:height="4.88672in" presentation:class="notes" presentation:placeholder="true">
            <draw:text-box/>
            <svg:title/>
            <svg:desc/>
          </draw:frame>
        </presentation:notes>
      </draw:page>
      <draw:page draw:name="Slide65" draw:style-name="a2615" draw:master-page-name="Master1-Layout2-secHead-SECTION_HEADER" presentation:presentation-page-layout-name="Master1-PPL2" draw:id="Slide-320">
        <draw:frame draw:id="id346" presentation:style-name="a2618" draw:name="Google Shape;182;p32" svg:x="2.45385in" svg:y="2.44133in" svg:width="7.54613in" svg:height="2.09154in" presentation:class="title" presentation:placeholder="false">
          <draw:text-box>
            <text:p text:style-name="a2617" text:class-names="" text:cond-style-name=""><text:span text:style-name="a2616" text:class-names="">交易補助之禁止與例外</text:span></text:p>
          </draw:text-box>
          <svg:title/>
          <svg:desc/>
        </draw:frame>
        <draw:frame draw:id="id347" presentation:style-name="a2622" draw:name="Google Shape;183;p32" svg:x="3.6755in" svg:y="1.15092in" svg:width="1.79593in" svg:height="1.06726in" presentation:class="title" presentation:placeholder="false">
          <draw:text-box>
            <text:p text:style-name="a2621" text:class-names="" text:cond-style-name=""><text:span text:style-name="a2619" text:class-names="">05</text:span><text:span text:style-name="a2620" text:class-names=""/></text:p>
          </draw:text-box>
          <svg:title/>
          <svg:desc/>
        </draw:frame>
        <presentation:notes draw:style-name="a2625">
          <draw:page-thumbnail draw:page-number="32" svg:x="0.09722in" svg:y="0.81424in" svg:width="7.23958in" svg:height="4.07292in" presentation:class="page" draw:id="id348" presentation:style-name="a2623" draw:name="Google Shape;179;g54dda1946d_6_308:notes">
            <svg:title/>
            <svg:desc/>
          </draw:page-thumbnail>
          <draw:frame draw:id="id349" presentation:style-name="a2624" draw:name="Google Shape;180;g54dda1946d_6_308:notes" svg:x="0.7434in" svg:y="5.1582in" svg:width="5.94722in" svg:height="4.88672in" presentation:class="notes" presentation:placeholder="true">
            <draw:text-box/>
            <svg:title/>
            <svg:desc/>
          </draw:frame>
        </presentation:notes>
      </draw:page>
      <draw:page draw:name="Slide418" draw:style-name="a2627" draw:master-page-name="Master3-Layout3-cust-10_Contents-slide-layout" presentation:presentation-page-layout-name="Master3-PPL3" draw:id="Slide-673">
        <draw:custom-shape svg:x="5.17262in" svg:y="1.15179in" svg:width="1.2259in" svg:height="0.31293in" draw:id="id350" draw:style-name="a2630" draw:name="Pentagon 10">
          <svg:title/>
          <svg:desc/>
          <text:p text:style-name="a2629" text:class-names="" text:cond-style-name=""><text:span text:style-name="a2628" text:class-names=""/></text:p>
          <draw:enhanced-geometry xmlns:dr3d="urn:oasis:names:tc:opendocument:xmlns:dr3d:1.0" draw:path-stretchpoint-x="21600" draw:path-stretchpoint-y="21600" draw:type="non-primitive" svg:viewBox="0 0 21600 21600" draw:enhanced-path="M ?f0 ?f2 L ?f11 ?f2 ?f1 ?f6 ?f11 ?f3 ?f0 ?f3 Z N" draw:text-areas="?f0 ?f2 ?f12 ?f3" draw:glue-points="?f13 ?f2 ?f13 ?f3" draw:glue-point-leaving-directions="-360, -180" draw:modifiers="5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min(?f7, ?f4)"/>
            <draw:equation draw:name="f9" draw:formula="$0"/>
            <draw:equation draw:name="f10" draw:formula="?f8 * ?f9 / 100000"/>
            <draw:equation draw:name="f11" draw:formula="?f1 - ?f10"/>
            <draw:equation draw:name="f12" draw:formula="(?f11 + ?f1) / 2"/>
            <draw:equation draw:name="f13" draw:formula="?f11 / 2"/>
          </draw:enhanced-geometry>
        </draw:custom-shape>
        <draw:frame draw:id="id351" draw:style-name="a2634" draw:name="TextBox 58" svg:x="5.22618in" svg:y="1.1317in" svg:width="1.03697in" svg:height="0.40391in">
          <draw:text-box>
            <text:p text:style-name="a2633" text:class-names="" text:cond-style-name=""><text:span text:style-name="a2631" text:class-names="">5</text:span><text:span text:style-name="a2632" text:class-names=""/></text:p>
          </draw:text-box>
          <svg:title/>
          <svg:desc/>
        </draw:frame>
        <draw:custom-shape svg:x="5.17262in" svg:y="1.84875in" svg:width="1.2259in" svg:height="0.31293in" draw:id="id352" draw:style-name="a2637" draw:name="Pentagon 14">
          <svg:title/>
          <svg:desc/>
          <text:p text:style-name="a2636" text:class-names="" text:cond-style-name=""><text:span text:style-name="a2635" text:class-names=""/></text:p>
          <draw:enhanced-geometry xmlns:dr3d="urn:oasis:names:tc:opendocument:xmlns:dr3d:1.0" draw:path-stretchpoint-x="21600" draw:path-stretchpoint-y="21600" draw:type="non-primitive" svg:viewBox="0 0 21600 21600" draw:enhanced-path="M ?f0 ?f2 L ?f11 ?f2 ?f1 ?f6 ?f11 ?f3 ?f0 ?f3 Z N" draw:text-areas="?f0 ?f2 ?f12 ?f3" draw:glue-points="?f13 ?f2 ?f13 ?f3" draw:glue-point-leaving-directions="-360, -180" draw:modifiers="5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min(?f7, ?f4)"/>
            <draw:equation draw:name="f9" draw:formula="$0"/>
            <draw:equation draw:name="f10" draw:formula="?f8 * ?f9 / 100000"/>
            <draw:equation draw:name="f11" draw:formula="?f1 - ?f10"/>
            <draw:equation draw:name="f12" draw:formula="(?f11 + ?f1) / 2"/>
            <draw:equation draw:name="f13" draw:formula="?f11 / 2"/>
          </draw:enhanced-geometry>
        </draw:custom-shape>
        <draw:frame draw:id="id353" draw:style-name="a2644" draw:name="TextBox 63" svg:x="5.05445in" svg:y="1.83351in" svg:width="1.42316in" svg:height="0.35342in">
          <draw:text-box>
            <text:p text:style-name="a2643" text:class-names="" text:cond-style-name=""><text:span text:style-name="a2638" text:class-names="">6</text:span><text:span text:style-name="a2639" text:class-names="">交易</text:span><text:span text:style-name="a2640" text:class-names="">+</text:span><text:span text:style-name="a2641" text:class-names="">補助</text:span><text:span text:style-name="a2642" text:class-names=""/></text:p>
          </draw:text-box>
          <svg:title/>
          <svg:desc/>
        </draw:frame>
        <draw:custom-shape svg:x="5.17262in" svg:y="0.45792in" svg:width="1.2259in" svg:height="0.31293in" draw:id="id354" draw:style-name="a2647" draw:name="Pentagon 16">
          <svg:title/>
          <svg:desc/>
          <text:p text:style-name="a2646" text:class-names="" text:cond-style-name=""><text:span text:style-name="a2645" text:class-names=""/></text:p>
          <draw:enhanced-geometry xmlns:dr3d="urn:oasis:names:tc:opendocument:xmlns:dr3d:1.0" draw:path-stretchpoint-x="21600" draw:path-stretchpoint-y="21600" draw:type="non-primitive" svg:viewBox="0 0 21600 21600" draw:enhanced-path="M ?f0 ?f2 L ?f11 ?f2 ?f1 ?f6 ?f11 ?f3 ?f0 ?f3 Z N" draw:text-areas="?f0 ?f2 ?f12 ?f3" draw:glue-points="?f13 ?f2 ?f13 ?f3" draw:glue-point-leaving-directions="-360, -180" draw:modifiers="50000">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min(?f7, ?f4)"/>
            <draw:equation draw:name="f9" draw:formula="$0"/>
            <draw:equation draw:name="f10" draw:formula="?f8 * ?f9 / 100000"/>
            <draw:equation draw:name="f11" draw:formula="?f1 - ?f10"/>
            <draw:equation draw:name="f12" draw:formula="(?f11 + ?f1) / 2"/>
            <draw:equation draw:name="f13" draw:formula="?f11 / 2"/>
          </draw:enhanced-geometry>
        </draw:custom-shape>
        <draw:frame draw:id="id355" draw:style-name="a2651" draw:name="TextBox 67" svg:x="5.22712in" svg:y="0.42986in" svg:width="0.95411in" svg:height="0.40391in">
          <draw:text-box>
            <text:p text:style-name="a2650" text:class-names="" text:cond-style-name=""><text:span text:style-name="a2648" text:class-names="">4</text:span><text:span text:style-name="a2649" text:class-names=""/></text:p>
          </draw:text-box>
          <svg:title/>
          <svg:desc/>
        </draw:frame>
        <draw:custom-shape svg:x="6.49899in" svg:y="0.34932in" svg:width="2.06831in" svg:height="0.55537in" draw:id="id356" draw:style-name="a2655" draw:name="직사각형 1">
          <svg:title/>
          <svg:desc/>
          <text:p text:style-name="a2654" text:class-names="" text:cond-style-name=""><text:span text:style-name="a2652" text:class-names="">交易標的為公職人員服務或受其監督之機關團體所提供，並以公定價格交易。</text:span><text:span text:style-name="a2653" text:class-names=""/></text:p>
          <draw:enhanced-geometry xmlns:dr3d="urn:oasis:names:tc:opendocument:xmlns:dr3d:1.0" draw:type="non-primitive" svg:viewBox="0 0 21600 21600" draw:enhanced-path="M 0 0 L 21600 0 21600 21600 0 21600 Z N"/>
        </draw:custom-shape>
        <draw:custom-shape svg:x="6.49899in" svg:y="1.04319in" svg:width="2.15485in" svg:height="0.70684in" draw:id="id357" draw:style-name="a2659" draw:name="직사각형 1">
          <svg:title/>
          <svg:desc/>
          <text:p text:style-name="a2658" text:class-names="" text:cond-style-name=""><text:span text:style-name="a2656" text:class-names="">公營事業機構執行國家建設、公共政策或為公益用途申請承租、承購、委託經營、改良利用國有非公用不動產。</text:span><text:span text:style-name="a2657" text:class-names=""/></text:p>
          <draw:enhanced-geometry xmlns:dr3d="urn:oasis:names:tc:opendocument:xmlns:dr3d:1.0" draw:type="non-primitive" svg:viewBox="0 0 21600 21600" draw:enhanced-path="M 0 0 L 21600 0 21600 21600 0 21600 Z N"/>
        </draw:custom-shape>
        <draw:custom-shape svg:x="6.55669in" svg:y="1.89162in" svg:width="1.58651in" svg:height="0.25244in" draw:id="id358" draw:style-name="a2663" draw:name="직사각형 1">
          <svg:title/>
          <svg:desc/>
          <text:p text:style-name="a2662" text:class-names="" text:cond-style-name=""><text:span text:style-name="a2660" text:class-names="">一定金額以下。</text:span><text:span text:style-name="a2661" text:class-names=""/></text:p>
          <draw:enhanced-geometry xmlns:dr3d="urn:oasis:names:tc:opendocument:xmlns:dr3d:1.0" draw:type="non-primitive" svg:viewBox="0 0 21600 21600" draw:enhanced-path="M 0 0 L 21600 0 21600 21600 0 21600 Z N"/>
        </draw:custom-shape>
        <draw:custom-shape svg:x="3.61648in" svg:y="0.45792in" svg:width="1.2259in" svg:height="0.31293in" draw:id="id359" draw:style-name="a2666" draw:name="Pentagon 14">
          <svg:title/>
          <svg:desc/>
          <text:p text:style-name="a2665" text:class-names="" text:cond-style-name=""><text:span text:style-name="a2664" text:class-names=""/></text:p>
          <draw:enhanced-geometry xmlns:dr3d="urn:oasis:names:tc:opendocument:xmlns:dr3d:1.0" draw:path-stretchpoint-x="21600" draw:path-stretchpoint-y="21600" draw:type="non-primitive" svg:viewBox="0 0 21600 21600" draw:enhanced-path="M ?f0 ?f2 L ?f11 ?f2 ?f1 ?f6 ?f11 ?f3 ?f0 ?f3 Z N" draw:text-areas="?f0 ?f2 ?f12 ?f3" draw:glue-points="?f13 ?f2 ?f13 ?f3" draw:glue-point-leaving-directions="-360, -180" draw:modifiers="50000" draw:mirror-horizont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min(?f7, ?f4)"/>
            <draw:equation draw:name="f9" draw:formula="$0"/>
            <draw:equation draw:name="f10" draw:formula="?f8 * ?f9 / 100000"/>
            <draw:equation draw:name="f11" draw:formula="?f1 - ?f10"/>
            <draw:equation draw:name="f12" draw:formula="(?f11 + ?f1) / 2"/>
            <draw:equation draw:name="f13" draw:formula="?f11 / 2"/>
          </draw:enhanced-geometry>
        </draw:custom-shape>
        <draw:frame draw:id="id360" draw:style-name="a2671" draw:name="TextBox 68" svg:x="3.76632in" svg:y="0.43959in" svg:width="1.03697in" svg:height="0.35342in">
          <draw:text-box>
            <text:p text:style-name="a2670" text:class-names="" text:cond-style-name=""><text:span text:style-name="a2667" text:class-names="">1</text:span><text:span text:style-name="a2668" text:class-names="">交易</text:span><text:span text:style-name="a2669" text:class-names=""/></text:p>
          </draw:text-box>
          <svg:title/>
          <svg:desc/>
        </draw:frame>
        <draw:custom-shape svg:x="1.61079in" svg:y="0.44666in" svg:width="1.92168in" svg:height="0.40391in" draw:id="id361" draw:style-name="a2675" draw:name="직사각형 1">
          <svg:title/>
          <svg:desc/>
          <text:p text:style-name="a2674" text:class-names="" text:cond-style-name=""><text:span text:style-name="a2672" text:class-names="">依政府採購法以公告程序或同法第一百零五條辦理之採購。</text:span><text:span text:style-name="a2673" text:class-names=""/></text:p>
          <draw:enhanced-geometry xmlns:dr3d="urn:oasis:names:tc:opendocument:xmlns:dr3d:1.0" draw:type="non-primitive" svg:viewBox="0 0 21600 21600" draw:enhanced-path="M 0 0 L 21600 0 21600 21600 0 21600 Z N"/>
        </draw:custom-shape>
        <draw:custom-shape svg:x="3.61648in" svg:y="1.15179in" svg:width="1.2259in" svg:height="0.31293in" draw:id="id362" draw:style-name="a2678" draw:name="Pentagon 15">
          <svg:title/>
          <svg:desc/>
          <text:p text:style-name="a2677" text:class-names="" text:cond-style-name=""><text:span text:style-name="a2676" text:class-names=""/></text:p>
          <draw:enhanced-geometry xmlns:dr3d="urn:oasis:names:tc:opendocument:xmlns:dr3d:1.0" draw:path-stretchpoint-x="21600" draw:path-stretchpoint-y="21600" draw:type="non-primitive" svg:viewBox="0 0 21600 21600" draw:enhanced-path="M ?f0 ?f2 L ?f11 ?f2 ?f1 ?f6 ?f11 ?f3 ?f0 ?f3 Z N" draw:text-areas="?f0 ?f2 ?f12 ?f3" draw:glue-points="?f13 ?f2 ?f13 ?f3" draw:glue-point-leaving-directions="-360, -180" draw:modifiers="50000" draw:mirror-horizont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min(?f7, ?f4)"/>
            <draw:equation draw:name="f9" draw:formula="$0"/>
            <draw:equation draw:name="f10" draw:formula="?f8 * ?f9 / 100000"/>
            <draw:equation draw:name="f11" draw:formula="?f1 - ?f10"/>
            <draw:equation draw:name="f12" draw:formula="(?f11 + ?f1) / 2"/>
            <draw:equation draw:name="f13" draw:formula="?f11 / 2"/>
          </draw:enhanced-geometry>
        </draw:custom-shape>
        <draw:frame draw:id="id363" draw:style-name="a2683" draw:name="TextBox 57" svg:x="3.79041in" svg:y="1.14417in" svg:width="1.03697in" svg:height="0.35342in">
          <draw:text-box>
            <text:p text:style-name="a2682" text:class-names="" text:cond-style-name=""><text:span text:style-name="a2679" text:class-names="">2</text:span><text:span text:style-name="a2680" text:class-names="">交易</text:span><text:span text:style-name="a2681" text:class-names=""/></text:p>
          </draw:text-box>
          <svg:title/>
          <svg:desc/>
        </draw:frame>
        <draw:custom-shape svg:x="1.61079in" svg:y="1.04319in" svg:width="1.89021in" svg:height="0.55537in" draw:id="id364" draw:style-name="a2687" draw:name="직사각형 1">
          <svg:title/>
          <svg:desc/>
          <text:p text:style-name="a2686" text:class-names="" text:cond-style-name=""><text:span text:style-name="a2684" text:class-names="">依法令規定經由公平競爭方式，以公告程序辦理之採購、標售、標租或招標設定用益物權。</text:span><text:span text:style-name="a2685" text:class-names=""/></text:p>
          <draw:enhanced-geometry xmlns:dr3d="urn:oasis:names:tc:opendocument:xmlns:dr3d:1.0" draw:type="non-primitive" svg:viewBox="0 0 21600 21600" draw:enhanced-path="M 0 0 L 21600 0 21600 21600 0 21600 Z N"/>
        </draw:custom-shape>
        <draw:custom-shape svg:x="3.61648in" svg:y="1.84875in" svg:width="1.2259in" svg:height="0.31293in" draw:id="id365" draw:style-name="a2690" draw:name="Pentagon 16">
          <svg:title/>
          <svg:desc/>
          <text:p text:style-name="a2689" text:class-names="" text:cond-style-name=""><text:span text:style-name="a2688" text:class-names=""/></text:p>
          <draw:enhanced-geometry xmlns:dr3d="urn:oasis:names:tc:opendocument:xmlns:dr3d:1.0" draw:path-stretchpoint-x="21600" draw:path-stretchpoint-y="21600" draw:type="non-primitive" svg:viewBox="0 0 21600 21600" draw:enhanced-path="M ?f0 ?f2 L ?f11 ?f2 ?f1 ?f6 ?f11 ?f3 ?f0 ?f3 Z N" draw:text-areas="?f0 ?f2 ?f12 ?f3" draw:glue-points="?f13 ?f2 ?f13 ?f3" draw:glue-point-leaving-directions="-360, -180" draw:modifiers="50000" draw:mirror-horizontal="true">
            <draw:equation draw:name="f0" draw:formula="left"/>
            <draw:equation draw:name="f1" draw:formula="right"/>
            <draw:equation draw:name="f2" draw:formula="top"/>
            <draw:equation draw:name="f3" draw:formula="bottom"/>
            <draw:equation draw:name="f4" draw:formula="?f3 - ?f2"/>
            <draw:equation draw:name="f5" draw:formula="?f4 / 2"/>
            <draw:equation draw:name="f6" draw:formula="?f2 + ?f5"/>
            <draw:equation draw:name="f7" draw:formula="?f1 - ?f0"/>
            <draw:equation draw:name="f8" draw:formula="min(?f7, ?f4)"/>
            <draw:equation draw:name="f9" draw:formula="$0"/>
            <draw:equation draw:name="f10" draw:formula="?f8 * ?f9 / 100000"/>
            <draw:equation draw:name="f11" draw:formula="?f1 - ?f10"/>
            <draw:equation draw:name="f12" draw:formula="(?f11 + ?f1) / 2"/>
            <draw:equation draw:name="f13" draw:formula="?f11 / 2"/>
          </draw:enhanced-geometry>
        </draw:custom-shape>
        <draw:frame draw:id="id366" draw:style-name="a2695" draw:name="TextBox 62" svg:x="3.76632in" svg:y="1.83351in" svg:width="1.03697in" svg:height="0.35342in">
          <draw:text-box>
            <text:p text:style-name="a2694" text:class-names="" text:cond-style-name=""><text:span text:style-name="a2691" text:class-names="">3</text:span><text:span text:style-name="a2692" text:class-names="">補助</text:span><text:span text:style-name="a2693" text:class-names=""/></text:p>
          </draw:text-box>
          <svg:title/>
          <svg:desc/>
        </draw:frame>
        <draw:custom-shape svg:x="1.13942in" svg:y="1.74015in" svg:width="2.36158in" svg:height="0.70684in" draw:id="id367" draw:style-name="a2704" draw:name="직사각형 1">
          <svg:title/>
          <svg:desc/>
          <text:p text:style-name="a2697" text:class-names="" text:cond-style-name=""><text:span text:style-name="a2696" text:class-names="">法定身分依法令規定申請之補助</text:span></text:p>
          <text:p text:style-name="a2699" text:class-names="" text:cond-style-name=""><text:span text:style-name="a2698" text:class-names="">依法令以公開公平方式辦理之補助</text:span></text:p>
          <text:p text:style-name="a2701" text:class-names="" text:cond-style-name=""><text:span text:style-name="a2700" text:class-names="">禁止其補助反不利於公共利益</text:span></text:p>
          <text:p text:style-name="a2703" text:class-names="" text:cond-style-name=""><text:span text:style-name="a2702" text:class-names=""/></text:p>
          <draw:enhanced-geometry xmlns:dr3d="urn:oasis:names:tc:opendocument:xmlns:dr3d:1.0" draw:type="non-primitive" svg:viewBox="0 0 21600 21600" draw:enhanced-path="M 0 0 L 21600 0 21600 21600 0 21600 Z N"/>
        </draw:custom-shape>
        <draw:frame draw:id="id368" draw:style-name="a2716" draw:name="TextBox 80" svg:x="2.3in" svg:y="4.00702in" svg:width="5.52308in" svg:height="1.40848in">
          <draw:text-box>
            <text:p text:style-name="a2715" text:class-names="" text:cond-style-name=""><text:span text:style-name="a2705" text:class-names="">公職人員或其</text:span><text:span text:style-name="a2706" text:class-names="">關係人</text:span><text:span text:style-name="a2707" text:class-names="">，不得與公職人員</text:span><text:span text:style-name="a2708" text:class-names="">服務或受其監督之機關團體</text:span><text:span text:style-name="a2709" text:class-names="">為</text:span><text:span text:style-name="a2710" text:class-names="">補助</text:span><text:span text:style-name="a2711" text:class-names="">、</text:span><text:span text:style-name="a2712" text:class-names="">買賣</text:span><text:span text:style-name="a2713" text:class-names="">、租賃、承攬或其他具有對價之交易行為。</text:span><text:span text:style-name="a2714" text:class-names=""/></text:p>
          </draw:text-box>
          <svg:title/>
          <svg:desc/>
        </draw:frame>
      </draw:page>
      <draw:page draw:name="Slide419" draw:style-name="a2717" draw:master-page-name="Master1-Layout8-cust-CUSTOM_10" presentation:presentation-page-layout-name="Master1-PPL8" draw:id="Slide-674">
        <draw:frame draw:id="id369" draw:style-name="a2740" draw:name="Google Shape;151;p29" svg:x="0.44031in" svg:y="1.07207in" svg:width="9.35699in" svg:height="1.09472in">
          <draw:text-box>
            <text:list text:style-name="a2724">
              <text:list-item>
                <text:p text:style-name="a2723" text:class-names="" text:cond-style-name=""><text:span text:style-name="a2718" text:class-names="">依</text:span><text:span text:style-name="a2719" text:class-names="">政府採購法</text:span><text:span text:style-name="a2720" text:class-names="">以</text:span><text:span text:style-name="a2721" text:class-names="">公告程序</text:span><text:span text:style-name="a2722" text:class-names="">或同法第一百零五條辦理之採購。</text:span></text:p>
              </text:list-item>
            </text:list>
            <text:list text:style-name="a2733">
              <text:list-item>
                <text:p text:style-name="a2732" text:class-names="" text:cond-style-name=""><text:span text:style-name="a2725" text:class-names="">依法令規定</text:span><text:span text:style-name="a2726" text:class-names="">經由</text:span><text:span text:style-name="a2727" text:class-names="">公平競爭</text:span><text:span text:style-name="a2728" text:class-names="">方式，以</text:span><text:span text:style-name="a2729" text:class-names="">公告程序</text:span><text:span text:style-name="a2730" text:class-names="">辦理之採購、標售、標租或招標設定用益物權。</text:span><text:span text:style-name="a2731" text:class-names=""/></text:p>
              </text:list-item>
            </text:list>
            <text:p text:style-name="a2735" text:class-names="" text:cond-style-name=""><text:span text:style-name="a2734" text:class-names=""/></text:p>
            <text:p text:style-name="a2737" text:class-names="" text:cond-style-name=""><text:span text:style-name="a2736" text:class-names=""/></text:p>
            <text:p text:style-name="a2739" text:class-names="" text:cond-style-name=""><text:span text:style-name="a2738" text:class-names=""/></text:p>
          </draw:text-box>
          <svg:title/>
          <svg:desc/>
        </draw:frame>
        <draw:frame draw:id="id370" presentation:style-name="a2745" draw:name="Google Shape;149;p29" svg:x="0.67791in" svg:y="0.20174in" svg:width="9.11939in" svg:height="0.76772in" presentation:class="title" presentation:placeholder="false">
          <draw:text-box>
            <text:p text:style-name="a2744" text:class-names="" text:cond-style-name=""><text:span text:style-name="a2741" text:class-names="">交易補助之禁止</text:span><text:span text:style-name="a2742" text:class-names="">/</text:span><text:span text:style-name="a2743" text:class-names=""/></text:p>
          </draw:text-box>
          <svg:title/>
          <svg:desc/>
        </draw:frame>
        <draw:custom-shape svg:x="4.35912in" svg:y="0.30436in" svg:width="1.61659in" svg:height="0.56247in" draw:id="id371" draw:style-name="a2749" draw:name="Google Shape;249;p31">
          <svg:title/>
          <svg:desc/>
          <text:p text:style-name="a2748" text:class-names="" text:cond-style-name=""><text:span text:style-name="a2746" text:class-names="">專責人員</text:span><text:span text:style-name="a2747" text:class-names=""/></text:p>
          <draw:enhanced-geometry xmlns:dr3d="urn:oasis:names:tc:opendocument:xmlns:dr3d:1.0" draw:type="non-primitive" svg:viewBox="0 0 21600 21600" draw:enhanced-path="M 0 0 L 21600 0 21600 21600 0 21600 Z N"/>
        </draw:custom-shape>
        <draw:custom-shape svg:x="6.1552in" svg:y="0.30436in" svg:width="1.15164in" svg:height="0.56247in" draw:id="id372" draw:style-name="a2753" draw:name="Google Shape;249;p31">
          <svg:title/>
          <svg:desc/>
          <text:p text:style-name="a2752" text:class-names="" text:cond-style-name=""><text:span text:style-name="a2750" text:class-names="">關係人</text:span><text:span text:style-name="a2751" text:class-names=""/></text:p>
          <draw:enhanced-geometry xmlns:dr3d="urn:oasis:names:tc:opendocument:xmlns:dr3d:1.0" draw:type="non-primitive" svg:viewBox="0 0 21600 21600" draw:enhanced-path="M 0 0 L 21600 0 21600 21600 0 21600 Z N"/>
        </draw:custom-shape>
        <draw:custom-shape svg:x="7.36496in" svg:y="0.30871in" svg:width="1.15164in" svg:height="0.56247in" draw:id="id373" draw:style-name="a2757" draw:name="Google Shape;249;p31">
          <svg:title/>
          <svg:desc/>
          <text:p text:style-name="a2756" text:class-names="" text:cond-style-name=""><text:span text:style-name="a2754" text:class-names="">關係人</text:span><text:span text:style-name="a2755" text:class-names=""/></text:p>
          <draw:enhanced-geometry xmlns:dr3d="urn:oasis:names:tc:opendocument:xmlns:dr3d:1.0" draw:type="non-primitive" svg:viewBox="0 0 21600 21600" draw:enhanced-path="M 0 0 L 21600 0 21600 21600 0 21600 Z N"/>
        </draw:custom-shape>
        <draw:custom-shape svg:x="8.57472in" svg:y="0.30676in" svg:width="1.15164in" svg:height="0.56247in" draw:id="id374" draw:style-name="a2761" draw:name="Google Shape;249;p31">
          <svg:title/>
          <svg:desc/>
          <text:p text:style-name="a2760" text:class-names="" text:cond-style-name=""><text:span text:style-name="a2758" text:class-names="">關係人</text:span><text:span text:style-name="a2759" text:class-names=""/></text:p>
          <draw:enhanced-geometry xmlns:dr3d="urn:oasis:names:tc:opendocument:xmlns:dr3d:1.0" draw:type="non-primitive" svg:viewBox="0 0 21600 21600" draw:enhanced-path="M 0 0 L 21600 0 21600 21600 0 21600 Z N"/>
        </draw:custom-shape>
        <draw:frame draw:id="id375" draw:style-name="a2762" draw:name="圖片 9" svg:x="0.73763in" svg:y="2.3668in" svg:width="8.85957in" svg:height="2.56689in" style:rel-width="scale" style:rel-height="scale">
          <draw:image xlink:href="media/image14.png" xlink:type="simple" xlink:show="embed" xlink:actuate="onLoad"/>
          <svg:title/>
          <svg:desc/>
        </draw:frame>
      </draw:page>
      <draw:page draw:name="Slide420" draw:style-name="a2763" draw:master-page-name="Master1-Layout8-cust-CUSTOM_10" presentation:presentation-page-layout-name="Master1-PPL8" draw:id="Slide-675">
        <draw:frame draw:id="id376" draw:style-name="a2779" draw:name="Google Shape;151;p29" svg:x="0.77108in" svg:y="0.79274in" svg:width="9.35699in" svg:height="0.72184in">
          <draw:text-box>
            <text:p text:style-name="a2772" text:class-names="" text:cond-style-name=""><text:span text:style-name="a2764" text:class-names="">第</text:span><text:span text:style-name="a2765" text:class-names="">3</text:span><text:span text:style-name="a2766" text:class-names="">款</text:span><text:span text:style-name="a2767" text:class-names="">前段</text:span><text:span text:style-name="a2768" text:class-names="">：基於</text:span><text:span text:style-name="a2769" text:class-names="">法定身分</text:span><text:span text:style-name="a2770" text:class-names="">依法令規定申請之補助；</text:span><text:span text:style-name="a2771" text:class-names=""/></text:p>
            <text:p text:style-name="a2774" text:class-names="" text:cond-style-name=""><text:span text:style-name="a2773" text:class-names=""/></text:p>
            <text:p text:style-name="a2776" text:class-names="" text:cond-style-name=""><text:span text:style-name="a2775" text:class-names=""/></text:p>
            <text:p text:style-name="a2778" text:class-names="" text:cond-style-name=""><text:span text:style-name="a2777" text:class-names=""/></text:p>
          </draw:text-box>
          <svg:title/>
          <svg:desc/>
        </draw:frame>
        <draw:frame draw:id="id377" presentation:style-name="a2784" draw:name="Google Shape;149;p29" svg:x="0.67791in" svg:y="0.20174in" svg:width="9.11939in" svg:height="0.76772in" presentation:class="title" presentation:placeholder="false">
          <draw:text-box>
            <text:p text:style-name="a2783" text:class-names="" text:cond-style-name=""><text:span text:style-name="a2780" text:class-names="">交易補助之禁止</text:span><text:span text:style-name="a2781" text:class-names="">/</text:span><text:span text:style-name="a2782" text:class-names=""/></text:p>
          </draw:text-box>
          <svg:title/>
          <svg:desc/>
        </draw:frame>
        <draw:custom-shape svg:x="4.35912in" svg:y="0.30436in" svg:width="1.61659in" svg:height="0.56247in" draw:id="id378" draw:style-name="a2788" draw:name="Google Shape;249;p31">
          <svg:title/>
          <svg:desc/>
          <text:p text:style-name="a2787" text:class-names="" text:cond-style-name=""><text:span text:style-name="a2785" text:class-names="">專責人員</text:span><text:span text:style-name="a2786" text:class-names=""/></text:p>
          <draw:enhanced-geometry xmlns:dr3d="urn:oasis:names:tc:opendocument:xmlns:dr3d:1.0" draw:type="non-primitive" svg:viewBox="0 0 21600 21600" draw:enhanced-path="M 0 0 L 21600 0 21600 21600 0 21600 Z N"/>
        </draw:custom-shape>
        <draw:custom-shape svg:x="6.1552in" svg:y="0.30436in" svg:width="1.15164in" svg:height="0.56247in" draw:id="id379" draw:style-name="a2792" draw:name="Google Shape;249;p31">
          <svg:title/>
          <svg:desc/>
          <text:p text:style-name="a2791" text:class-names="" text:cond-style-name=""><text:span text:style-name="a2789" text:class-names="">關係人</text:span><text:span text:style-name="a2790" text:class-names=""/></text:p>
          <draw:enhanced-geometry xmlns:dr3d="urn:oasis:names:tc:opendocument:xmlns:dr3d:1.0" draw:type="non-primitive" svg:viewBox="0 0 21600 21600" draw:enhanced-path="M 0 0 L 21600 0 21600 21600 0 21600 Z N"/>
        </draw:custom-shape>
        <draw:custom-shape svg:x="7.36496in" svg:y="0.30871in" svg:width="1.15164in" svg:height="0.56247in" draw:id="id380" draw:style-name="a2796" draw:name="Google Shape;249;p31">
          <svg:title/>
          <svg:desc/>
          <text:p text:style-name="a2795" text:class-names="" text:cond-style-name=""><text:span text:style-name="a2793" text:class-names="">關係人</text:span><text:span text:style-name="a2794" text:class-names=""/></text:p>
          <draw:enhanced-geometry xmlns:dr3d="urn:oasis:names:tc:opendocument:xmlns:dr3d:1.0" draw:type="non-primitive" svg:viewBox="0 0 21600 21600" draw:enhanced-path="M 0 0 L 21600 0 21600 21600 0 21600 Z N"/>
        </draw:custom-shape>
        <draw:custom-shape svg:x="8.57472in" svg:y="0.30676in" svg:width="1.15164in" svg:height="0.56247in" draw:id="id381" draw:style-name="a2800" draw:name="Google Shape;249;p31">
          <svg:title/>
          <svg:desc/>
          <text:p text:style-name="a2799" text:class-names="" text:cond-style-name=""><text:span text:style-name="a2797" text:class-names="">關係人</text:span><text:span text:style-name="a2798" text:class-names=""/></text:p>
          <draw:enhanced-geometry xmlns:dr3d="urn:oasis:names:tc:opendocument:xmlns:dr3d:1.0" draw:type="non-primitive" svg:viewBox="0 0 21600 21600" draw:enhanced-path="M 0 0 L 21600 0 21600 21600 0 21600 Z N"/>
        </draw:custom-shape>
        <draw:frame draw:id="id382" draw:style-name="a2805" draw:name="Google Shape;151;p29" svg:x="0.32972in" svg:y="1.41472in" svg:width="9.53951in" svg:height="1.20815in">
          <draw:text-box>
            <text:list text:style-name="a2804">
              <text:list-item>
                <text:p text:style-name="a2803" text:class-names="" text:cond-style-name=""><text:span text:style-name="a2801" text:class-names="">所稱基於法定身分依法令規定申請之補助，指公職人員或其關係人基於法定之身分關係，依法令規定機關團體對符合資格條件者受理其申請應予發給之補助：</text:span><text:span text:style-name="a2802" text:class-names=""/></text:p>
              </text:list-item>
            </text:list>
          </draw:text-box>
          <svg:title/>
          <svg:desc/>
        </draw:frame>
        <draw:custom-shape svg:x="1.01435in" svg:y="2.44909in" svg:width="3.62163in" svg:height="0.57239in" draw:id="id383" draw:style-name="a2808" draw:name="Google Shape;247;p31">
          <svg:title/>
          <svg:desc/>
          <text:p text:style-name="a2807" text:class-names="" text:cond-style-name=""><text:span text:style-name="a2806" text:class-names="">結婚補助</text:span></text:p>
          <draw:enhanced-geometry xmlns:dr3d="urn:oasis:names:tc:opendocument:xmlns:dr3d:1.0" draw:type="non-primitive" svg:viewBox="0 0 21600 21600" draw:enhanced-path="M 0 0 L 21600 0 21600 21600 0 21600 Z N"/>
        </draw:custom-shape>
        <draw:custom-shape svg:x="4.78462in" svg:y="2.43885in" svg:width="4.64865in" svg:height="0.55495in" draw:id="id384" draw:style-name="a2811" draw:name="Google Shape;249;p31">
          <svg:title/>
          <svg:desc/>
          <text:p text:style-name="a2810" text:class-names="" text:cond-style-name=""><text:span text:style-name="a2809" text:class-names="">生育補助</text:span></text:p>
          <draw:enhanced-geometry xmlns:dr3d="urn:oasis:names:tc:opendocument:xmlns:dr3d:1.0" draw:type="non-primitive" svg:viewBox="0 0 21600 21600" draw:enhanced-path="M 0 0 L 21600 0 21600 21600 0 21600 Z N"/>
        </draw:custom-shape>
        <draw:custom-shape svg:x="1.01435in" svg:y="3.07224in" svg:width="8.4054in" svg:height="0.57239in" draw:id="id385" draw:style-name="a2814" draw:name="Google Shape;247;p31">
          <svg:title/>
          <svg:desc/>
          <text:p text:style-name="a2813" text:class-names="" text:cond-style-name=""><text:span text:style-name="a2812" text:class-names="">子女教育補助</text:span></text:p>
          <draw:enhanced-geometry xmlns:dr3d="urn:oasis:names:tc:opendocument:xmlns:dr3d:1.0" draw:type="non-primitive" svg:viewBox="0 0 21600 21600" draw:enhanced-path="M 0 0 L 21600 0 21600 21600 0 21600 Z N"/>
        </draw:custom-shape>
        <draw:custom-shape svg:x="1.01435in" svg:y="3.73375in" svg:width="3.48754in" svg:height="0.86443in" draw:id="id386" draw:style-name="a2817" draw:name="Google Shape;249;p31">
          <svg:title/>
          <svg:desc/>
          <text:p text:style-name="a2816" text:class-names="" text:cond-style-name=""><text:span text:style-name="a2815" text:class-names="">死亡喪葬補助</text:span></text:p>
          <draw:enhanced-geometry xmlns:dr3d="urn:oasis:names:tc:opendocument:xmlns:dr3d:1.0" draw:type="non-primitive" svg:viewBox="0 0 21600 21600" draw:enhanced-path="M 0 0 L 21600 0 21600 21600 0 21600 Z N"/>
        </draw:custom-shape>
        <draw:custom-shape svg:x="4.63597in" svg:y="3.72307in" svg:width="4.78378in" svg:height="0.86443in" draw:id="id387" draw:style-name="a2820" draw:name="Google Shape;247;p31">
          <svg:title/>
          <svg:desc/>
          <text:p text:style-name="a2819" text:class-names="" text:cond-style-name=""><text:span text:style-name="a2818" text:class-names="">健康檢查補助</text:span></text:p>
          <draw:enhanced-geometry xmlns:dr3d="urn:oasis:names:tc:opendocument:xmlns:dr3d:1.0" draw:type="non-primitive" svg:viewBox="0 0 21600 21600" draw:enhanced-path="M 0 0 L 21600 0 21600 21600 0 21600 Z N"/>
        </draw:custom-shape>
        <draw:custom-shape svg:x="1.01435in" svg:y="4.66289in" svg:width="4.78378in" svg:height="0.86443in" draw:id="id388" draw:style-name="a2823" draw:name="Google Shape;247;p31">
          <svg:title/>
          <svg:desc/>
          <text:p text:style-name="a2822" text:class-names="" text:cond-style-name=""><text:span text:style-name="a2821" text:class-names="">農損補助</text:span></text:p>
          <draw:enhanced-geometry xmlns:dr3d="urn:oasis:names:tc:opendocument:xmlns:dr3d:1.0" draw:type="non-primitive" svg:viewBox="0 0 21600 21600" draw:enhanced-path="M 0 0 L 21600 0 21600 21600 0 21600 Z N"/>
        </draw:custom-shape>
        <draw:custom-shape svg:x="5.93221in" svg:y="4.66877in" svg:width="3.48754in" svg:height="0.86443in" draw:id="id389" draw:style-name="a2826" draw:name="Google Shape;249;p31">
          <svg:title/>
          <svg:desc/>
          <text:p text:style-name="a2825" text:class-names="" text:cond-style-name=""><text:span text:style-name="a2824" text:class-names="">災害救助</text:span></text:p>
          <draw:enhanced-geometry xmlns:dr3d="urn:oasis:names:tc:opendocument:xmlns:dr3d:1.0" draw:type="non-primitive" svg:viewBox="0 0 21600 21600" draw:enhanced-path="M 0 0 L 21600 0 21600 21600 0 21600 Z N"/>
        </draw:custom-shape>
      </draw:page>
      <draw:page draw:name="Slide421" draw:style-name="a2827" draw:master-page-name="Master1-Layout8-cust-CUSTOM_10" presentation:presentation-page-layout-name="Master1-PPL8" draw:id="Slide-676">
        <draw:frame draw:id="id390" draw:style-name="a2845" draw:name="Google Shape;151;p29" svg:x="0.67791in" svg:y="0.96945in" svg:width="9.35699in" svg:height="0.72184in">
          <draw:text-box>
            <text:p text:style-name="a2838" text:class-names="" text:cond-style-name=""><text:span text:style-name="a2828" text:class-names="">第</text:span><text:span text:style-name="a2829" text:class-names="">3</text:span><text:span text:style-name="a2830" text:class-names="">款</text:span><text:span text:style-name="a2831" text:class-names="">中段</text:span><text:span text:style-name="a2832" text:class-names="">：對公職人員之關係人</text:span><text:span text:style-name="a2833" text:class-names="">依法令規定</text:span><text:span text:style-name="a2834" text:class-names="">以</text:span><text:span text:style-name="a2835" text:class-names="">公開公平</text:span><text:span text:style-name="a2836" text:class-names="">方式辦理之補助；</text:span><text:span text:style-name="a2837" text:class-names=""/></text:p>
            <text:p text:style-name="a2840" text:class-names="" text:cond-style-name=""><text:span text:style-name="a2839" text:class-names=""/></text:p>
            <text:p text:style-name="a2842" text:class-names="" text:cond-style-name=""><text:span text:style-name="a2841" text:class-names=""/></text:p>
            <text:p text:style-name="a2844" text:class-names="" text:cond-style-name=""><text:span text:style-name="a2843" text:class-names=""/></text:p>
          </draw:text-box>
          <svg:title/>
          <svg:desc/>
        </draw:frame>
        <draw:frame draw:id="id391" presentation:style-name="a2850" draw:name="Google Shape;149;p29" svg:x="0.67791in" svg:y="0.20174in" svg:width="9.11939in" svg:height="0.76772in" presentation:class="title" presentation:placeholder="false">
          <draw:text-box>
            <text:p text:style-name="a2849" text:class-names="" text:cond-style-name=""><text:span text:style-name="a2846" text:class-names="">交易補助之禁止</text:span><text:span text:style-name="a2847" text:class-names="">/</text:span><text:span text:style-name="a2848" text:class-names=""/></text:p>
          </draw:text-box>
          <svg:title/>
          <svg:desc/>
        </draw:frame>
        <draw:custom-shape svg:x="4.35912in" svg:y="0.30436in" svg:width="1.61659in" svg:height="0.56247in" draw:id="id392" draw:style-name="a2854" draw:name="Google Shape;249;p31">
          <svg:title/>
          <svg:desc/>
          <text:p text:style-name="a2853" text:class-names="" text:cond-style-name=""><text:span text:style-name="a2851" text:class-names="">專責人員</text:span><text:span text:style-name="a2852" text:class-names=""/></text:p>
          <draw:enhanced-geometry xmlns:dr3d="urn:oasis:names:tc:opendocument:xmlns:dr3d:1.0" draw:type="non-primitive" svg:viewBox="0 0 21600 21600" draw:enhanced-path="M 0 0 L 21600 0 21600 21600 0 21600 Z N"/>
        </draw:custom-shape>
        <draw:custom-shape svg:x="6.1552in" svg:y="0.30436in" svg:width="1.15164in" svg:height="0.56247in" draw:id="id393" draw:style-name="a2858" draw:name="Google Shape;249;p31">
          <svg:title/>
          <svg:desc/>
          <text:p text:style-name="a2857" text:class-names="" text:cond-style-name=""><text:span text:style-name="a2855" text:class-names="">關係人</text:span><text:span text:style-name="a2856" text:class-names=""/></text:p>
          <draw:enhanced-geometry xmlns:dr3d="urn:oasis:names:tc:opendocument:xmlns:dr3d:1.0" draw:type="non-primitive" svg:viewBox="0 0 21600 21600" draw:enhanced-path="M 0 0 L 21600 0 21600 21600 0 21600 Z N"/>
        </draw:custom-shape>
        <draw:custom-shape svg:x="7.36496in" svg:y="0.30871in" svg:width="1.15164in" svg:height="0.56247in" draw:id="id394" draw:style-name="a2862" draw:name="Google Shape;249;p31">
          <svg:title/>
          <svg:desc/>
          <text:p text:style-name="a2861" text:class-names="" text:cond-style-name=""><text:span text:style-name="a2859" text:class-names="">關係人</text:span><text:span text:style-name="a2860" text:class-names=""/></text:p>
          <draw:enhanced-geometry xmlns:dr3d="urn:oasis:names:tc:opendocument:xmlns:dr3d:1.0" draw:type="non-primitive" svg:viewBox="0 0 21600 21600" draw:enhanced-path="M 0 0 L 21600 0 21600 21600 0 21600 Z N"/>
        </draw:custom-shape>
        <draw:custom-shape svg:x="8.57472in" svg:y="0.30676in" svg:width="1.15164in" svg:height="0.56247in" draw:id="id395" draw:style-name="a2866" draw:name="Google Shape;249;p31">
          <svg:title/>
          <svg:desc/>
          <text:p text:style-name="a2865" text:class-names="" text:cond-style-name=""><text:span text:style-name="a2863" text:class-names="">關係人</text:span><text:span text:style-name="a2864" text:class-names=""/></text:p>
          <draw:enhanced-geometry xmlns:dr3d="urn:oasis:names:tc:opendocument:xmlns:dr3d:1.0" draw:type="non-primitive" svg:viewBox="0 0 21600 21600" draw:enhanced-path="M 0 0 L 21600 0 21600 21600 0 21600 Z N"/>
        </draw:custom-shape>
        <draw:frame draw:id="id396" draw:style-name="a2907" draw:name="Google Shape;151;p29" svg:x="0.38227in" svg:y="1.92693in" svg:width="9.53951in" svg:height="0.88557in">
          <draw:text-box>
            <text:list text:style-name="a2874">
              <text:list-item>
                <text:p text:style-name="a2873" text:class-names="" text:cond-style-name=""><text:span text:style-name="a2867" text:class-names="">所稱依法令規定以公開公平方式辦理之補助，指以</text:span><text:span text:style-name="a2868" text:class-names="">電信網路</text:span><text:span text:style-name="a2869" text:class-names="">或</text:span><text:span text:style-name="a2870" text:class-names="">其他足以使公眾得知</text:span><text:span text:style-name="a2871" text:class-names="">之方式，使符合資格之不特定對象得以提出申請之補助。</text:span><text:span text:style-name="a2872" text:class-names=""/></text:p>
              </text:list-item>
            </text:list>
            <text:list text:style-name="a2886">
              <text:list-item>
                <text:p text:style-name="a2885" text:class-names="" text:cond-style-name=""><text:span text:style-name="a2875" text:class-names="">法務部</text:span><text:span text:style-name="a2876" text:class-names="">108</text:span><text:span text:style-name="a2877" text:class-names="">年</text:span><text:span text:style-name="a2878" text:class-names="">11</text:span><text:span text:style-name="a2879" text:class-names="">月</text:span><text:span text:style-name="a2880" text:class-names="">14</text:span><text:span text:style-name="a2881" text:class-names="">日法廉字第</text:span><text:span text:style-name="a2882" text:class-names="">10800074540</text:span><text:span text:style-name="a2883" text:class-names="">號函釋</text:span><text:span text:style-name="a2884" text:class-names=""/></text:p>
              </text:list-item>
            </text:list>
            <text:list text:style-name="a2906">
              <text:list-item>
                <text:p text:style-name="a2905" text:class-names="" text:cond-style-name=""><text:span text:style-name="a2887" text:class-names="">「</text:span><text:span text:style-name="a2888" text:class-names="">……</text:span><text:span text:style-name="a2889" text:class-names="">除須有補助法令依據外，並須於辦理補助前將相關資訊充分公開，亦即機關團體於開始受理補助案申請前，個案應將</text:span><text:span text:style-name="a2890" text:class-names="">補助之項目</text:span><text:span text:style-name="a2891" text:class-names="">、</text:span><text:span text:style-name="a2892" text:class-names="">申請期間</text:span><text:span text:style-name="a2893" text:class-names="">、</text:span><text:span text:style-name="a2894" text:class-names="">資格條件</text:span><text:span text:style-name="a2895" text:class-names="">、</text:span><text:span text:style-name="a2896" text:class-names="">審查方式</text:span><text:span text:style-name="a2897" text:class-names="">、</text:span><text:span text:style-name="a2898" text:class-names="">個別受補助者之補助金額上限</text:span><text:span text:style-name="a2899" text:class-names="">、</text:span><text:span text:style-name="a2900" text:class-names="">全案預算金額概估</text:span><text:span text:style-name="a2901" text:class-names="">等，以電信網路或其他足以使公眾得知之方式公開，</text:span><text:span text:style-name="a2902" text:class-names="">…..</text:span><text:span text:style-name="a2903" text:class-names="">」</text:span><text:span text:style-name="a2904" text:class-names=""/></text:p>
              </text:list-item>
            </text:list>
          </draw:text-box>
          <svg:title/>
          <svg:desc/>
        </draw:frame>
      </draw:page>
      <draw:page draw:name="Slide410" draw:style-name="a2908" draw:master-page-name="Master1-Layout8-cust-CUSTOM_10" presentation:presentation-page-layout-name="Master1-PPL8" draw:id="Slide-665">
        <draw:frame draw:id="id397" draw:style-name="a2909" draw:name="圖片 1" svg:x="1.02318in" svg:y="0.38878in" svg:width="7.95364in" svg:height="4.84744in" style:rel-width="scale" style:rel-height="scale">
          <draw:image xlink:href="media/image15.png" xlink:type="simple" xlink:show="embed" xlink:actuate="onLoad"/>
          <svg:title/>
          <svg:desc/>
        </draw:frame>
        <draw:custom-shape svg:x="1.32957in" svg:y="3.23845in" svg:width="2.91371in" svg:height="1.10248in" draw:id="id398" draw:style-name="a2912" draw:name="矩形 2">
          <svg:title/>
          <svg:desc/>
          <text:p text:style-name="a2911" text:class-names="" text:cond-style-name=""><text:span text:style-name="a2910" text:class-names=""/></text:p>
          <draw:enhanced-geometry xmlns:dr3d="urn:oasis:names:tc:opendocument:xmlns:dr3d:1.0" draw:type="non-primitive" svg:viewBox="0 0 21600 21600" draw:enhanced-path="M 0 0 L 21600 0 21600 21600 0 21600 Z N"/>
        </draw:custom-shape>
      </draw:page>
      <draw:page draw:name="Slide411" draw:style-name="a2913" draw:master-page-name="Master1-Layout8-cust-CUSTOM_10" presentation:presentation-page-layout-name="Master1-PPL8" draw:id="Slide-666">
        <draw:frame draw:id="id399" draw:style-name="a2914" draw:name="圖片 1" svg:x="2.4231in" svg:y="0in" svg:width="5.1538in" svg:height="5.625in" style:rel-width="scale" style:rel-height="scale">
          <draw:image xlink:href="media/image16.png" xlink:type="simple" xlink:show="embed" xlink:actuate="onLoad"/>
          <svg:title/>
          <svg:desc/>
        </draw:frame>
        <draw:custom-shape svg:x="2.73726in" svg:y="2.0846in" svg:width="0.83966in" svg:height="0.23847in" draw:id="id400" draw:style-name="a2917" draw:name="矩形 2">
          <svg:title/>
          <svg:desc/>
          <text:p text:style-name="a2916" text:class-names="" text:cond-style-name=""><text:span text:style-name="a2915" text:class-names=""/></text:p>
          <draw:enhanced-geometry xmlns:dr3d="urn:oasis:names:tc:opendocument:xmlns:dr3d:1.0" draw:type="non-primitive" svg:viewBox="0 0 21600 21600" draw:enhanced-path="M 0 0 L 21600 0 21600 21600 0 21600 Z N"/>
        </draw:custom-shape>
        <draw:custom-shape svg:x="2.7347in" svg:y="2.38236in" svg:width="0.83966in" svg:height="0.23847in" draw:id="id401" draw:style-name="a2920" draw:name="矩形 4">
          <svg:title/>
          <svg:desc/>
          <text:p text:style-name="a2919" text:class-names="" text:cond-style-name=""><text:span text:style-name="a2918" text:class-names=""/></text:p>
          <draw:enhanced-geometry xmlns:dr3d="urn:oasis:names:tc:opendocument:xmlns:dr3d:1.0" draw:type="non-primitive" svg:viewBox="0 0 21600 21600" draw:enhanced-path="M 0 0 L 21600 0 21600 21600 0 21600 Z N"/>
        </draw:custom-shape>
        <draw:custom-shape svg:x="2.73726in" svg:y="3.8644in" svg:width="0.83966in" svg:height="0.23847in" draw:id="id402" draw:style-name="a2923" draw:name="矩形 5">
          <svg:title/>
          <svg:desc/>
          <text:p text:style-name="a2922" text:class-names="" text:cond-style-name=""><text:span text:style-name="a2921" text:class-names=""/></text:p>
          <draw:enhanced-geometry xmlns:dr3d="urn:oasis:names:tc:opendocument:xmlns:dr3d:1.0" draw:type="non-primitive" svg:viewBox="0 0 21600 21600" draw:enhanced-path="M 0 0 L 21600 0 21600 21600 0 21600 Z N"/>
        </draw:custom-shape>
        <draw:custom-shape svg:x="2.73726in" svg:y="4.45992in" svg:width="0.83966in" svg:height="0.23847in" draw:id="id403" draw:style-name="a2926" draw:name="矩形 6">
          <svg:title/>
          <svg:desc/>
          <text:p text:style-name="a2925" text:class-names="" text:cond-style-name=""><text:span text:style-name="a2924" text:class-names=""/></text:p>
          <draw:enhanced-geometry xmlns:dr3d="urn:oasis:names:tc:opendocument:xmlns:dr3d:1.0" draw:type="non-primitive" svg:viewBox="0 0 21600 21600" draw:enhanced-path="M 0 0 L 21600 0 21600 21600 0 21600 Z N"/>
        </draw:custom-shape>
        <draw:custom-shape svg:x="2.7347in" svg:y="4.78844in" svg:width="1.17556in" svg:height="0.23847in" draw:id="id404" draw:style-name="a2929" draw:name="矩形 7">
          <svg:title/>
          <svg:desc/>
          <text:p text:style-name="a2928" text:class-names="" text:cond-style-name=""><text:span text:style-name="a2927" text:class-names=""/></text:p>
          <draw:enhanced-geometry xmlns:dr3d="urn:oasis:names:tc:opendocument:xmlns:dr3d:1.0" draw:type="non-primitive" svg:viewBox="0 0 21600 21600" draw:enhanced-path="M 0 0 L 21600 0 21600 21600 0 21600 Z N"/>
        </draw:custom-shape>
        <draw:custom-shape svg:x="2.73726in" svg:y="5.38653in" svg:width="1.42428in" svg:height="0.23847in" draw:id="id405" draw:style-name="a2932" draw:name="矩形 8">
          <svg:title/>
          <svg:desc/>
          <text:p text:style-name="a2931" text:class-names="" text:cond-style-name=""><text:span text:style-name="a2930" text:class-names=""/></text:p>
          <draw:enhanced-geometry xmlns:dr3d="urn:oasis:names:tc:opendocument:xmlns:dr3d:1.0" draw:type="non-primitive" svg:viewBox="0 0 21600 21600" draw:enhanced-path="M 0 0 L 21600 0 21600 21600 0 21600 Z N"/>
        </draw:custom-shape>
      </draw:page>
      <draw:page draw:name="Slide409" draw:style-name="a2933" draw:master-page-name="Master1-Layout8-cust-CUSTOM_10" presentation:presentation-page-layout-name="Master1-PPL8" draw:id="Slide-664">
        <draw:custom-shape svg:x="2.40129in" svg:y="0.13504in" svg:width="5.11054in" svg:height="0.33659in" draw:id="id406" draw:style-name="a2937" draw:name="Rectangle 1">
          <svg:title/>
          <svg:desc/>
          <text:p text:style-name="a2936" text:class-names="" text:cond-style-name=""><text:span text:style-name="a2934" text:class-names="">監察院辦理公職人員利益衝突迴避罰鍰處分案件確定名單</text:span><text:span text:style-name="a2935" text:class-names=""/></text:p>
          <draw:enhanced-geometry xmlns:dr3d="urn:oasis:names:tc:opendocument:xmlns:dr3d:1.0" draw:type="non-primitive" svg:viewBox="0 0 21600 21600" draw:enhanced-path="M 0 0 L 21600 0 21600 21600 0 21600 Z N"/>
        </draw:custom-shape>
        <draw:frame draw:id="id407" draw:name="表格 3" svg:x="0.58599in" svg:y="0.49322in" svg:width="8.74113in" svg:height="4.44567in">
          <table:table table:style-name="a2938" table:template-name="{00000000-0000-0000-0000-000000000000}" table:use-banding-columns-styles="false" table:use-banding-rows-styles="false" table:use-first-column-styles="false" table:use-first-row-styles="false" table:use-last-column-styles="false" table:use-last-row-styles="false">
            <table:table-column table:style-name="a2939" table:default-cell-style-name=""/>
            <table:table-column table:style-name="a2940" table:default-cell-style-name=""/>
            <table:table-column table:style-name="a2941" table:default-cell-style-name=""/>
            <table:table-column table:style-name="a2942" table:default-cell-style-name=""/>
            <table:table-column table:style-name="a2943" table:default-cell-style-name=""/>
            <table:table-row table:style-name="a2944" table:default-cell-style-name="">
              <table:table-cell table:style-name="a2949">
                <text:list text:style-name="a2948">
                  <text:list-item>
                    <text:p text:style-name="a2947" text:class-names="" text:cond-style-name=""><text:span text:style-name="a2945" text:class-names="">受處分人</text:span><text:span text:style-name="a2946" text:class-names=""/></text:p>
                  </text:list-item>
                </text:list>
              </table:table-cell>
              <table:table-cell table:style-name="a2954">
                <text:list text:style-name="a2953">
                  <text:list-item>
                    <text:p text:style-name="a2952" text:class-names="" text:cond-style-name=""><text:span text:style-name="a2950" text:class-names="">主旨及事實</text:span><text:span text:style-name="a2951" text:class-names=""/></text:p>
                  </text:list-item>
                </text:list>
              </table:table-cell>
              <table:table-cell table:style-name="a2965">
                <text:list text:style-name="a2958">
                  <text:list-item>
                    <text:p text:style-name="a2957" text:class-names="" text:cond-style-name=""><text:span text:style-name="a2955" text:class-names="">處分確定金額</text:span><text:span text:style-name="a2956" text:class-names=""/></text:p>
                  </text:list-item>
                </text:list>
                <text:list text:style-name="a2964">
                  <text:list-item>
                    <text:p text:style-name="a2963" text:class-names="" text:cond-style-name=""><text:span text:style-name="a2959" text:class-names="">(</text:span><text:span text:style-name="a2960" text:class-names="">新臺幣</text:span><text:span text:style-name="a2961" text:class-names="">)</text:span><text:span text:style-name="a2962" text:class-names=""/></text:p>
                  </text:list-item>
                </text:list>
              </table:table-cell>
              <table:table-cell table:style-name="a2970">
                <text:list text:style-name="a2969">
                  <text:list-item>
                    <text:p text:style-name="a2968" text:class-names="" text:cond-style-name=""><text:span text:style-name="a2966" text:class-names="">處分日期</text:span><text:span text:style-name="a2967" text:class-names=""/></text:p>
                  </text:list-item>
                </text:list>
              </table:table-cell>
              <table:table-cell table:style-name="a2975">
                <text:list text:style-name="a2974">
                  <text:list-item>
                    <text:p text:style-name="a2973" text:class-names="" text:cond-style-name=""><text:span text:style-name="a2971" text:class-names="">確定日期</text:span><text:span text:style-name="a2972" text:class-names=""/></text:p>
                  </text:list-item>
                </text:list>
              </table:table-cell>
            </table:table-row>
            <table:table-row table:style-name="a2976" table:default-cell-style-name="">
              <table:table-cell table:style-name="a2986">
                <text:list text:style-name="a2980">
                  <text:list-item>
                    <text:p text:style-name="a2979" text:class-names="" text:cond-style-name=""><text:span text:style-name="a2977" text:class-names="">社團法人中華民國</text:span><text:span text:style-name="a2978" text:class-names=""/></text:p>
                  </text:list-item>
                </text:list>
                <text:list text:style-name="a2985">
                  <text:list-item>
                    <text:p text:style-name="a2984" text:class-names="" text:cond-style-name=""><text:span text:style-name="a2981" text:class-names="">○○</text:span><text:span text:style-name="a2982" text:class-names="">協會</text:span><text:span text:style-name="a2983" text:class-names=""/></text:p>
                  </text:list-item>
                </text:list>
              </table:table-cell>
              <table:table-cell table:style-name="a3006">
                <text:list text:style-name="a3005">
                  <text:list-item>
                    <text:p text:style-name="a3004" text:class-names="" text:cond-style-name=""><text:span text:style-name="a2987" text:class-names="">受處分人為經濟部</text:span><text:span text:style-name="a2988" text:class-names="">○○○</text:span><text:span text:style-name="a2989" text:class-names="">之</text:span><text:span text:style-name="a2990" text:class-names="">關係人</text:span><text:span text:style-name="a2991" text:class-names="">，其於</text:span><text:span text:style-name="a2992" text:class-names="">108</text:span><text:span text:style-name="a2993" text:class-names="">年及</text:span><text:span text:style-name="a2994" text:class-names="">109</text:span><text:span text:style-name="a2995" text:class-names="">年間，分別與該署及所屬機關為</text:span><text:span text:style-name="a2996" text:class-names="">4</text:span><text:span text:style-name="a2997" text:class-names="">筆刊登廣告交易行為</text:span><text:span text:style-name="a2998" text:class-names="">，違反公職人員利益衝突迴避法第</text:span><text:span text:style-name="a2999" text:class-names="">14</text:span><text:span text:style-name="a3000" text:class-names="">條第</text:span><text:span text:style-name="a3001" text:class-names="">1</text:span><text:span text:style-name="a3002" text:class-names="">項規定。</text:span><text:span text:style-name="a3003" text:class-names=""/></text:p>
                  </text:list-item>
                </text:list>
              </table:table-cell>
              <table:table-cell table:style-name="a3014">
                <text:list text:style-name="a3013">
                  <text:list-item>
                    <text:p text:style-name="a3012" text:class-names="" text:cond-style-name=""><text:span text:style-name="a3007" text:class-names="">6</text:span><text:span text:style-name="a3008" text:class-names="">千</text:span><text:span text:style-name="a3009" text:class-names="">7</text:span><text:span text:style-name="a3010" text:class-names="">百元</text:span><text:span text:style-name="a3011" text:class-names=""/></text:p>
                  </text:list-item>
                </text:list>
              </table:table-cell>
              <table:table-cell table:style-name="a3037">
                <text:list text:style-name="a3018">
                  <text:list-item>
                    <text:p text:style-name="a3017" text:class-names="" text:cond-style-name=""><text:span text:style-name="a3015" text:class-names="">111</text:span><text:span text:style-name="a3016" text:class-names=""/></text:p>
                  </text:list-item>
                </text:list>
                <text:list text:style-name="a3021">
                  <text:list-item>
                    <text:p text:style-name="a3020" text:class-names="" text:cond-style-name=""><text:span text:style-name="a3019" text:class-names="">年</text:span></text:p>
                  </text:list-item>
                </text:list>
                <text:list text:style-name="a3025">
                  <text:list-item>
                    <text:p text:style-name="a3024" text:class-names="" text:cond-style-name=""><text:span text:style-name="a3022" text:class-names="">3</text:span><text:span text:style-name="a3023" text:class-names=""/></text:p>
                  </text:list-item>
                </text:list>
                <text:list text:style-name="a3028">
                  <text:list-item>
                    <text:p text:style-name="a3027" text:class-names="" text:cond-style-name=""><text:span text:style-name="a3026" text:class-names="">月</text:span></text:p>
                  </text:list-item>
                </text:list>
                <text:list text:style-name="a3032">
                  <text:list-item>
                    <text:p text:style-name="a3031" text:class-names="" text:cond-style-name=""><text:span text:style-name="a3029" text:class-names="">10</text:span><text:span text:style-name="a3030" text:class-names=""/></text:p>
                  </text:list-item>
                </text:list>
                <text:list text:style-name="a3036">
                  <text:list-item>
                    <text:p text:style-name="a3035" text:class-names="" text:cond-style-name=""><text:span text:style-name="a3033" text:class-names="">日</text:span><text:span text:style-name="a3034" text:class-names=""/></text:p>
                  </text:list-item>
                </text:list>
              </table:table-cell>
              <table:table-cell table:style-name="a3060">
                <text:list text:style-name="a3041">
                  <text:list-item>
                    <text:p text:style-name="a3040" text:class-names="" text:cond-style-name=""><text:span text:style-name="a3038" text:class-names="">111</text:span><text:span text:style-name="a3039" text:class-names=""/></text:p>
                  </text:list-item>
                </text:list>
                <text:list text:style-name="a3044">
                  <text:list-item>
                    <text:p text:style-name="a3043" text:class-names="" text:cond-style-name=""><text:span text:style-name="a3042" text:class-names="">年</text:span></text:p>
                  </text:list-item>
                </text:list>
                <text:list text:style-name="a3048">
                  <text:list-item>
                    <text:p text:style-name="a3047" text:class-names="" text:cond-style-name=""><text:span text:style-name="a3045" text:class-names="">4</text:span><text:span text:style-name="a3046" text:class-names=""/></text:p>
                  </text:list-item>
                </text:list>
                <text:list text:style-name="a3051">
                  <text:list-item>
                    <text:p text:style-name="a3050" text:class-names="" text:cond-style-name=""><text:span text:style-name="a3049" text:class-names="">月</text:span></text:p>
                  </text:list-item>
                </text:list>
                <text:list text:style-name="a3055">
                  <text:list-item>
                    <text:p text:style-name="a3054" text:class-names="" text:cond-style-name=""><text:span text:style-name="a3052" text:class-names="">12</text:span><text:span text:style-name="a3053" text:class-names=""/></text:p>
                  </text:list-item>
                </text:list>
                <text:list text:style-name="a3059">
                  <text:list-item>
                    <text:p text:style-name="a3058" text:class-names="" text:cond-style-name=""><text:span text:style-name="a3056" text:class-names="">日</text:span><text:span text:style-name="a3057" text:class-names=""/></text:p>
                  </text:list-item>
                </text:list>
              </table:table-cell>
            </table:table-row>
            <table:table-row table:style-name="a3061" table:default-cell-style-name="">
              <table:table-cell table:style-name="a3068">
                <text:list text:style-name="a3067">
                  <text:list-item>
                    <text:p text:style-name="a3066" text:class-names="" text:cond-style-name=""><text:span text:style-name="a3062" text:class-names="">中國</text:span><text:span text:style-name="a3063" text:class-names="">○○</text:span><text:span text:style-name="a3064" text:class-names="">工程學會</text:span><text:span text:style-name="a3065" text:class-names=""/></text:p>
                  </text:list-item>
                </text:list>
              </table:table-cell>
              <table:table-cell table:style-name="a3092">
                <text:list text:style-name="a3091">
                  <text:list-item>
                    <text:p text:style-name="a3090" text:class-names="" text:cond-style-name=""><text:span text:style-name="a3069" text:class-names="">受處分人為台灣中油股份有限公司探採事業部執行長</text:span><text:span text:style-name="a3070" text:class-names="">○○</text:span><text:span text:style-name="a3071" text:class-names="">之</text:span><text:span text:style-name="a3072" text:class-names="">關係人</text:span><text:span text:style-name="a3073" text:class-names="">，其於</text:span><text:span text:style-name="a3074" text:class-names="">108</text:span><text:span text:style-name="a3075" text:class-names="">年間至</text:span><text:span text:style-name="a3076" text:class-names="">110</text:span><text:span text:style-name="a3077" text:class-names="">年間所為</text:span><text:span text:style-name="a3078" text:class-names="">3</text:span><text:span text:style-name="a3079" text:class-names="">筆補助行為，及與該公司為</text:span><text:span text:style-name="a3080" text:class-names="">3</text:span><text:span text:style-name="a3081" text:class-names="">筆補助行為、</text:span><text:span text:style-name="a3082" text:class-names="">1</text:span><text:span text:style-name="a3083" text:class-names="">筆交易行為</text:span><text:span text:style-name="a3084" text:class-names="">，均違反公職人員利益衝突迴避法第</text:span><text:span text:style-name="a3085" text:class-names="">14</text:span><text:span text:style-name="a3086" text:class-names="">條第</text:span><text:span text:style-name="a3087" text:class-names="">1</text:span><text:span text:style-name="a3088" text:class-names="">項規定。</text:span><text:span text:style-name="a3089" text:class-names=""/></text:p>
                  </text:list-item>
                </text:list>
              </table:table-cell>
              <table:table-cell table:style-name="a3098">
                <text:list text:style-name="a3097">
                  <text:list-item>
                    <text:p text:style-name="a3096" text:class-names="" text:cond-style-name=""><text:span text:style-name="a3093" text:class-names="">5</text:span><text:span text:style-name="a3094" text:class-names="">萬元</text:span><text:span text:style-name="a3095" text:class-names=""/></text:p>
                  </text:list-item>
                </text:list>
              </table:table-cell>
              <table:table-cell table:style-name="a3121">
                <text:list text:style-name="a3102">
                  <text:list-item>
                    <text:p text:style-name="a3101" text:class-names="" text:cond-style-name=""><text:span text:style-name="a3099" text:class-names="">111</text:span><text:span text:style-name="a3100" text:class-names=""/></text:p>
                  </text:list-item>
                </text:list>
                <text:list text:style-name="a3105">
                  <text:list-item>
                    <text:p text:style-name="a3104" text:class-names="" text:cond-style-name=""><text:span text:style-name="a3103" text:class-names="">年</text:span></text:p>
                  </text:list-item>
                </text:list>
                <text:list text:style-name="a3109">
                  <text:list-item>
                    <text:p text:style-name="a3108" text:class-names="" text:cond-style-name=""><text:span text:style-name="a3106" text:class-names="">3</text:span><text:span text:style-name="a3107" text:class-names=""/></text:p>
                  </text:list-item>
                </text:list>
                <text:list text:style-name="a3112">
                  <text:list-item>
                    <text:p text:style-name="a3111" text:class-names="" text:cond-style-name=""><text:span text:style-name="a3110" text:class-names="">月</text:span></text:p>
                  </text:list-item>
                </text:list>
                <text:list text:style-name="a3116">
                  <text:list-item>
                    <text:p text:style-name="a3115" text:class-names="" text:cond-style-name=""><text:span text:style-name="a3113" text:class-names="">22</text:span><text:span text:style-name="a3114" text:class-names=""/></text:p>
                  </text:list-item>
                </text:list>
                <text:list text:style-name="a3120">
                  <text:list-item>
                    <text:p text:style-name="a3119" text:class-names="" text:cond-style-name=""><text:span text:style-name="a3117" text:class-names="">日</text:span><text:span text:style-name="a3118" text:class-names=""/></text:p>
                  </text:list-item>
                </text:list>
              </table:table-cell>
              <table:table-cell table:style-name="a3144">
                <text:list text:style-name="a3125">
                  <text:list-item>
                    <text:p text:style-name="a3124" text:class-names="" text:cond-style-name=""><text:span text:style-name="a3122" text:class-names="">111</text:span><text:span text:style-name="a3123" text:class-names=""/></text:p>
                  </text:list-item>
                </text:list>
                <text:list text:style-name="a3128">
                  <text:list-item>
                    <text:p text:style-name="a3127" text:class-names="" text:cond-style-name=""><text:span text:style-name="a3126" text:class-names="">年</text:span></text:p>
                  </text:list-item>
                </text:list>
                <text:list text:style-name="a3132">
                  <text:list-item>
                    <text:p text:style-name="a3131" text:class-names="" text:cond-style-name=""><text:span text:style-name="a3129" text:class-names="">4</text:span><text:span text:style-name="a3130" text:class-names=""/></text:p>
                  </text:list-item>
                </text:list>
                <text:list text:style-name="a3135">
                  <text:list-item>
                    <text:p text:style-name="a3134" text:class-names="" text:cond-style-name=""><text:span text:style-name="a3133" text:class-names="">月</text:span></text:p>
                  </text:list-item>
                </text:list>
                <text:list text:style-name="a3139">
                  <text:list-item>
                    <text:p text:style-name="a3138" text:class-names="" text:cond-style-name=""><text:span text:style-name="a3136" text:class-names="">25</text:span><text:span text:style-name="a3137" text:class-names=""/></text:p>
                  </text:list-item>
                </text:list>
                <text:list text:style-name="a3143">
                  <text:list-item>
                    <text:p text:style-name="a3142" text:class-names="" text:cond-style-name=""><text:span text:style-name="a3140" text:class-names="">日</text:span><text:span text:style-name="a3141" text:class-names=""/></text:p>
                  </text:list-item>
                </text:list>
              </table:table-cell>
            </table:table-row>
            <table:table-row table:style-name="a3145" table:default-cell-style-name="">
              <table:table-cell table:style-name="a3152">
                <text:list text:style-name="a3151">
                  <text:list-item>
                    <text:p text:style-name="a3150" text:class-names="" text:cond-style-name=""><text:span text:style-name="a3146" text:class-names="">社團法人中國</text:span><text:span text:style-name="a3147" text:class-names="">○○○</text:span><text:span text:style-name="a3148" text:class-names="">學會</text:span><text:span text:style-name="a3149" text:class-names=""/></text:p>
                  </text:list-item>
                </text:list>
              </table:table-cell>
              <table:table-cell table:style-name="a3173">
                <text:list text:style-name="a3172">
                  <text:list-item>
                    <text:p text:style-name="a3171" text:class-names="" text:cond-style-name=""><text:span text:style-name="a3153" text:class-names="">受處分人為經濟部</text:span><text:span text:style-name="a3154" text:class-names="">○○○○○○</text:span><text:span text:style-name="a3155" text:class-names="">之</text:span><text:span text:style-name="a3156" text:class-names="">關係人</text:span><text:span text:style-name="a3157" text:class-names="">，其於</text:span><text:span text:style-name="a3158" text:class-names="">108</text:span><text:span text:style-name="a3159" text:class-names="">年</text:span><text:span text:style-name="a3160" text:class-names="">4</text:span><text:span text:style-name="a3161" text:class-names="">月</text:span><text:span text:style-name="a3162" text:class-names="">17</text:span><text:span text:style-name="a3163" text:class-names="">日與該署所為</text:span><text:span text:style-name="a3164" text:class-names="">刊登廣告交易行為</text:span><text:span text:style-name="a3165" text:class-names="">，違反公職人員利益衝突迴避法第</text:span><text:span text:style-name="a3166" text:class-names="">14</text:span><text:span text:style-name="a3167" text:class-names="">條第</text:span><text:span text:style-name="a3168" text:class-names="">1</text:span><text:span text:style-name="a3169" text:class-names="">項規定。</text:span><text:span text:style-name="a3170" text:class-names=""/></text:p>
                  </text:list-item>
                </text:list>
              </table:table-cell>
              <table:table-cell table:style-name="a3179">
                <text:list text:style-name="a3178">
                  <text:list-item>
                    <text:p text:style-name="a3177" text:class-names="" text:cond-style-name=""><text:span text:style-name="a3174" text:class-names="">1</text:span><text:span text:style-name="a3175" text:class-names="">萬元</text:span><text:span text:style-name="a3176" text:class-names=""/></text:p>
                  </text:list-item>
                </text:list>
              </table:table-cell>
              <table:table-cell table:style-name="a3202">
                <text:list text:style-name="a3183">
                  <text:list-item>
                    <text:p text:style-name="a3182" text:class-names="" text:cond-style-name=""><text:span text:style-name="a3180" text:class-names="">111</text:span><text:span text:style-name="a3181" text:class-names=""/></text:p>
                  </text:list-item>
                </text:list>
                <text:list text:style-name="a3186">
                  <text:list-item>
                    <text:p text:style-name="a3185" text:class-names="" text:cond-style-name=""><text:span text:style-name="a3184" text:class-names="">年</text:span></text:p>
                  </text:list-item>
                </text:list>
                <text:list text:style-name="a3190">
                  <text:list-item>
                    <text:p text:style-name="a3189" text:class-names="" text:cond-style-name=""><text:span text:style-name="a3187" text:class-names="">3</text:span><text:span text:style-name="a3188" text:class-names=""/></text:p>
                  </text:list-item>
                </text:list>
                <text:list text:style-name="a3193">
                  <text:list-item>
                    <text:p text:style-name="a3192" text:class-names="" text:cond-style-name=""><text:span text:style-name="a3191" text:class-names="">月</text:span></text:p>
                  </text:list-item>
                </text:list>
                <text:list text:style-name="a3197">
                  <text:list-item>
                    <text:p text:style-name="a3196" text:class-names="" text:cond-style-name=""><text:span text:style-name="a3194" text:class-names="">24</text:span><text:span text:style-name="a3195" text:class-names=""/></text:p>
                  </text:list-item>
                </text:list>
                <text:list text:style-name="a3201">
                  <text:list-item>
                    <text:p text:style-name="a3200" text:class-names="" text:cond-style-name=""><text:span text:style-name="a3198" text:class-names="">日</text:span><text:span text:style-name="a3199" text:class-names=""/></text:p>
                  </text:list-item>
                </text:list>
              </table:table-cell>
              <table:table-cell table:style-name="a3225">
                <text:list text:style-name="a3206">
                  <text:list-item>
                    <text:p text:style-name="a3205" text:class-names="" text:cond-style-name=""><text:span text:style-name="a3203" text:class-names="">111</text:span><text:span text:style-name="a3204" text:class-names=""/></text:p>
                  </text:list-item>
                </text:list>
                <text:list text:style-name="a3209">
                  <text:list-item>
                    <text:p text:style-name="a3208" text:class-names="" text:cond-style-name=""><text:span text:style-name="a3207" text:class-names="">年</text:span></text:p>
                  </text:list-item>
                </text:list>
                <text:list text:style-name="a3213">
                  <text:list-item>
                    <text:p text:style-name="a3212" text:class-names="" text:cond-style-name=""><text:span text:style-name="a3210" text:class-names="">4</text:span><text:span text:style-name="a3211" text:class-names=""/></text:p>
                  </text:list-item>
                </text:list>
                <text:list text:style-name="a3216">
                  <text:list-item>
                    <text:p text:style-name="a3215" text:class-names="" text:cond-style-name=""><text:span text:style-name="a3214" text:class-names="">月</text:span></text:p>
                  </text:list-item>
                </text:list>
                <text:list text:style-name="a3220">
                  <text:list-item>
                    <text:p text:style-name="a3219" text:class-names="" text:cond-style-name=""><text:span text:style-name="a3217" text:class-names="">27</text:span><text:span text:style-name="a3218" text:class-names=""/></text:p>
                  </text:list-item>
                </text:list>
                <text:list text:style-name="a3224">
                  <text:list-item>
                    <text:p text:style-name="a3223" text:class-names="" text:cond-style-name=""><text:span text:style-name="a3221" text:class-names="">日</text:span><text:span text:style-name="a3222" text:class-names=""/></text:p>
                  </text:list-item>
                </text:list>
              </table:table-cell>
            </table:table-row>
          </table:table>
          <draw:image xlink:href="media/image17.png" xlink:type="simple" xlink:show="embed" xlink:actuate="onLoad"/>
          <svg:title/>
          <svg:desc/>
        </draw:frame>
      </draw:page>
      <draw:page draw:name="Slide422" draw:style-name="a3226" draw:master-page-name="Master1-Layout8-cust-CUSTOM_10" presentation:presentation-page-layout-name="Master1-PPL8" draw:id="Slide-677">
        <draw:frame draw:id="id408" draw:style-name="a3268" draw:name="Google Shape;151;p29" svg:x="0.64301in" svg:y="1.18484in" svg:width="9.35699in" svg:height="0.72184in">
          <draw:text-box>
            <text:p text:style-name="a3235" text:class-names="" text:cond-style-name=""><text:span text:style-name="a3227" text:class-names="">第</text:span><text:span text:style-name="a3228" text:class-names="">3</text:span><text:span text:style-name="a3229" text:class-names="">款</text:span><text:span text:style-name="a3230" text:class-names="">後段</text:span><text:span text:style-name="a3231" text:class-names="">：禁止其補助</text:span><text:span text:style-name="a3232" text:class-names="">反不利於公共利益</text:span><text:span text:style-name="a3233" text:class-names="">且經補助法令主管機關核定同意之補助。</text:span><text:span text:style-name="a3234" text:class-names=""/></text:p>
            <text:p text:style-name="a3247" text:class-names="" text:cond-style-name=""><text:span text:style-name="a3236" text:class-names="">第</text:span><text:span text:style-name="a3237" text:class-names="">4</text:span><text:span text:style-name="a3238" text:class-names="">款</text:span><text:span text:style-name="a3239" text:class-names="">：交易標的為</text:span><text:span text:style-name="a3240" text:class-names="">公職人員服務</text:span><text:span text:style-name="a3241" text:class-names="">或受其監督</text:span><text:span text:style-name="a3242" text:class-names="">之機關團體所提供</text:span><text:span text:style-name="a3243" text:class-names="">，</text:span><text:span text:style-name="a3244" text:class-names="">並以公定價格交易</text:span><text:span text:style-name="a3245" text:class-names="">。</text:span><text:span text:style-name="a3246" text:class-names=""/></text:p>
            <text:p text:style-name="a3253" text:class-names="" text:cond-style-name=""><text:span text:style-name="a3248" text:class-names="">第</text:span><text:span text:style-name="a3249" text:class-names="">5</text:span><text:span text:style-name="a3250" text:class-names="">款</text:span><text:span text:style-name="a3251" text:class-names="">：公營事業機構執行國家建設、公共政策或為公益用途申請承租、承購、委託經營、改良利用國有非公用不動產。</text:span><text:span text:style-name="a3252" text:class-names=""/></text:p>
            <text:p text:style-name="a3261" text:class-names="" text:cond-style-name=""><text:span text:style-name="a3254" text:class-names="">第</text:span><text:span text:style-name="a3255" text:class-names="">6</text:span><text:span text:style-name="a3256" text:class-names="">款</text:span><text:span text:style-name="a3257" text:class-names="">：</text:span><text:span text:style-name="a3258" text:class-names="">一定金額以下</text:span><text:span text:style-name="a3259" text:class-names="">之補助及交易。</text:span><text:span text:style-name="a3260" text:class-names=""/></text:p>
            <text:p text:style-name="a3263" text:class-names="" text:cond-style-name=""><text:span text:style-name="a3262" text:class-names=""/></text:p>
            <text:p text:style-name="a3265" text:class-names="" text:cond-style-name=""><text:span text:style-name="a3264" text:class-names=""/></text:p>
            <text:p text:style-name="a3267" text:class-names="" text:cond-style-name=""><text:span text:style-name="a3266" text:class-names=""/></text:p>
          </draw:text-box>
          <svg:title/>
          <svg:desc/>
        </draw:frame>
        <draw:frame draw:id="id409" presentation:style-name="a3273" draw:name="Google Shape;149;p29" svg:x="0.67791in" svg:y="0.20174in" svg:width="9.11939in" svg:height="0.76772in" presentation:class="title" presentation:placeholder="false">
          <draw:text-box>
            <text:p text:style-name="a3272" text:class-names="" text:cond-style-name=""><text:span text:style-name="a3269" text:class-names="">交易補助之禁止</text:span><text:span text:style-name="a3270" text:class-names="">/</text:span><text:span text:style-name="a3271" text:class-names=""/></text:p>
          </draw:text-box>
          <svg:title/>
          <svg:desc/>
        </draw:frame>
        <draw:custom-shape svg:x="4.35912in" svg:y="0.30436in" svg:width="1.61659in" svg:height="0.56247in" draw:id="id410" draw:style-name="a3277" draw:name="Google Shape;249;p31">
          <svg:title/>
          <svg:desc/>
          <text:p text:style-name="a3276" text:class-names="" text:cond-style-name=""><text:span text:style-name="a3274" text:class-names="">專責人員</text:span><text:span text:style-name="a3275" text:class-names=""/></text:p>
          <draw:enhanced-geometry xmlns:dr3d="urn:oasis:names:tc:opendocument:xmlns:dr3d:1.0" draw:type="non-primitive" svg:viewBox="0 0 21600 21600" draw:enhanced-path="M 0 0 L 21600 0 21600 21600 0 21600 Z N"/>
        </draw:custom-shape>
        <draw:custom-shape svg:x="6.1552in" svg:y="0.30436in" svg:width="1.15164in" svg:height="0.56247in" draw:id="id411" draw:style-name="a3281" draw:name="Google Shape;249;p31">
          <svg:title/>
          <svg:desc/>
          <text:p text:style-name="a3280" text:class-names="" text:cond-style-name=""><text:span text:style-name="a3278" text:class-names="">關係人</text:span><text:span text:style-name="a3279" text:class-names=""/></text:p>
          <draw:enhanced-geometry xmlns:dr3d="urn:oasis:names:tc:opendocument:xmlns:dr3d:1.0" draw:type="non-primitive" svg:viewBox="0 0 21600 21600" draw:enhanced-path="M 0 0 L 21600 0 21600 21600 0 21600 Z N"/>
        </draw:custom-shape>
        <draw:custom-shape svg:x="7.36496in" svg:y="0.30871in" svg:width="1.15164in" svg:height="0.56247in" draw:id="id412" draw:style-name="a3285" draw:name="Google Shape;249;p31">
          <svg:title/>
          <svg:desc/>
          <text:p text:style-name="a3284" text:class-names="" text:cond-style-name=""><text:span text:style-name="a3282" text:class-names="">關係人</text:span><text:span text:style-name="a3283" text:class-names=""/></text:p>
          <draw:enhanced-geometry xmlns:dr3d="urn:oasis:names:tc:opendocument:xmlns:dr3d:1.0" draw:type="non-primitive" svg:viewBox="0 0 21600 21600" draw:enhanced-path="M 0 0 L 21600 0 21600 21600 0 21600 Z N"/>
        </draw:custom-shape>
        <draw:custom-shape svg:x="8.57472in" svg:y="0.30676in" svg:width="1.15164in" svg:height="0.56247in" draw:id="id413" draw:style-name="a3289" draw:name="Google Shape;249;p31">
          <svg:title/>
          <svg:desc/>
          <text:p text:style-name="a3288" text:class-names="" text:cond-style-name=""><text:span text:style-name="a3286" text:class-names="">關係人</text:span><text:span text:style-name="a3287" text:class-names=""/></text:p>
          <draw:enhanced-geometry xmlns:dr3d="urn:oasis:names:tc:opendocument:xmlns:dr3d:1.0" draw:type="non-primitive" svg:viewBox="0 0 21600 21600" draw:enhanced-path="M 0 0 L 21600 0 21600 21600 0 21600 Z N"/>
        </draw:custom-shape>
      </draw:page>
      <draw:page draw:name="Slide423" draw:style-name="a3290" draw:master-page-name="Master3-Layout5-blank-空白" presentation:presentation-page-layout-name="Master3-PPL5" draw:id="Slide-678">
        <draw:custom-shape svg:x="2.79503in" svg:y="0.37128in" svg:width="6.86461in" svg:height="1.23432in" draw:id="id414" draw:style-name="a3293" draw:name="AutoShape 5">
          <svg:title/>
          <svg:desc/>
          <text:p text:style-name="a3292" text:class-names="" text:cond-style-name=""><text:span text:style-name="a3291"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2969">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width="1.05656in" svg:height="1.19391in" draw:id="id415" draw:style-name="a3297" draw:transform="translate(-0.52828in -0.59696in) rotate(-0.99464) translate(0.84341in 0.8899in)" draw:name="Rectangle 10">
          <svg:title/>
          <svg:desc/>
          <text:p text:style-name="a3295" text:class-names="" text:cond-style-name=""><text:span text:style-name="a3294" text:class-names=""/></text:p>
          <draw:enhanced-geometry xmlns:dr3d="urn:oasis:names:tc:opendocument:xmlns:dr3d:1.0" draw:type="non-primitive" svg:viewBox="0 0 21600 21600" draw:extrusion-brightness="47%" draw:extrusion-depth="1in 0" draw:extrusion-diffusion="65.536%" draw:extrusion-second-light-level="37%" draw:extrusion-first-light-direction="(0.05468 -0.05468 0.01094)" draw:extrusion-second-light-direction="(-0.05468 0 0.01094)" draw:extrusion-rotation-angle="-0 25" draw:extrusion-skew="0 0" dr3d:projection="perspective" draw:extrusion-viewpoint="(0in 0in 9.84252in)" draw:extrusion-origin="0 0" draw:enhanced-path="M 0 0 L 21600 0 21600 21600 0 21600 Z N" dr3d:shade-mode="gouraud" draw:extrusion-color="true" draw:extrusion-first-light-harsh="false" draw:extrusion-second-light-harsh="false" draw:extrusion="true"/>
        </draw:custom-shape>
        <draw:g draw:name="Group 11" draw:id="id416">
          <svg:title/>
          <svg:desc/>
          <draw:custom-shape svg:x="1.96303in" svg:y="0.89459in" svg:width="0.12627in" svg:height="0.14663in" draw:id="id441" draw:style-name="a3382" draw:name="Oval 12">
            <svg:title/>
            <svg:desc/>
            <text:p text:style-name="a3380" text:class-names="" text:cond-style-name=""><text:span text:style-name="a337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2.03495in" svg:y="0.8958in" svg:width="0.62016in" svg:height="0.14663in" draw:id="id442" draw:style-name="a3386" draw:name="Rectangle 13">
            <svg:title/>
            <svg:desc/>
            <text:p text:style-name="a3384" text:class-names="" text:cond-style-name=""><text:span text:style-name="a3383" text:class-names=""/></text:p>
            <draw:enhanced-geometry xmlns:dr3d="urn:oasis:names:tc:opendocument:xmlns:dr3d:1.0" draw:type="non-primitive" svg:viewBox="0 0 21600 21600" draw:enhanced-path="M 0 0 L 21600 0 21600 21600 0 21600 Z N"/>
          </draw:custom-shape>
          <draw:custom-shape svg:x="2.59757in" svg:y="0.89702in" svg:width="0.11348in" svg:height="0.14239in" draw:id="id443" draw:style-name="a3390" draw:name="Oval 14">
            <svg:title/>
            <svg:desc/>
            <text:p text:style-name="a3388" text:class-names="" text:cond-style-name=""><text:span text:style-name="a338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2.65991in" svg:y="0.94307in" svg:width="0.03197in" svg:height="0.04241in" draw:id="id444" draw:style-name="a3394" draw:name="Oval 15">
            <svg:title/>
            <svg:desc/>
            <text:p text:style-name="a3392" text:class-names="" text:cond-style-name=""><text:span text:style-name="a339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custom-shape svg:width="1.05656in" svg:height="1.20102in" draw:id="id417" draw:style-name="a3301" draw:transform="translate(-0.52828in -0.60051in) rotate(-0.99464) translate(0.84365in 2.73117in)" draw:name="Rectangle 16">
          <svg:title/>
          <svg:desc/>
          <text:p text:style-name="a3299" text:class-names="" text:cond-style-name=""><text:span text:style-name="a3298" text:class-names=""/></text:p>
          <draw:enhanced-geometry xmlns:dr3d="urn:oasis:names:tc:opendocument:xmlns:dr3d:1.0" draw:type="non-primitive" svg:viewBox="0 0 21600 21600" draw:extrusion-brightness="47%" draw:extrusion-depth="1in 0" draw:extrusion-diffusion="65.536%" draw:extrusion-second-light-level="37%" draw:extrusion-first-light-direction="(0.05468 -0.05468 0.01094)" draw:extrusion-second-light-direction="(-0.05468 0 0.01094)" draw:extrusion-rotation-angle="-0 25" draw:extrusion-skew="0 0" dr3d:projection="perspective" draw:extrusion-viewpoint="(0in 0in 9.84252in)" draw:extrusion-origin="0 0" draw:enhanced-path="M 0 0 L 21600 0 21600 21600 0 21600 Z N" dr3d:shade-mode="gouraud" draw:extrusion-color="true" draw:extrusion-first-light-harsh="false" draw:extrusion-second-light-harsh="false" draw:extrusion="true"/>
        </draw:custom-shape>
        <draw:g draw:name="Group 17" draw:id="id418">
          <svg:title/>
          <svg:desc/>
          <draw:custom-shape svg:x="1.93011in" svg:y="2.73839in" svg:width="0.13231in" svg:height="0.1497in" draw:id="id437" draw:style-name="a3366" draw:name="Oval 18">
            <svg:title/>
            <svg:desc/>
            <text:p text:style-name="a3364" text:class-names="" text:cond-style-name=""><text:span text:style-name="a336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2.00548in" svg:y="2.73962in" svg:width="0.64983in" svg:height="0.1497in" draw:id="id438" draw:style-name="a3370" draw:name="Rectangle 19">
            <svg:title/>
            <svg:desc/>
            <text:p text:style-name="a3368" text:class-names="" text:cond-style-name=""><text:span text:style-name="a3367" text:class-names=""/></text:p>
            <draw:enhanced-geometry xmlns:dr3d="urn:oasis:names:tc:opendocument:xmlns:dr3d:1.0" draw:type="non-primitive" svg:viewBox="0 0 21600 21600" draw:enhanced-path="M 0 0 L 21600 0 21600 21600 0 21600 Z N"/>
          </draw:custom-shape>
          <draw:custom-shape svg:x="2.59502in" svg:y="2.74086in" svg:width="0.11891in" svg:height="0.14537in" draw:id="id439" draw:style-name="a3374" draw:name="Oval 20">
            <svg:title/>
            <svg:desc/>
            <text:p text:style-name="a3372" text:class-names="" text:cond-style-name=""><text:span text:style-name="a337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2.65866in" svg:y="2.78787in" svg:width="0.0335in" svg:height="0.0433in" draw:id="id440" draw:style-name="a3378" draw:name="Oval 21">
            <svg:title/>
            <svg:desc/>
            <text:p text:style-name="a3376" text:class-names="" text:cond-style-name=""><text:span text:style-name="a337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custom-shape svg:width="1.05656in" svg:height="1.20102in" draw:id="id419" draw:style-name="a3305" draw:transform="translate(-0.52828in -0.60051in) rotate(-0.99464) translate(0.84364in 4.6326in)" draw:name="Rectangle 22">
          <svg:title/>
          <svg:desc/>
          <text:p text:style-name="a3303" text:class-names="" text:cond-style-name=""><text:span text:style-name="a3302" text:class-names=""/></text:p>
          <draw:enhanced-geometry xmlns:dr3d="urn:oasis:names:tc:opendocument:xmlns:dr3d:1.0" draw:type="non-primitive" svg:viewBox="0 0 21600 21600" draw:extrusion-brightness="47%" draw:extrusion-depth="1in 0" draw:extrusion-diffusion="65.536%" draw:extrusion-second-light-level="37%" draw:extrusion-first-light-direction="(0.05468 -0.05468 0.01094)" draw:extrusion-second-light-direction="(-0.05468 0 0.01094)" draw:extrusion-rotation-angle="-0 25" draw:extrusion-skew="0 0" dr3d:projection="perspective" draw:extrusion-viewpoint="(0in 0in 9.84252in)" draw:extrusion-origin="0 0" draw:enhanced-path="M 0 0 L 21600 0 21600 21600 0 21600 Z N" dr3d:shade-mode="gouraud" draw:extrusion-color="true" draw:extrusion-first-light-harsh="false" draw:extrusion-second-light-harsh="false" draw:extrusion="true"/>
        </draw:custom-shape>
        <draw:frame draw:id="id420" draw:style-name="a3309" draw:name="文字方塊 15" svg:x="2.85661in" svg:y="0.43956in" svg:width="6.63568in" svg:height="0.90879in">
          <draw:text-box>
            <text:p text:style-name="a3308" text:class-names="" text:cond-style-name=""><text:span text:style-name="a3306" text:class-names="">依政府採購法以公告程序或同法第一百零五條辦理之採購</text:span><text:span text:style-name="a3307" text:class-names="">。</text:span></text:p>
          </draw:text-box>
          <svg:title/>
          <svg:desc/>
        </draw:frame>
        <draw:custom-shape svg:x="2.79503in" svg:y="1.86167in" svg:width="6.86461in" svg:height="1.67353in" draw:id="id421" draw:style-name="a3312" draw:name="AutoShape 5">
          <svg:title/>
          <svg:desc/>
          <text:p text:style-name="a3311" text:class-names="" text:cond-style-name=""><text:span text:style-name="a331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2969">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22" draw:style-name="a3316" draw:name="文字方塊 17" svg:x="2.9003in" svg:y="1.94857in" svg:width="6.63568in" svg:height="1.3127in">
          <draw:text-box>
            <text:p text:style-name="a3315" text:class-names="" text:cond-style-name=""><text:span text:style-name="a3313" text:class-names="">依法令規定經由公平競爭方式，以公告程序辦理之採購、標售、標租或招標設定用益物權。</text:span><text:span text:style-name="a3314" text:class-names=""/></text:p>
          </draw:text-box>
          <svg:title/>
          <svg:desc/>
        </draw:frame>
        <draw:custom-shape svg:x="2.7671in" svg:y="3.67874in" svg:width="6.86461in" svg:height="1.67353in" draw:id="id423" draw:style-name="a3319" draw:name="AutoShape 5">
          <svg:title/>
          <svg:desc/>
          <text:p text:style-name="a3318" text:class-names="" text:cond-style-name=""><text:span text:style-name="a3317"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2969">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424" draw:style-name="a3327" draw:name="文字方塊 19" svg:x="2.9003in" svg:y="3.75089in" svg:width="6.63568in" svg:height="1.44733in">
          <draw:text-box>
            <text:p text:style-name="a3326" text:class-names="" text:cond-style-name=""><text:span text:style-name="a3320" text:class-names="">基於法定身分依法令規定申請之補助</text:span><text:span text:style-name="a3321" text:class-names="">//</text:span><text:span text:style-name="a3322" text:class-names="">；或對公職人員之關係人依法令規定以公開公平方式辦理之補助</text:span><text:span text:style-name="a3323" text:class-names="">//<text:s text:c="1"/></text:span><text:span text:style-name="a3324" text:class-names="">，或禁止其補助反不利於公共利益且經補助法令主管機關核定同意之補助。</text:span><text:span text:style-name="a3325" text:class-names=""/></text:p>
          </draw:text-box>
          <svg:title/>
          <svg:desc/>
        </draw:frame>
        <draw:custom-shape svg:x="0.60351in" svg:y="0.37128in" svg:width="0.67706in" svg:height="1.00977in" draw:id="id425" draw:style-name="a3331" draw:name="矩形 20">
          <svg:title/>
          <svg:desc/>
          <text:p text:style-name="a3330" text:class-names="" text:cond-style-name=""><text:span text:style-name="a3328" text:class-names="">1</text:span><text:span text:style-name="a3329" text:class-names=""/></text:p>
          <draw:enhanced-geometry xmlns:dr3d="urn:oasis:names:tc:opendocument:xmlns:dr3d:1.0" draw:type="non-primitive" svg:viewBox="0 0 21600 21600" draw:enhanced-path="M 0 0 L 21600 0 21600 21600 0 21600 Z N"/>
        </draw:custom-shape>
        <draw:custom-shape svg:x="0.57541in" svg:y="4.13566in" svg:width="0.67706in" svg:height="1.00977in" draw:id="id426" draw:style-name="a3335" draw:name="矩形 21">
          <svg:title/>
          <svg:desc/>
          <text:p text:style-name="a3334" text:class-names="" text:cond-style-name=""><text:span text:style-name="a3332" text:class-names="">3</text:span><text:span text:style-name="a3333" text:class-names=""/></text:p>
          <draw:enhanced-geometry xmlns:dr3d="urn:oasis:names:tc:opendocument:xmlns:dr3d:1.0" draw:type="non-primitive" svg:viewBox="0 0 21600 21600" draw:enhanced-path="M 0 0 L 21600 0 21600 21600 0 21600 Z N"/>
        </draw:custom-shape>
        <draw:custom-shape svg:x="0.57541in" svg:y="2.23587in" svg:width="0.67706in" svg:height="1.00977in" draw:id="id427" draw:style-name="a3339" draw:name="矩形 22">
          <svg:title/>
          <svg:desc/>
          <text:p text:style-name="a3338" text:class-names="" text:cond-style-name=""><text:span text:style-name="a3336" text:class-names="">2</text:span><text:span text:style-name="a3337" text:class-names=""/></text:p>
          <draw:enhanced-geometry xmlns:dr3d="urn:oasis:names:tc:opendocument:xmlns:dr3d:1.0" draw:type="non-primitive" svg:viewBox="0 0 21600 21600" draw:enhanced-path="M 0 0 L 21600 0 21600 21600 0 21600 Z N"/>
        </draw:custom-shape>
        <draw:g draw:name="Group 17" draw:id="id428">
          <svg:title/>
          <svg:desc/>
          <draw:custom-shape svg:x="1.96303in" svg:y="4.72234in" svg:width="0.13231in" svg:height="0.1497in" draw:id="id433" draw:style-name="a3350" draw:name="Oval 18">
            <svg:title/>
            <svg:desc/>
            <text:p text:style-name="a3348" text:class-names="" text:cond-style-name=""><text:span text:style-name="a334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2.0384in" svg:y="4.72358in" svg:width="0.64983in" svg:height="0.1497in" draw:id="id434" draw:style-name="a3354" draw:name="Rectangle 19">
            <svg:title/>
            <svg:desc/>
            <text:p text:style-name="a3352" text:class-names="" text:cond-style-name=""><text:span text:style-name="a3351" text:class-names=""/></text:p>
            <draw:enhanced-geometry xmlns:dr3d="urn:oasis:names:tc:opendocument:xmlns:dr3d:1.0" draw:type="non-primitive" svg:viewBox="0 0 21600 21600" draw:enhanced-path="M 0 0 L 21600 0 21600 21600 0 21600 Z N"/>
          </draw:custom-shape>
          <draw:custom-shape svg:x="2.62794in" svg:y="4.72482in" svg:width="0.11891in" svg:height="0.14537in" draw:id="id435" draw:style-name="a3358" draw:name="Oval 20">
            <svg:title/>
            <svg:desc/>
            <text:p text:style-name="a3356" text:class-names="" text:cond-style-name=""><text:span text:style-name="a335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2.69158in" svg:y="4.77183in" svg:width="0.0335in" svg:height="0.0433in" draw:id="id436" draw:style-name="a3362" draw:name="Oval 21">
            <svg:title/>
            <svg:desc/>
            <text:p text:style-name="a3360" text:class-names="" text:cond-style-name=""><text:span text:style-name="a335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connector draw:type="line" svg:x1="2.9003in" svg:y1="3.99373in" svg:x2="7.67746in" svg:y2="3.99373in" draw:id="id429" draw:style-name="a3340" draw:name="直線接點 28">
          <svg:title/>
          <svg:desc/>
        </draw:connector>
        <draw:g draw:name="群組 32" draw:id="id430">
          <svg:title/>
          <svg:desc/>
          <draw:custom-shape svg:x="1.91579in" svg:y="1.45628in" svg:width="6.9299in" svg:height="2.44453in" draw:id="id431" draw:style-name="a3343" draw:name="流程圖: 打孔紙帶 30">
            <svg:title/>
            <svg:desc/>
            <text:p text:style-name="a3342" text:class-names="" text:cond-style-name=""><text:span text:style-name="a3341" text:class-names=""/></text:p>
            <draw:enhanced-geometry xmlns:dr3d="urn:oasis:names:tc:opendocument:xmlns:dr3d:1.0" draw:type="non-primitive" svg:viewBox="0 0 20 20" draw:enhanced-path="M 0 2 A ?f63 ?f64 ?f65 ?f66 0 2 ?f60 ?f62  W ?f67 ?f68 ?f69 ?f70 0 2 ?f60 ?f62 A ?f97 ?f98 ?f99 ?f100 ?f60 ?f62 ?f94 ?f96  W ?f101 ?f102 ?f103 ?f104 ?f60 ?f62 ?f94 ?f96 L 20 18 A ?f140 ?f141 ?f142 ?f143 20 18 ?f137 ?f139  W ?f144 ?f145 ?f146 ?f147 20 18 ?f137 ?f139 A ?f170 ?f171 ?f172 ?f173 ?f137 ?f139 ?f167 ?f169  W ?f174 ?f175 ?f176 ?f177 ?f137 ?f139 ?f167 ?f169 Z N" draw:text-areas="?f20 ?f22 ?f21 ?f23" draw:glue-points="?f17 ?f18 ?f17 ?f19" draw:glue-point-leaving-directions="-360, -18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5"/>
              <draw:equation draw:name="f8" draw:formula="?f6 / 10"/>
              <draw:equation draw:name="f9" draw:formula="?f3 - ?f2"/>
              <draw:equation draw:name="f10" draw:formula="?f9 / 2"/>
              <draw:equation draw:name="f11" draw:formula="?f2 + ?f10"/>
              <draw:equation draw:name="f12" draw:formula="5419351 / 1725033"/>
              <draw:equation draw:name="f13" draw:formula="?f9 / 20"/>
              <draw:equation draw:name="f14" draw:formula="?f6 / 20"/>
              <draw:equation draw:name="f15" draw:formula="?f6 * 9 / 10"/>
              <draw:equation draw:name="f16" draw:formula="?f6 * 4 / 5"/>
              <draw:equation draw:name="f17" draw:formula="?f11 / ?f13"/>
              <draw:equation draw:name="f18" draw:formula="?f8 / ?f14"/>
              <draw:equation draw:name="f19" draw:formula="?f15 / ?f14"/>
              <draw:equation draw:name="f20" draw:formula="?f2 / ?f13"/>
              <draw:equation draw:name="f21" draw:formula="?f3 / ?f13"/>
              <draw:equation draw:name="f22" draw:formula="?f7 / ?f14"/>
              <draw:equation draw:name="f23" draw:formula="?f16 / ?f14"/>
              <draw:equation draw:name="f24" draw:formula="21550000 - -10800000"/>
              <draw:equation draw:name="f25" draw:formula="if(?f24, -10800000, 21550000)"/>
              <draw:equation draw:name="f26" draw:formula="-21550000 - ?f25"/>
              <draw:equation draw:name="f27" draw:formula="if(?f26, -21550000, ?f25)"/>
              <draw:equation draw:name="f28" draw:formula="?f0 + ?f27"/>
              <draw:equation draw:name="f29" draw:formula="?f0 + ?f1"/>
              <draw:equation draw:name="f30" draw:formula="?f29 * ?f12 / ?f0"/>
              <draw:equation draw:name="f31" draw:formula="0 - ?f30"/>
              <draw:equation draw:name="f32" draw:formula="cos(?f31)"/>
              <draw:equation draw:name="f33" draw:formula="0 - ?f32"/>
              <draw:equation draw:name="f34" draw:formula="?f33 * 5"/>
              <draw:equation draw:name="f35" draw:formula="sin(?f31)"/>
              <draw:equation draw:name="f36" draw:formula="0 - ?f35"/>
              <draw:equation draw:name="f37" draw:formula="?f36 * 2"/>
              <draw:equation draw:name="f38" draw:formula="sqrt(?f34 * ?f34 + ?f37 * ?f37 + 0 * 0)"/>
              <draw:equation draw:name="f39" draw:formula="5 * 2 / ?f38"/>
              <draw:equation draw:name="f40" draw:formula="?f36 * ?f39"/>
              <draw:equation draw:name="f41" draw:formula="0 - ?f40"/>
              <draw:equation draw:name="f42" draw:formula="?f33 * ?f39"/>
              <draw:equation draw:name="f43" draw:formula="2 - ?f42"/>
              <draw:equation draw:name="f44" draw:formula="?f41 - 5"/>
              <draw:equation draw:name="f45" draw:formula="?f43 - 2"/>
              <draw:equation draw:name="f46" draw:formula="?f41 + 5"/>
              <draw:equation draw:name="f47" draw:formula="?f43 + 2"/>
              <draw:equation draw:name="f48" draw:formula="?f28 + ?f1"/>
              <draw:equation draw:name="f49" draw:formula="?f48 * ?f12 / ?f0"/>
              <draw:equation draw:name="f50" draw:formula="0 - ?f49"/>
              <draw:equation draw:name="f51" draw:formula="cos(?f50)"/>
              <draw:equation draw:name="f52" draw:formula="0 - ?f51"/>
              <draw:equation draw:name="f53" draw:formula="?f52 * 5"/>
              <draw:equation draw:name="f54" draw:formula="sin(?f50)"/>
              <draw:equation draw:name="f55" draw:formula="0 - ?f54"/>
              <draw:equation draw:name="f56" draw:formula="?f55 * 2"/>
              <draw:equation draw:name="f57" draw:formula="sqrt(?f53 * ?f53 + ?f56 * ?f56 + 0 * 0)"/>
              <draw:equation draw:name="f58" draw:formula="5 * 2 / ?f57"/>
              <draw:equation draw:name="f59" draw:formula="?f55 * ?f58"/>
              <draw:equation draw:name="f60" draw:formula="?f41 + ?f59"/>
              <draw:equation draw:name="f61" draw:formula="?f52 * ?f58"/>
              <draw:equation draw:name="f62" draw:formula="?f43 + ?f61"/>
              <draw:equation draw:name="f63" draw:formula="if(?f27, 0, ?f44)"/>
              <draw:equation draw:name="f64" draw:formula="if(?f27, 2, ?f45)"/>
              <draw:equation draw:name="f65" draw:formula="if(?f27, 0, ?f46)"/>
              <draw:equation draw:name="f66" draw:formula="if(?f27, 2, ?f47)"/>
              <draw:equation draw:name="f67" draw:formula="if(?f27, ?f44, ?f60)"/>
              <draw:equation draw:name="f68" draw:formula="if(?f27, ?f45, ?f62)"/>
              <draw:equation draw:name="f69" draw:formula="if(?f27, ?f46, ?f60)"/>
              <draw:equation draw:name="f70" draw:formula="if(?f27, ?f47, ?f62)"/>
              <draw:equation draw:name="f71" draw:formula="21550000 - ?f0"/>
              <draw:equation draw:name="f72" draw:formula="if(?f71, ?f0, 21550000)"/>
              <draw:equation draw:name="f73" draw:formula="-21550000 - ?f72"/>
              <draw:equation draw:name="f74" draw:formula="if(?f73, -21550000, ?f72)"/>
              <draw:equation draw:name="f75" draw:formula="?f0 + ?f74"/>
              <draw:equation draw:name="f76" draw:formula="?f60 - ?f40"/>
              <draw:equation draw:name="f77" draw:formula="?f62 - ?f42"/>
              <draw:equation draw:name="f78" draw:formula="?f76 - 5"/>
              <draw:equation draw:name="f79" draw:formula="?f77 - 2"/>
              <draw:equation draw:name="f80" draw:formula="?f76 + 5"/>
              <draw:equation draw:name="f81" draw:formula="?f77 + 2"/>
              <draw:equation draw:name="f82" draw:formula="?f75 + ?f1"/>
              <draw:equation draw:name="f83" draw:formula="?f82 * ?f12 / ?f0"/>
              <draw:equation draw:name="f84" draw:formula="0 - ?f83"/>
              <draw:equation draw:name="f85" draw:formula="cos(?f84)"/>
              <draw:equation draw:name="f86" draw:formula="0 - ?f85"/>
              <draw:equation draw:name="f87" draw:formula="?f86 * 5"/>
              <draw:equation draw:name="f88" draw:formula="sin(?f84)"/>
              <draw:equation draw:name="f89" draw:formula="0 - ?f88"/>
              <draw:equation draw:name="f90" draw:formula="?f89 * 2"/>
              <draw:equation draw:name="f91" draw:formula="sqrt(?f87 * ?f87 + ?f90 * ?f90 + 0 * 0)"/>
              <draw:equation draw:name="f92" draw:formula="5 * 2 / ?f91"/>
              <draw:equation draw:name="f93" draw:formula="?f89 * ?f92"/>
              <draw:equation draw:name="f94" draw:formula="?f76 + ?f93"/>
              <draw:equation draw:name="f95" draw:formula="?f86 * ?f92"/>
              <draw:equation draw:name="f96" draw:formula="?f77 + ?f95"/>
              <draw:equation draw:name="f97" draw:formula="if(?f74, ?f60, ?f78)"/>
              <draw:equation draw:name="f98" draw:formula="if(?f74, ?f62, ?f79)"/>
              <draw:equation draw:name="f99" draw:formula="if(?f74, ?f60, ?f80)"/>
              <draw:equation draw:name="f100" draw:formula="if(?f74, ?f62, ?f81)"/>
              <draw:equation draw:name="f101" draw:formula="if(?f74, ?f78, ?f94)"/>
              <draw:equation draw:name="f102" draw:formula="if(?f74, ?f79, ?f96)"/>
              <draw:equation draw:name="f103" draw:formula="if(?f74, ?f80, ?f94)"/>
              <draw:equation draw:name="f104" draw:formula="if(?f74, ?f81, ?f96)"/>
              <draw:equation draw:name="f105" draw:formula="0 + ?f27"/>
              <draw:equation draw:name="f106" draw:formula="0 + ?f1"/>
              <draw:equation draw:name="f107" draw:formula="?f106 * ?f12 / ?f0"/>
              <draw:equation draw:name="f108" draw:formula="0 - ?f107"/>
              <draw:equation draw:name="f109" draw:formula="cos(?f108)"/>
              <draw:equation draw:name="f110" draw:formula="0 - ?f109"/>
              <draw:equation draw:name="f111" draw:formula="?f110 * 5"/>
              <draw:equation draw:name="f112" draw:formula="sin(?f108)"/>
              <draw:equation draw:name="f113" draw:formula="0 - ?f112"/>
              <draw:equation draw:name="f114" draw:formula="?f113 * 2"/>
              <draw:equation draw:name="f115" draw:formula="sqrt(?f111 * ?f111 + ?f114 * ?f114 + 0 * 0)"/>
              <draw:equation draw:name="f116" draw:formula="5 * 2 / ?f115"/>
              <draw:equation draw:name="f117" draw:formula="?f113 * ?f116"/>
              <draw:equation draw:name="f118" draw:formula="20 - ?f117"/>
              <draw:equation draw:name="f119" draw:formula="?f110 * ?f116"/>
              <draw:equation draw:name="f120" draw:formula="18 - ?f119"/>
              <draw:equation draw:name="f121" draw:formula="?f118 - 5"/>
              <draw:equation draw:name="f122" draw:formula="?f120 - 2"/>
              <draw:equation draw:name="f123" draw:formula="?f118 + 5"/>
              <draw:equation draw:name="f124" draw:formula="?f120 + 2"/>
              <draw:equation draw:name="f125" draw:formula="?f105 + ?f1"/>
              <draw:equation draw:name="f126" draw:formula="?f125 * ?f12 / ?f0"/>
              <draw:equation draw:name="f127" draw:formula="0 - ?f126"/>
              <draw:equation draw:name="f128" draw:formula="cos(?f127)"/>
              <draw:equation draw:name="f129" draw:formula="0 - ?f128"/>
              <draw:equation draw:name="f130" draw:formula="?f129 * 5"/>
              <draw:equation draw:name="f131" draw:formula="sin(?f127)"/>
              <draw:equation draw:name="f132" draw:formula="0 - ?f131"/>
              <draw:equation draw:name="f133" draw:formula="?f132 * 2"/>
              <draw:equation draw:name="f134" draw:formula="sqrt(?f130 * ?f130 + ?f133 * ?f133 + 0 * 0)"/>
              <draw:equation draw:name="f135" draw:formula="5 * 2 / ?f134"/>
              <draw:equation draw:name="f136" draw:formula="?f132 * ?f135"/>
              <draw:equation draw:name="f137" draw:formula="?f118 + ?f136"/>
              <draw:equation draw:name="f138" draw:formula="?f129 * ?f135"/>
              <draw:equation draw:name="f139" draw:formula="?f120 + ?f138"/>
              <draw:equation draw:name="f140" draw:formula="if(?f27, 20, ?f121)"/>
              <draw:equation draw:name="f141" draw:formula="if(?f27, 18, ?f122)"/>
              <draw:equation draw:name="f142" draw:formula="if(?f27, 20, ?f123)"/>
              <draw:equation draw:name="f143" draw:formula="if(?f27, 18, ?f124)"/>
              <draw:equation draw:name="f144" draw:formula="if(?f27, ?f121, ?f137)"/>
              <draw:equation draw:name="f145" draw:formula="if(?f27, ?f122, ?f139)"/>
              <draw:equation draw:name="f146" draw:formula="if(?f27, ?f123, ?f137)"/>
              <draw:equation draw:name="f147" draw:formula="if(?f27, ?f124, ?f139)"/>
              <draw:equation draw:name="f148" draw:formula="0 + ?f74"/>
              <draw:equation draw:name="f149" draw:formula="?f137 - ?f117"/>
              <draw:equation draw:name="f150" draw:formula="?f139 - ?f119"/>
              <draw:equation draw:name="f151" draw:formula="?f149 - 5"/>
              <draw:equation draw:name="f152" draw:formula="?f150 - 2"/>
              <draw:equation draw:name="f153" draw:formula="?f149 + 5"/>
              <draw:equation draw:name="f154" draw:formula="?f150 + 2"/>
              <draw:equation draw:name="f155" draw:formula="?f148 + ?f1"/>
              <draw:equation draw:name="f156" draw:formula="?f155 * ?f12 / ?f0"/>
              <draw:equation draw:name="f157" draw:formula="0 - ?f156"/>
              <draw:equation draw:name="f158" draw:formula="cos(?f157)"/>
              <draw:equation draw:name="f159" draw:formula="0 - ?f158"/>
              <draw:equation draw:name="f160" draw:formula="?f159 * 5"/>
              <draw:equation draw:name="f161" draw:formula="sin(?f157)"/>
              <draw:equation draw:name="f162" draw:formula="0 - ?f161"/>
              <draw:equation draw:name="f163" draw:formula="?f162 * 2"/>
              <draw:equation draw:name="f164" draw:formula="sqrt(?f160 * ?f160 + ?f163 * ?f163 + 0 * 0)"/>
              <draw:equation draw:name="f165" draw:formula="5 * 2 / ?f164"/>
              <draw:equation draw:name="f166" draw:formula="?f162 * ?f165"/>
              <draw:equation draw:name="f167" draw:formula="?f149 + ?f166"/>
              <draw:equation draw:name="f168" draw:formula="?f159 * ?f165"/>
              <draw:equation draw:name="f169" draw:formula="?f150 + ?f168"/>
              <draw:equation draw:name="f170" draw:formula="if(?f74, ?f137, ?f151)"/>
              <draw:equation draw:name="f171" draw:formula="if(?f74, ?f139, ?f152)"/>
              <draw:equation draw:name="f172" draw:formula="if(?f74, ?f137, ?f153)"/>
              <draw:equation draw:name="f173" draw:formula="if(?f74, ?f139, ?f154)"/>
              <draw:equation draw:name="f174" draw:formula="if(?f74, ?f151, ?f167)"/>
              <draw:equation draw:name="f175" draw:formula="if(?f74, ?f152, ?f169)"/>
              <draw:equation draw:name="f176" draw:formula="if(?f74, ?f153, ?f167)"/>
              <draw:equation draw:name="f177" draw:formula="if(?f74, ?f154, ?f169)"/>
            </draw:enhanced-geometry>
          </draw:custom-shape>
          <draw:frame draw:id="id432" draw:style-name="a3346" draw:name="文字方塊 31" svg:x="2.366in" svg:y="2.31502in" svg:width="6.08278in" svg:height="0.84147in">
            <draw:text-box>
              <text:p text:style-name="a3345" text:class-names="" text:cond-style-name=""><text:span text:style-name="a3344" text:class-names="">事前揭露、事後公開</text:span></text:p>
            </draw:text-box>
            <svg:title/>
            <svg:desc/>
          </draw:frame>
        </draw:g>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smil:begin="0.0s" smil:fill="hold">
                  <anim:set smil:targetElement="id429" smil:attributeName="visibility" smil:to="visible" smil:begin="0.0s" smil:dur="0.001s" smil:fill="hold"/>
                  <anim:animate smil:targetElement="id429" smil:attributeName="x" smil:values="x;x" smil:keyTimes="0.0;1.0" smil:dur="0.5s" smil:fill="hold"/>
                  <anim:animate smil:targetElement="id429" smil:attributeName="y" smil:values="1+height/2;y" smil:keyTimes="0.0;1.0" smil:dur="0.5s" smil:fill="hold"/>
                </anim:par>
              </anim:par>
            </anim:par>
            <anim:par smil:begin="indefinite" smil:fill="hold">
              <anim:par smil:begin="0.0s" smil:fill="hold">
                <anim:par presentation:node-type="on-click" presentation:preset-id="42" presentation:preset-sub-type="0" presentation:preset-class="entrance" smil:begin="0.0s" smil:fill="hold">
                  <anim:set smil:targetElement="id430" smil:attributeName="visibility" smil:to="visible" smil:begin="0.0s" smil:dur="0.001s" smil:fill="hold"/>
                  <anim:transitionFilter smil:targetElement="id430" smil:type="fade" smil:subtype="crossfade" smil:dur="1.0s"/>
                  <anim:animate smil:targetElement="id430" smil:attributeName="x" smil:values="x;x" smil:keyTimes="0.0;1.0" smil:dur="1.0s" smil:fill="hold"/>
                  <anim:animate smil:targetElement="id430" smil:attributeName="y" smil:values="y+.1;y" smil:keyTimes="0.0;1.0" smil:dur="1.0s" smil:fill="hold"/>
                </anim:par>
              </anim:par>
            </anim:par>
          </anim:seq>
        </anim:par>
      </draw:page>
      <draw:page draw:name="Slide412" draw:style-name="a3395" draw:master-page-name="Master1-Layout8-cust-CUSTOM_10" presentation:presentation-page-layout-name="Master1-PPL8" draw:id="Slide-667">
        <draw:frame draw:id="id445" presentation:style-name="a3400" draw:name="Google Shape;149;p29" svg:x="0.67791in" svg:y="0.20174in" svg:width="9.11939in" svg:height="0.76772in" presentation:class="title" presentation:placeholder="false">
          <draw:text-box>
            <text:p text:style-name="a3399" text:class-names="" text:cond-style-name=""><text:span text:style-name="a3396" text:class-names="">交易補助之禁止</text:span><text:span text:style-name="a3397" text:class-names="">/</text:span><text:span text:style-name="a3398" text:class-names=""/></text:p>
          </draw:text-box>
          <svg:title/>
          <svg:desc/>
        </draw:frame>
        <draw:custom-shape svg:x="4.35912in" svg:y="0.30436in" svg:width="1.61659in" svg:height="0.56247in" draw:id="id446" draw:style-name="a3404" draw:name="Google Shape;249;p31">
          <svg:title/>
          <svg:desc/>
          <text:p text:style-name="a3403" text:class-names="" text:cond-style-name=""><text:span text:style-name="a3401" text:class-names="">專責人員</text:span><text:span text:style-name="a3402" text:class-names=""/></text:p>
          <draw:enhanced-geometry xmlns:dr3d="urn:oasis:names:tc:opendocument:xmlns:dr3d:1.0" draw:type="non-primitive" svg:viewBox="0 0 21600 21600" draw:enhanced-path="M 0 0 L 21600 0 21600 21600 0 21600 Z N"/>
        </draw:custom-shape>
        <draw:custom-shape svg:x="6.1552in" svg:y="0.30436in" svg:width="1.15164in" svg:height="0.56247in" draw:id="id447" draw:style-name="a3408" draw:name="Google Shape;249;p31">
          <svg:title/>
          <svg:desc/>
          <text:p text:style-name="a3407" text:class-names="" text:cond-style-name=""><text:span text:style-name="a3405" text:class-names="">關係人</text:span><text:span text:style-name="a3406" text:class-names=""/></text:p>
          <draw:enhanced-geometry xmlns:dr3d="urn:oasis:names:tc:opendocument:xmlns:dr3d:1.0" draw:type="non-primitive" svg:viewBox="0 0 21600 21600" draw:enhanced-path="M 0 0 L 21600 0 21600 21600 0 21600 Z N"/>
        </draw:custom-shape>
        <draw:custom-shape svg:x="7.36496in" svg:y="0.30871in" svg:width="1.15164in" svg:height="0.56247in" draw:id="id448" draw:style-name="a3412" draw:name="Google Shape;249;p31">
          <svg:title/>
          <svg:desc/>
          <text:p text:style-name="a3411" text:class-names="" text:cond-style-name=""><text:span text:style-name="a3409" text:class-names="">關係人</text:span><text:span text:style-name="a3410" text:class-names=""/></text:p>
          <draw:enhanced-geometry xmlns:dr3d="urn:oasis:names:tc:opendocument:xmlns:dr3d:1.0" draw:type="non-primitive" svg:viewBox="0 0 21600 21600" draw:enhanced-path="M 0 0 L 21600 0 21600 21600 0 21600 Z N"/>
        </draw:custom-shape>
        <draw:custom-shape svg:x="8.57472in" svg:y="0.30676in" svg:width="1.15164in" svg:height="0.56247in" draw:id="id449" draw:style-name="a3416" draw:name="Google Shape;249;p31">
          <svg:title/>
          <svg:desc/>
          <text:p text:style-name="a3415" text:class-names="" text:cond-style-name=""><text:span text:style-name="a3413" text:class-names="">關係人</text:span><text:span text:style-name="a3414" text:class-names=""/></text:p>
          <draw:enhanced-geometry xmlns:dr3d="urn:oasis:names:tc:opendocument:xmlns:dr3d:1.0" draw:type="non-primitive" svg:viewBox="0 0 21600 21600" draw:enhanced-path="M 0 0 L 21600 0 21600 21600 0 21600 Z N"/>
        </draw:custom-shape>
        <draw:frame draw:id="id450" draw:style-name="a3417" draw:name="!!pic1" svg:x="0.90071in" svg:y="0.96945in" svg:width="3.45841in" svg:height="4.56442in" style:rel-width="scale" style:rel-height="scale">
          <draw:image xlink:href="media/image18.png" xlink:type="simple" xlink:show="embed" xlink:actuate="onLoad"/>
          <svg:title/>
          <svg:desc/>
        </draw:frame>
        <draw:frame draw:id="id451" draw:style-name="a3418" draw:name="圖片 35" svg:x="5.87455in" svg:y="0.97816in" svg:width="3.66263in" svg:height="4.26825in" style:rel-width="scale" style:rel-height="scale">
          <draw:image xlink:href="media/image19.png" xlink:type="simple" xlink:show="embed" xlink:actuate="onLoad"/>
          <svg:title/>
          <svg:desc/>
        </draw:frame>
        <draw:custom-shape svg:width="2.01987in" svg:height="0.62428in" draw:id="id452" draw:style-name="a3422" draw:transform="translate(-1.00993in -0.31214in) rotate(-5.99114) translate(1.14507in 1.66177in)" draw:name="Google Shape;249;p31">
          <svg:title/>
          <svg:desc/>
          <text:p text:style-name="a3421" text:class-names="" text:cond-style-name=""><text:span text:style-name="a3419" text:class-names="">事前揭露表</text:span><text:span text:style-name="a3420" text:class-names=""/></text:p>
          <draw:enhanced-geometry xmlns:dr3d="urn:oasis:names:tc:opendocument:xmlns:dr3d:1.0" draw:type="non-primitive" svg:viewBox="0 0 21600 21600" draw:enhanced-path="M 0 0 L 21600 0 21600 21600 0 21600 Z N"/>
        </draw:custom-shape>
        <draw:custom-shape svg:width="2.01987in" svg:height="0.62428in" draw:id="id453" draw:style-name="a3426" draw:transform="translate(-1.00993in -0.31214in) rotate(-5.99114) translate(5.67398in 1.38997in)" draw:name="Google Shape;249;p31">
          <svg:title/>
          <svg:desc/>
          <text:p text:style-name="a3425" text:class-names="" text:cond-style-name=""><text:span text:style-name="a3423" text:class-names="">事後公開表</text:span><text:span text:style-name="a3424" text:class-names=""/></text:p>
          <draw:enhanced-geometry xmlns:dr3d="urn:oasis:names:tc:opendocument:xmlns:dr3d:1.0" draw:type="non-primitive" svg:viewBox="0 0 21600 21600" draw:enhanced-path="M 0 0 L 21600 0 21600 21600 0 21600 Z N"/>
        </draw:custom-shape>
      </draw:page>
      <draw:page draw:name="Slide424" draw:style-name="a3427" draw:master-page-name="Master1-Layout8-cust-CUSTOM_10" presentation:presentation-page-layout-name="Master1-PPL8" draw:id="Slide-679">
        <draw:frame draw:id="id454" presentation:style-name="a3433" draw:name="Google Shape;149;p29" svg:x="0.67791in" svg:y="0.20174in" svg:width="9.05182in" svg:height="0.76772in" presentation:class="title" presentation:placeholder="false">
          <draw:text-box>
            <text:p text:style-name="a3432" text:class-names="" text:cond-style-name=""><text:span text:style-name="a3428" text:class-names="">裁罰實例</text:span><text:span text:style-name="a3429" text:class-names="">/</text:span><text:span text:style-name="a3430" text:class-names="">關係人</text:span><text:span text:style-name="a3431" text:class-names=""/></text:p>
          </draw:text-box>
          <svg:title/>
          <svg:desc/>
        </draw:frame>
        <draw:frame draw:id="id455" draw:name="表格 1" svg:x="0.88397in" svg:y="1.63598in" svg:width="8.0621in" svg:height="3.46071in">
          <table:table table:style-name="a3434" table:template-name="{80A30465-8FB2-4D31-BB19-6E84CC96C93C}" table:use-banding-columns-styles="false" table:use-banding-rows-styles="false" table:use-first-column-styles="false" table:use-first-row-styles="false" table:use-last-column-styles="false" table:use-last-row-styles="false">
            <table:table-column table:style-name="a3435" table:default-cell-style-name=""/>
            <table:table-column table:style-name="a3436" table:default-cell-style-name=""/>
            <table:table-column table:style-name="a3437" table:default-cell-style-name=""/>
            <table:table-column table:style-name="a3438" table:default-cell-style-name=""/>
            <table:table-column table:style-name="a3439" table:default-cell-style-name=""/>
            <table:table-column table:style-name="a3440" table:default-cell-style-name=""/>
            <table:table-column table:style-name="a3441" table:default-cell-style-name=""/>
            <table:table-column table:style-name="a3442" table:default-cell-style-name=""/>
            <table:table-row table:style-name="a3443" table:default-cell-style-name="">
              <table:table-cell table:style-name="a3448">
                <text:list text:style-name="a3447">
                  <text:list-item>
                    <text:p text:style-name="a3446" text:class-names="" text:cond-style-name=""><text:span text:style-name="a3444" text:class-names="">項次</text:span><text:span text:style-name="a3445" text:class-names=""/></text:p>
                  </text:list-item>
                </text:list>
              </table:table-cell>
              <table:table-cell table:style-name="a3453">
                <text:list text:style-name="a3452">
                  <text:list-item>
                    <text:p text:style-name="a3451" text:class-names="" text:cond-style-name=""><text:span text:style-name="a3449" text:class-names="">受處分人</text:span><text:span text:style-name="a3450" text:class-names=""/></text:p>
                  </text:list-item>
                </text:list>
              </table:table-cell>
              <table:table-cell table:style-name="a3461">
                <text:list text:style-name="a3456">
                  <text:list-item>
                    <text:p text:style-name="a3455" text:class-names="" text:cond-style-name=""><text:span text:style-name="a3454" text:class-names="">服務機關</text:span></text:p>
                  </text:list-item>
                </text:list>
                <text:list text:style-name="a3460">
                  <text:list-item>
                    <text:p text:style-name="a3459" text:class-names="" text:cond-style-name=""><text:span text:style-name="a3457" text:class-names="">團體</text:span><text:span text:style-name="a3458" text:class-names=""/></text:p>
                  </text:list-item>
                </text:list>
              </table:table-cell>
              <table:table-cell table:style-name="a3466">
                <text:list text:style-name="a3465">
                  <text:list-item>
                    <text:p text:style-name="a3464" text:class-names="" text:cond-style-name=""><text:span text:style-name="a3462" text:class-names="">職稱</text:span><text:span text:style-name="a3463" text:class-names=""/></text:p>
                  </text:list-item>
                </text:list>
              </table:table-cell>
              <table:table-cell table:style-name="a3471">
                <text:list text:style-name="a3470">
                  <text:list-item>
                    <text:p text:style-name="a3469" text:class-names="" text:cond-style-name=""><text:span text:style-name="a3467" text:class-names="">主旨及事實</text:span><text:span text:style-name="a3468" text:class-names=""/></text:p>
                  </text:list-item>
                </text:list>
              </table:table-cell>
              <table:table-cell table:style-name="a3482">
                <text:list text:style-name="a3475">
                  <text:list-item>
                    <text:p text:style-name="a3474" text:class-names="" text:cond-style-name=""><text:span text:style-name="a3472" text:class-names="">處分確定金額</text:span><text:span text:style-name="a3473" text:class-names=""/></text:p>
                  </text:list-item>
                </text:list>
                <text:list text:style-name="a3481">
                  <text:list-item>
                    <text:p text:style-name="a3480" text:class-names="" text:cond-style-name=""><text:span text:style-name="a3476" text:class-names="">(</text:span><text:span text:style-name="a3477" text:class-names="">新臺幣</text:span><text:span text:style-name="a3478" text:class-names="">)</text:span><text:span text:style-name="a3479" text:class-names=""/></text:p>
                  </text:list-item>
                </text:list>
              </table:table-cell>
              <table:table-cell table:style-name="a3487">
                <text:list text:style-name="a3486">
                  <text:list-item>
                    <text:p text:style-name="a3485" text:class-names="" text:cond-style-name=""><text:span text:style-name="a3483" text:class-names="">處分日期</text:span><text:span text:style-name="a3484" text:class-names=""/></text:p>
                  </text:list-item>
                </text:list>
              </table:table-cell>
              <table:table-cell table:style-name="a3492">
                <text:list text:style-name="a3491">
                  <text:list-item>
                    <text:p text:style-name="a3490" text:class-names="" text:cond-style-name=""><text:span text:style-name="a3488" text:class-names="">確定日期</text:span><text:span text:style-name="a3489" text:class-names=""/></text:p>
                  </text:list-item>
                </text:list>
              </table:table-cell>
            </table:table-row>
            <table:table-row table:style-name="a3493" table:default-cell-style-name="">
              <table:table-cell table:style-name="a3498">
                <text:list text:style-name="a3497">
                  <text:list-item>
                    <text:p text:style-name="a3496" text:class-names="" text:cond-style-name=""><text:span text:style-name="a3494" text:class-names="">3</text:span><text:span text:style-name="a3495" text:class-names=""/></text:p>
                  </text:list-item>
                </text:list>
              </table:table-cell>
              <table:table-cell table:style-name="a3504">
                <text:list text:style-name="a3503">
                  <text:list-item>
                    <text:p text:style-name="a3502" text:class-names="" text:cond-style-name=""><text:span text:style-name="a3499" text:class-names="">財團法人陳</text:span><text:span text:style-name="a3500" text:class-names="">○○</text:span><text:span text:style-name="a3501" text:class-names="">文教基金會</text:span></text:p>
                  </text:list-item>
                </text:list>
              </table:table-cell>
              <table:table-cell table:style-name="a3509">
                <text:list text:style-name="a3508">
                  <text:list-item>
                    <text:p text:style-name="a3507" text:class-names="" text:cond-style-name=""><text:span text:style-name="a3505" text:class-names="">—</text:span><text:span text:style-name="a3506" text:class-names=""/></text:p>
                  </text:list-item>
                </text:list>
              </table:table-cell>
              <table:table-cell table:style-name="a3514">
                <text:list text:style-name="a3513">
                  <text:list-item>
                    <text:p text:style-name="a3512" text:class-names="" text:cond-style-name=""><text:span text:style-name="a3510" text:class-names="">—</text:span><text:span text:style-name="a3511" text:class-names=""/></text:p>
                  </text:list-item>
                </text:list>
              </table:table-cell>
              <table:table-cell table:style-name="a3532">
                <text:list text:style-name="a3531">
                  <text:list-item>
                    <text:p text:style-name="a3530" text:class-names="" text:cond-style-name=""><text:span text:style-name="a3515" text:class-names="">受處分人為</text:span><text:span text:style-name="a3516" text:class-names="">臺北市議會議員陳</text:span><text:span text:style-name="a3517" text:class-names="">○○</text:span><text:span text:style-name="a3518" text:class-names="">之關係人</text:span><text:span text:style-name="a3519" text:class-names="">，其於</text:span><text:span text:style-name="a3520" text:class-names="">109</text:span><text:span text:style-name="a3521" text:class-names="">年間投標臺北市政府</text:span><text:span text:style-name="a3522" text:class-names="">以公告方式辦理之採購案</text:span><text:span text:style-name="a3523" text:class-names="">，</text:span><text:span text:style-name="a3524" text:class-names="">未主動於投標文件內據實表明其身分關係</text:span><text:span text:style-name="a3525" text:class-names="">，違反公職人員利益衝突迴避法第</text:span><text:span text:style-name="a3526" text:class-names="">14</text:span><text:span text:style-name="a3527" text:class-names="">條第</text:span><text:span text:style-name="a3528" text:class-names="">2</text:span><text:span text:style-name="a3529" text:class-names="">項規定。</text:span></text:p>
                  </text:list-item>
                </text:list>
              </table:table-cell>
              <table:table-cell table:style-name="a3537">
                <text:list text:style-name="a3536">
                  <text:list-item>
                    <text:p text:style-name="a3535" text:class-names="" text:cond-style-name=""><text:span text:style-name="a3533" text:class-names="">8</text:span><text:span text:style-name="a3534" text:class-names="">萬元</text:span></text:p>
                  </text:list-item>
                </text:list>
              </table:table-cell>
              <table:table-cell table:style-name="a3559">
                <text:list text:style-name="a3541">
                  <text:list-item>
                    <text:p text:style-name="a3540" text:class-names="" text:cond-style-name=""><text:span text:style-name="a3538" text:class-names="">110</text:span><text:span text:style-name="a3539" text:class-names=""/></text:p>
                  </text:list-item>
                </text:list>
                <text:list text:style-name="a3544">
                  <text:list-item>
                    <text:p text:style-name="a3543" text:class-names="" text:cond-style-name=""><text:span text:style-name="a3542" text:class-names="">年</text:span></text:p>
                  </text:list-item>
                </text:list>
                <text:list text:style-name="a3548">
                  <text:list-item>
                    <text:p text:style-name="a3547" text:class-names="" text:cond-style-name=""><text:span text:style-name="a3545" text:class-names="">10</text:span><text:span text:style-name="a3546" text:class-names=""/></text:p>
                  </text:list-item>
                </text:list>
                <text:list text:style-name="a3551">
                  <text:list-item>
                    <text:p text:style-name="a3550" text:class-names="" text:cond-style-name=""><text:span text:style-name="a3549" text:class-names="">月</text:span></text:p>
                  </text:list-item>
                </text:list>
                <text:list text:style-name="a3555">
                  <text:list-item>
                    <text:p text:style-name="a3554" text:class-names="" text:cond-style-name=""><text:span text:style-name="a3552" text:class-names="">8</text:span><text:span text:style-name="a3553" text:class-names=""/></text:p>
                  </text:list-item>
                </text:list>
                <text:list text:style-name="a3558">
                  <text:list-item>
                    <text:p text:style-name="a3557" text:class-names="" text:cond-style-name=""><text:span text:style-name="a3556" text:class-names="">日</text:span></text:p>
                  </text:list-item>
                </text:list>
              </table:table-cell>
              <table:table-cell table:style-name="a3580">
                <text:list text:style-name="a3562">
                  <text:list-item>
                    <text:p text:style-name="a3561" text:class-names="" text:cond-style-name=""><text:span text:style-name="a3560" text:class-names="">110</text:span></text:p>
                  </text:list-item>
                </text:list>
                <text:list text:style-name="a3565">
                  <text:list-item>
                    <text:p text:style-name="a3564" text:class-names="" text:cond-style-name=""><text:span text:style-name="a3563" text:class-names="">年</text:span></text:p>
                  </text:list-item>
                </text:list>
                <text:list text:style-name="a3569">
                  <text:list-item>
                    <text:p text:style-name="a3568" text:class-names="" text:cond-style-name=""><text:span text:style-name="a3566" text:class-names="">11</text:span><text:span text:style-name="a3567" text:class-names=""/></text:p>
                  </text:list-item>
                </text:list>
                <text:list text:style-name="a3572">
                  <text:list-item>
                    <text:p text:style-name="a3571" text:class-names="" text:cond-style-name=""><text:span text:style-name="a3570" text:class-names="">月</text:span></text:p>
                  </text:list-item>
                </text:list>
                <text:list text:style-name="a3576">
                  <text:list-item>
                    <text:p text:style-name="a3575" text:class-names="" text:cond-style-name=""><text:span text:style-name="a3573" text:class-names="">11</text:span><text:span text:style-name="a3574" text:class-names=""/></text:p>
                  </text:list-item>
                </text:list>
                <text:list text:style-name="a3579">
                  <text:list-item>
                    <text:p text:style-name="a3578" text:class-names="" text:cond-style-name=""><text:span text:style-name="a3577" text:class-names="">日</text:span></text:p>
                  </text:list-item>
                </text:list>
              </table:table-cell>
            </table:table-row>
          </table:table>
          <draw:image xlink:href="media/image20.png" xlink:type="simple" xlink:show="embed" xlink:actuate="onLoad"/>
          <svg:title/>
          <svg:desc/>
        </draw:frame>
        <draw:frame draw:id="id456" draw:style-name="a3584" draw:name="Google Shape;257;p31" svg:x="0.75282in" svg:y="1.18723in" svg:width="8.63971in" svg:height="0.23097in">
          <draw:text-box>
            <text:p text:style-name="a3583" text:class-names="" text:cond-style-name=""><text:span text:style-name="a3581" text:class-names="">監察院辦理公職人員利益衝突迴避罰鍰處分案件確定名單</text:span><text:span text:style-name="a3582" text:class-names=""/></text:p>
          </draw:text-box>
          <svg:title/>
          <svg:desc/>
        </draw:frame>
        <draw:custom-shape svg:x="8.37024in" svg:y="0.30436in" svg:width="1.15164in" svg:height="0.56247in" draw:id="id457" draw:style-name="a3588" draw:name="Google Shape;249;p31">
          <svg:title/>
          <svg:desc/>
          <text:p text:style-name="a3587" text:class-names="" text:cond-style-name=""><text:span text:style-name="a3585" text:class-names="">關係人</text:span><text:span text:style-name="a3586" text:class-names=""/></text:p>
          <draw:enhanced-geometry xmlns:dr3d="urn:oasis:names:tc:opendocument:xmlns:dr3d:1.0" draw:type="non-primitive" svg:viewBox="0 0 21600 21600" draw:enhanced-path="M 0 0 L 21600 0 21600 21600 0 21600 Z N"/>
        </draw:custom-shape>
        <presentation:notes draw:style-name="a3591">
          <draw:page-thumbnail draw:page-number="43" svg:x="0.09722in" svg:y="0.81424in" svg:width="7.23958in" svg:height="4.07292in" presentation:class="page" draw:id="id458" presentation:style-name="a3589" draw:name="Google Shape;146;g278dfac31ac_0_3:notes">
            <svg:title/>
            <svg:desc/>
          </draw:page-thumbnail>
          <draw:frame draw:id="id459" presentation:style-name="a3590" draw:name="Google Shape;147;g278dfac31ac_0_3:notes" svg:x="0.7434in" svg:y="5.1582in" svg:width="5.94722in" svg:height="4.88672in" presentation:class="notes" presentation:placeholder="true">
            <draw:text-box/>
            <svg:title/>
            <svg:desc/>
          </draw:frame>
        </presentation:notes>
      </draw:page>
      <draw:page draw:name="Slide425" draw:style-name="a3592" draw:master-page-name="Master1-Layout8-cust-CUSTOM_10" presentation:presentation-page-layout-name="Master1-PPL8" draw:id="Slide-680">
        <draw:frame draw:id="id460" presentation:style-name="a3598" draw:name="Google Shape;149;p29" svg:x="0.67791in" svg:y="0.20174in" svg:width="9.05182in" svg:height="0.76772in" presentation:class="title" presentation:placeholder="false">
          <draw:text-box>
            <text:p text:style-name="a3597" text:class-names="" text:cond-style-name=""><text:span text:style-name="a3593" text:class-names="">裁罰實例</text:span><text:span text:style-name="a3594" text:class-names="">/</text:span><text:span text:style-name="a3595" text:class-names="">政府機關</text:span><text:span text:style-name="a3596" text:class-names=""/></text:p>
          </draw:text-box>
          <svg:title/>
          <svg:desc/>
        </draw:frame>
        <draw:frame draw:id="id461" draw:name="表格 1" svg:x="0.88397in" svg:y="1.63598in" svg:width="8.0621in" svg:height="3.64107in">
          <table:table table:style-name="a3599" table:template-name="{80A30465-8FB2-4D31-BB19-6E84CC96C93C}" table:use-banding-columns-styles="false" table:use-banding-rows-styles="false" table:use-first-column-styles="false" table:use-first-row-styles="false" table:use-last-column-styles="false" table:use-last-row-styles="false">
            <table:table-column table:style-name="a3600" table:default-cell-style-name=""/>
            <table:table-column table:style-name="a3601" table:default-cell-style-name=""/>
            <table:table-column table:style-name="a3602" table:default-cell-style-name=""/>
            <table:table-column table:style-name="a3603" table:default-cell-style-name=""/>
            <table:table-column table:style-name="a3604" table:default-cell-style-name=""/>
            <table:table-column table:style-name="a3605" table:default-cell-style-name=""/>
            <table:table-column table:style-name="a3606" table:default-cell-style-name=""/>
            <table:table-column table:style-name="a3607" table:default-cell-style-name=""/>
            <table:table-row table:style-name="a3608" table:default-cell-style-name="">
              <table:table-cell table:style-name="a3613">
                <text:list text:style-name="a3612">
                  <text:list-item>
                    <text:p text:style-name="a3611" text:class-names="" text:cond-style-name=""><text:span text:style-name="a3609" text:class-names="">項次</text:span><text:span text:style-name="a3610" text:class-names=""/></text:p>
                  </text:list-item>
                </text:list>
              </table:table-cell>
              <table:table-cell table:style-name="a3618">
                <text:list text:style-name="a3617">
                  <text:list-item>
                    <text:p text:style-name="a3616" text:class-names="" text:cond-style-name=""><text:span text:style-name="a3614" text:class-names="">受處分人</text:span><text:span text:style-name="a3615" text:class-names=""/></text:p>
                  </text:list-item>
                </text:list>
              </table:table-cell>
              <table:table-cell table:style-name="a3626">
                <text:list text:style-name="a3621">
                  <text:list-item>
                    <text:p text:style-name="a3620" text:class-names="" text:cond-style-name=""><text:span text:style-name="a3619" text:class-names="">服務機關</text:span></text:p>
                  </text:list-item>
                </text:list>
                <text:list text:style-name="a3625">
                  <text:list-item>
                    <text:p text:style-name="a3624" text:class-names="" text:cond-style-name=""><text:span text:style-name="a3622" text:class-names="">團體</text:span><text:span text:style-name="a3623" text:class-names=""/></text:p>
                  </text:list-item>
                </text:list>
              </table:table-cell>
              <table:table-cell table:style-name="a3631">
                <text:list text:style-name="a3630">
                  <text:list-item>
                    <text:p text:style-name="a3629" text:class-names="" text:cond-style-name=""><text:span text:style-name="a3627" text:class-names="">職稱</text:span><text:span text:style-name="a3628" text:class-names=""/></text:p>
                  </text:list-item>
                </text:list>
              </table:table-cell>
              <table:table-cell table:style-name="a3636">
                <text:list text:style-name="a3635">
                  <text:list-item>
                    <text:p text:style-name="a3634" text:class-names="" text:cond-style-name=""><text:span text:style-name="a3632" text:class-names="">主旨及事實</text:span><text:span text:style-name="a3633" text:class-names=""/></text:p>
                  </text:list-item>
                </text:list>
              </table:table-cell>
              <table:table-cell table:style-name="a3647">
                <text:list text:style-name="a3640">
                  <text:list-item>
                    <text:p text:style-name="a3639" text:class-names="" text:cond-style-name=""><text:span text:style-name="a3637" text:class-names="">處分確定金額</text:span><text:span text:style-name="a3638" text:class-names=""/></text:p>
                  </text:list-item>
                </text:list>
                <text:list text:style-name="a3646">
                  <text:list-item>
                    <text:p text:style-name="a3645" text:class-names="" text:cond-style-name=""><text:span text:style-name="a3641" text:class-names="">(</text:span><text:span text:style-name="a3642" text:class-names="">新臺幣</text:span><text:span text:style-name="a3643" text:class-names="">)</text:span><text:span text:style-name="a3644" text:class-names=""/></text:p>
                  </text:list-item>
                </text:list>
              </table:table-cell>
              <table:table-cell table:style-name="a3652">
                <text:list text:style-name="a3651">
                  <text:list-item>
                    <text:p text:style-name="a3650" text:class-names="" text:cond-style-name=""><text:span text:style-name="a3648" text:class-names="">處分日期</text:span><text:span text:style-name="a3649" text:class-names=""/></text:p>
                  </text:list-item>
                </text:list>
              </table:table-cell>
              <table:table-cell table:style-name="a3657">
                <text:list text:style-name="a3656">
                  <text:list-item>
                    <text:p text:style-name="a3655" text:class-names="" text:cond-style-name=""><text:span text:style-name="a3653" text:class-names="">確定日期</text:span><text:span text:style-name="a3654" text:class-names=""/></text:p>
                  </text:list-item>
                </text:list>
              </table:table-cell>
            </table:table-row>
            <table:table-row table:style-name="a3658" table:default-cell-style-name="">
              <table:table-cell table:style-name="a3663">
                <text:list text:style-name="a3662">
                  <text:list-item>
                    <text:p text:style-name="a3661" text:class-names="" text:cond-style-name=""><text:span text:style-name="a3659" text:class-names="">4</text:span><text:span text:style-name="a3660" text:class-names=""/></text:p>
                  </text:list-item>
                </text:list>
              </table:table-cell>
              <table:table-cell table:style-name="a3667">
                <text:list text:style-name="a3666">
                  <text:list-item>
                    <text:p text:style-name="a3665" text:class-names="" text:cond-style-name=""><text:span text:style-name="a3664" text:class-names="">花蓮縣吉安鄉公所</text:span></text:p>
                  </text:list-item>
                </text:list>
              </table:table-cell>
              <table:table-cell table:style-name="a3672">
                <text:list text:style-name="a3671">
                  <text:list-item>
                    <text:p text:style-name="a3670" text:class-names="" text:cond-style-name=""><text:span text:style-name="a3668" text:class-names="">--</text:span><text:span text:style-name="a3669" text:class-names=""/></text:p>
                  </text:list-item>
                </text:list>
              </table:table-cell>
              <table:table-cell table:style-name="a3677">
                <text:list text:style-name="a3676">
                  <text:list-item>
                    <text:p text:style-name="a3675" text:class-names="" text:cond-style-name=""><text:span text:style-name="a3673" text:class-names="">--</text:span><text:span text:style-name="a3674" text:class-names=""/></text:p>
                  </text:list-item>
                </text:list>
              </table:table-cell>
              <table:table-cell table:style-name="a3696">
                <text:list text:style-name="a3695">
                  <text:list-item>
                    <text:p text:style-name="a3694" text:class-names="" text:cond-style-name=""><text:span text:style-name="a3678" text:class-names="">受處分人與花蓮縣吉安鄉民代表會代表之關係人花蓮縣吉安鄉仁里社區發展協會於</text:span><text:span text:style-name="a3679" text:class-names="">112</text:span><text:span text:style-name="a3680" text:class-names="">年</text:span><text:span text:style-name="a3681" text:class-names="">2</text:span><text:span text:style-name="a3682" text:class-names="">月</text:span><text:span text:style-name="a3683" text:class-names="">23</text:span><text:span text:style-name="a3684" text:class-names="">日為補助行為，</text:span><text:span text:style-name="a3685" text:class-names="">未於補助行為成立後</text:span><text:span text:style-name="a3686" text:class-names="">30</text:span><text:span text:style-name="a3687" text:class-names="">日內主動公開</text:span><text:span text:style-name="a3688" text:class-names="">關係人之身分關係，違反公職人員利益衝突迴避法</text:span><text:span text:style-name="a3689" text:class-names="">第</text:span><text:span text:style-name="a3690" text:class-names="">14</text:span><text:span text:style-name="a3691" text:class-names="">條第</text:span><text:span text:style-name="a3692" text:class-names="">2</text:span><text:span text:style-name="a3693" text:class-names="">項規定。</text:span></text:p>
                  </text:list-item>
                </text:list>
              </table:table-cell>
              <table:table-cell table:style-name="a3701">
                <text:list text:style-name="a3700">
                  <text:list-item>
                    <text:p text:style-name="a3699" text:class-names="" text:cond-style-name=""><text:span text:style-name="a3697" text:class-names="">5</text:span><text:span text:style-name="a3698" text:class-names="">萬元</text:span></text:p>
                  </text:list-item>
                </text:list>
              </table:table-cell>
              <table:table-cell table:style-name="a3723">
                <text:list text:style-name="a3705">
                  <text:list-item>
                    <text:p text:style-name="a3704" text:class-names="" text:cond-style-name=""><text:span text:style-name="a3702" text:class-names="">112</text:span><text:span text:style-name="a3703" text:class-names=""/></text:p>
                  </text:list-item>
                </text:list>
                <text:list text:style-name="a3708">
                  <text:list-item>
                    <text:p text:style-name="a3707" text:class-names="" text:cond-style-name=""><text:span text:style-name="a3706" text:class-names="">年</text:span></text:p>
                  </text:list-item>
                </text:list>
                <text:list text:style-name="a3712">
                  <text:list-item>
                    <text:p text:style-name="a3711" text:class-names="" text:cond-style-name=""><text:span text:style-name="a3709" text:class-names="">12</text:span><text:span text:style-name="a3710" text:class-names=""/></text:p>
                  </text:list-item>
                </text:list>
                <text:list text:style-name="a3715">
                  <text:list-item>
                    <text:p text:style-name="a3714" text:class-names="" text:cond-style-name=""><text:span text:style-name="a3713" text:class-names="">月</text:span></text:p>
                  </text:list-item>
                </text:list>
                <text:list text:style-name="a3719">
                  <text:list-item>
                    <text:p text:style-name="a3718" text:class-names="" text:cond-style-name=""><text:span text:style-name="a3716" text:class-names="">5</text:span><text:span text:style-name="a3717" text:class-names=""/></text:p>
                  </text:list-item>
                </text:list>
                <text:list text:style-name="a3722">
                  <text:list-item>
                    <text:p text:style-name="a3721" text:class-names="" text:cond-style-name=""><text:span text:style-name="a3720" text:class-names="">日</text:span></text:p>
                  </text:list-item>
                </text:list>
              </table:table-cell>
              <table:table-cell table:style-name="a3745">
                <text:list text:style-name="a3727">
                  <text:list-item>
                    <text:p text:style-name="a3726" text:class-names="" text:cond-style-name=""><text:span text:style-name="a3724" text:class-names="">113</text:span><text:span text:style-name="a3725" text:class-names=""/></text:p>
                  </text:list-item>
                </text:list>
                <text:list text:style-name="a3730">
                  <text:list-item>
                    <text:p text:style-name="a3729" text:class-names="" text:cond-style-name=""><text:span text:style-name="a3728" text:class-names="">年</text:span></text:p>
                  </text:list-item>
                </text:list>
                <text:list text:style-name="a3734">
                  <text:list-item>
                    <text:p text:style-name="a3733" text:class-names="" text:cond-style-name=""><text:span text:style-name="a3731" text:class-names="">1</text:span><text:span text:style-name="a3732" text:class-names=""/></text:p>
                  </text:list-item>
                </text:list>
                <text:list text:style-name="a3737">
                  <text:list-item>
                    <text:p text:style-name="a3736" text:class-names="" text:cond-style-name=""><text:span text:style-name="a3735" text:class-names="">月</text:span></text:p>
                  </text:list-item>
                </text:list>
                <text:list text:style-name="a3741">
                  <text:list-item>
                    <text:p text:style-name="a3740" text:class-names="" text:cond-style-name=""><text:span text:style-name="a3738" text:class-names="">11</text:span><text:span text:style-name="a3739" text:class-names=""/></text:p>
                  </text:list-item>
                </text:list>
                <text:list text:style-name="a3744">
                  <text:list-item>
                    <text:p text:style-name="a3743" text:class-names="" text:cond-style-name=""><text:span text:style-name="a3742" text:class-names="">日</text:span></text:p>
                  </text:list-item>
                </text:list>
              </table:table-cell>
            </table:table-row>
          </table:table>
          <draw:image xlink:href="media/image21.png" xlink:type="simple" xlink:show="embed" xlink:actuate="onLoad"/>
          <svg:title/>
          <svg:desc/>
        </draw:frame>
        <draw:frame draw:id="id462" draw:style-name="a3749" draw:name="Google Shape;257;p31" svg:x="0.75282in" svg:y="1.18723in" svg:width="8.63971in" svg:height="0.23097in">
          <draw:text-box>
            <text:p text:style-name="a3748" text:class-names="" text:cond-style-name=""><text:span text:style-name="a3746" text:class-names="">監察院辦理公職人員利益衝突迴避罰鍰處分案件確定名單</text:span><text:span text:style-name="a3747" text:class-names=""/></text:p>
          </draw:text-box>
          <svg:title/>
          <svg:desc/>
        </draw:frame>
        <draw:custom-shape svg:x="7.98989in" svg:y="0.30436in" svg:width="1.61659in" svg:height="0.56247in" draw:id="id463" draw:style-name="a3753" draw:name="Google Shape;249;p31">
          <svg:title/>
          <svg:desc/>
          <text:p text:style-name="a3752" text:class-names="" text:cond-style-name=""><text:span text:style-name="a3750" text:class-names="">專責人員</text:span><text:span text:style-name="a3751" text:class-names=""/></text:p>
          <draw:enhanced-geometry xmlns:dr3d="urn:oasis:names:tc:opendocument:xmlns:dr3d:1.0" draw:type="non-primitive" svg:viewBox="0 0 21600 21600" draw:enhanced-path="M 0 0 L 21600 0 21600 21600 0 21600 Z N"/>
        </draw:custom-shape>
        <presentation:notes draw:style-name="a3756">
          <draw:page-thumbnail draw:page-number="44" svg:x="0.09722in" svg:y="0.81424in" svg:width="7.23958in" svg:height="4.07292in" presentation:class="page" draw:id="id464" presentation:style-name="a3754" draw:name="Google Shape;146;g278dfac31ac_0_3:notes">
            <svg:title/>
            <svg:desc/>
          </draw:page-thumbnail>
          <draw:frame draw:id="id465" presentation:style-name="a3755" draw:name="Google Shape;147;g278dfac31ac_0_3:notes" svg:x="0.7434in" svg:y="5.1582in" svg:width="5.94722in" svg:height="4.88672in" presentation:class="notes" presentation:placeholder="true">
            <draw:text-box/>
            <svg:title/>
            <svg:desc/>
          </draw:frame>
        </presentation:notes>
      </draw:page>
      <draw:page draw:name="Slide426" draw:style-name="a3757" draw:master-page-name="Master1-Layout8-cust-CUSTOM_10" presentation:presentation-page-layout-name="Master1-PPL8" draw:id="Slide-681">
        <draw:frame draw:id="id466" draw:name="內容版面配置區 5" svg:x="0.35381in" svg:y="0.7663in" svg:width="9.52862in" svg:height="4.43084in">
          <table:table table:style-name="a3758" table:template-name="{00000000-0000-0000-0000-000000000000}" table:use-banding-columns-styles="false" table:use-banding-rows-styles="true" table:use-first-column-styles="false" table:use-first-row-styles="true" table:use-last-column-styles="false" table:use-last-row-styles="false">
            <table:table-column table:style-name="a3759" table:default-cell-style-name=""/>
            <table:table-column table:style-name="a3760" table:default-cell-style-name=""/>
            <table:table-row table:style-name="a3761" table:default-cell-style-name="">
              <table:table-cell table:style-name="a3769">
                <text:list text:style-name="a3765">
                  <text:list-item>
                    <text:p text:style-name="a3764" text:class-names="" text:cond-style-name=""><text:span text:style-name="a3762" text:class-names="">違反本法規定</text:span><text:span text:style-name="a3763" text:class-names=""/></text:p>
                  </text:list-item>
                </text:list>
                <text:list text:style-name="a3768">
                  <text:list-item>
                    <text:p text:style-name="a3767" text:class-names="" text:cond-style-name=""><text:span text:style-name="a3766" text:class-names="">之情形</text:span></text:p>
                  </text:list-item>
                </text:list>
              </table:table-cell>
              <table:table-cell table:style-name="a3773">
                <text:list text:style-name="a3772">
                  <text:list-item>
                    <text:p text:style-name="a3771" text:class-names="" text:cond-style-name=""><text:span text:style-name="a3770" text:class-names="">罰鍰</text:span></text:p>
                  </text:list-item>
                </text:list>
              </table:table-cell>
            </table:table-row>
            <table:table-row table:style-name="a3774" table:default-cell-style-name="">
              <table:table-cell table:style-name="a3781">
                <text:list text:style-name="a3780">
                  <text:list-item>
                    <text:p text:style-name="a3779" text:class-names="" text:cond-style-name=""><text:span text:style-name="a3775" text:class-names="">(</text:span><text:span text:style-name="a3776" text:class-names="">一</text:span><text:span text:style-name="a3777" text:class-names="">)</text:span><text:span text:style-name="a3778" text:class-names="">未自行迴避</text:span></text:p>
                  </text:list-item>
                </text:list>
              </table:table-cell>
              <table:table-cell table:style-name="a3799">
                <text:list text:style-name="a3798">
                  <text:list-item>
                    <text:p text:style-name="a3797" text:class-names="" text:cond-style-name=""><text:span text:style-name="a3782" text:class-names="">違反者，處新臺幣</text:span><text:span text:style-name="a3783" text:class-names="">(</text:span><text:span text:style-name="a3784" text:class-names="">下同</text:span><text:span text:style-name="a3785" text:class-names="">)10</text:span><text:span text:style-name="a3786" text:class-names="">萬元以上</text:span><text:span text:style-name="a3787" text:class-names="">200</text:span><text:span text:style-name="a3788" text:class-names="">萬元以下罰鍰</text:span><text:span text:style-name="a3789" text:class-names="">(</text:span><text:span text:style-name="a3790" text:class-names="">本法第</text:span><text:span text:style-name="a3791" text:class-names="">16</text:span><text:span text:style-name="a3792" text:class-names="">條第</text:span><text:span text:style-name="a3793" text:class-names="">1</text:span><text:span text:style-name="a3794" text:class-names="">項</text:span><text:span text:style-name="a3795" text:class-names="">)</text:span><text:span text:style-name="a3796" text:class-names="">。</text:span></text:p>
                  </text:list-item>
                </text:list>
              </table:table-cell>
            </table:table-row>
            <table:table-row table:style-name="a3800" table:default-cell-style-name="">
              <table:table-cell table:style-name="a3807">
                <text:list text:style-name="a3806">
                  <text:list-item>
                    <text:p text:style-name="a3805" text:class-names="" text:cond-style-name=""><text:span text:style-name="a3801" text:class-names="">(</text:span><text:span text:style-name="a3802" text:class-names="">二</text:span><text:span text:style-name="a3803" text:class-names="">)</text:span><text:span text:style-name="a3804" text:class-names="">經命迴避拒絕迴避</text:span></text:p>
                  </text:list-item>
                </text:list>
              </table:table-cell>
              <table:table-cell table:style-name="a3823">
                <text:list text:style-name="a3822">
                  <text:list-item>
                    <text:p text:style-name="a3821" text:class-names="" text:cond-style-name=""><text:span text:style-name="a3808" text:class-names="">違反者，處</text:span><text:span text:style-name="a3809" text:class-names="">15</text:span><text:span text:style-name="a3810" text:class-names="">萬元以上</text:span><text:span text:style-name="a3811" text:class-names="">300</text:span><text:span text:style-name="a3812" text:class-names="">萬元以下罰鍰。</text:span><text:span text:style-name="a3813" text:class-names="">(</text:span><text:span text:style-name="a3814" text:class-names="">第</text:span><text:span text:style-name="a3815" text:class-names="">16</text:span><text:span text:style-name="a3816" text:class-names="">條第</text:span><text:span text:style-name="a3817" text:class-names="">2</text:span><text:span text:style-name="a3818" text:class-names="">項</text:span><text:span text:style-name="a3819" text:class-names="">)</text:span><text:span text:style-name="a3820" text:class-names=""/></text:p>
                  </text:list-item>
                </text:list>
              </table:table-cell>
            </table:table-row>
            <table:table-row table:style-name="a3824" table:default-cell-style-name="">
              <table:table-cell table:style-name="a3831">
                <text:list text:style-name="a3830">
                  <text:list-item>
                    <text:p text:style-name="a3829" text:class-names="" text:cond-style-name=""><text:span text:style-name="a3825" text:class-names="">(</text:span><text:span text:style-name="a3826" text:class-names="">三</text:span><text:span text:style-name="a3827" text:class-names="">)</text:span><text:span text:style-name="a3828" text:class-names="">公職人員假借權力圖利</text:span></text:p>
                  </text:list-item>
                </text:list>
              </table:table-cell>
              <table:table-cell table:style-name="a3845" table:number-rows-spanned="2">
                <text:list text:style-name="a3844">
                  <text:list-item>
                    <text:p text:style-name="a3843" text:class-names="" text:cond-style-name=""><text:span text:style-name="a3832" text:class-names="">違反者，處</text:span><text:span text:style-name="a3833" text:class-names="">30</text:span><text:span text:style-name="a3834" text:class-names="">萬元以上</text:span><text:span text:style-name="a3835" text:class-names="">600</text:span><text:span text:style-name="a3836" text:class-names="">萬元以下罰鍰<text:s text:c="1"/></text:span><text:span text:style-name="a3837" text:class-names="">(</text:span><text:span text:style-name="a3838" text:class-names="">本法第</text:span><text:span text:style-name="a3839" text:class-names="">14</text:span><text:span text:style-name="a3840" text:class-names="">條</text:span><text:span text:style-name="a3841" text:class-names="">)</text:span><text:span text:style-name="a3842" text:class-names="">。</text:span></text:p>
                  </text:list-item>
                </text:list>
              </table:table-cell>
            </table:table-row>
            <table:table-row table:style-name="a3846" table:default-cell-style-name="">
              <table:table-cell table:style-name="a3853">
                <text:list text:style-name="a3852">
                  <text:list-item>
                    <text:p text:style-name="a3851" text:class-names="" text:cond-style-name=""><text:span text:style-name="a3847" text:class-names="">(</text:span><text:span text:style-name="a3848" text:class-names="">四</text:span><text:span text:style-name="a3849" text:class-names="">)</text:span><text:span text:style-name="a3850" text:class-names="">關係人請託關說圖利</text:span></text:p>
                  </text:list-item>
                </text:list>
              </table:table-cell>
              <table:covered-table-cell table:style-name=""/>
            </table:table-row>
            <table:table-row table:style-name="a3854" table:default-cell-style-name="">
              <table:table-cell table:style-name="a3861">
                <text:list text:style-name="a3860">
                  <text:list-item>
                    <text:p text:style-name="a3859" text:class-names="" text:cond-style-name=""><text:span text:style-name="a3855" text:class-names="">(</text:span><text:span text:style-name="a3856" text:class-names="">五</text:span><text:span text:style-name="a3857" text:class-names="">)</text:span><text:span text:style-name="a3858" text:class-names="">違法交易或補助行為</text:span></text:p>
                  </text:list-item>
                </text:list>
              </table:table-cell>
              <table:table-cell table:style-name="a3917">
                <text:list text:style-name="a3873">
                  <text:list-item>
                    <text:p text:style-name="a3872" text:class-names="" text:cond-style-name=""><text:span text:style-name="a3862" text:class-names="">未</text:span><text:span text:style-name="a3863" text:class-names="">達</text:span><text:span text:style-name="a3864" text:class-names="">10</text:span><text:span text:style-name="a3865" text:class-names="">萬元者</text:span><text:span text:style-name="a3866" text:class-names="">，處</text:span><text:span text:style-name="a3867" text:class-names="">1</text:span><text:span text:style-name="a3868" text:class-names="">萬元以上</text:span><text:span text:style-name="a3869" text:class-names="">5</text:span><text:span text:style-name="a3870" text:class-names="">萬元以下罰鍰</text:span><text:span text:style-name="a3871" text:class-names=""/></text:p>
                  </text:list-item>
                </text:list>
                <text:list text:style-name="a3885">
                  <text:list-item>
                    <text:p text:style-name="a3884" text:class-names="" text:cond-style-name=""><text:span text:style-name="a3874" text:class-names="">10</text:span><text:span text:style-name="a3875" text:class-names="">萬以上未達</text:span><text:span text:style-name="a3876" text:class-names="">100</text:span><text:span text:style-name="a3877" text:class-names="">萬元者</text:span><text:span text:style-name="a3878" text:class-names="">，處</text:span><text:span text:style-name="a3879" text:class-names="">6</text:span><text:span text:style-name="a3880" text:class-names="">萬元以上</text:span><text:span text:style-name="a3881" text:class-names="">50</text:span><text:span text:style-name="a3882" text:class-names="">萬元以下罰鍰</text:span><text:span text:style-name="a3883" text:class-names=""/></text:p>
                  </text:list-item>
                </text:list>
                <text:list text:style-name="a3897">
                  <text:list-item>
                    <text:p text:style-name="a3896" text:class-names="" text:cond-style-name=""><text:span text:style-name="a3886" text:class-names="">100</text:span><text:span text:style-name="a3887" text:class-names="">萬元以上未達</text:span><text:span text:style-name="a3888" text:class-names="">1</text:span><text:span text:style-name="a3889" text:class-names="">千萬元者</text:span><text:span text:style-name="a3890" text:class-names="">，處</text:span><text:span text:style-name="a3891" text:class-names="">60</text:span><text:span text:style-name="a3892" text:class-names="">萬元以上</text:span><text:span text:style-name="a3893" text:class-names="">500</text:span><text:span text:style-name="a3894" text:class-names="">萬元以下罰鍰</text:span><text:span text:style-name="a3895" text:class-names=""/></text:p>
                  </text:list-item>
                </text:list>
                <text:list text:style-name="a3906">
                  <text:list-item>
                    <text:p text:style-name="a3905" text:class-names="" text:cond-style-name=""><text:span text:style-name="a3898" text:class-names="">金額</text:span><text:span text:style-name="a3899" text:class-names="">1</text:span><text:span text:style-name="a3900" text:class-names="">千萬元以上者</text:span><text:span text:style-name="a3901" text:class-names="">，處</text:span><text:span text:style-name="a3902" text:class-names="">600</text:span><text:span text:style-name="a3903" text:class-names="">萬元以上該金額以下罰鍰<text:s text:c="1"/></text:span><text:span text:style-name="a3904" text:class-names=""/></text:p>
                  </text:list-item>
                </text:list>
                <text:list text:style-name="a3916">
                  <text:list-item>
                    <text:p text:style-name="a3915" text:class-names="" text:cond-style-name=""><text:span text:style-name="a3907" text:class-names="">(</text:span><text:span text:style-name="a3908" text:class-names="">本法第</text:span><text:span text:style-name="a3909" text:class-names="">18</text:span><text:span text:style-name="a3910" text:class-names="">條第</text:span><text:span text:style-name="a3911" text:class-names="">1</text:span><text:span text:style-name="a3912" text:class-names="">項</text:span><text:span text:style-name="a3913" text:class-names="">)</text:span><text:span text:style-name="a3914" text:class-names="">。</text:span></text:p>
                  </text:list-item>
                </text:list>
              </table:table-cell>
            </table:table-row>
            <table:table-row table:style-name="a3918" table:default-cell-style-name="">
              <table:table-cell table:style-name="a3925">
                <text:list text:style-name="a3924">
                  <text:list-item>
                    <text:p text:style-name="a3923" text:class-names="" text:cond-style-name=""><text:span text:style-name="a3919" text:class-names="">(</text:span><text:span text:style-name="a3920" text:class-names="">六</text:span><text:span text:style-name="a3921" text:class-names="">)</text:span><text:span text:style-name="a3922" text:class-names="">未依規定揭露或公開</text:span></text:p>
                  </text:list-item>
                </text:list>
              </table:table-cell>
              <table:table-cell table:style-name="a3942">
                <text:list text:style-name="a3941">
                  <text:list-item>
                    <text:p text:style-name="a3940" text:class-names="" text:cond-style-name=""><text:span text:style-name="a3926" text:class-names="">違反者，處</text:span><text:span text:style-name="a3927" text:class-names="">5</text:span><text:span text:style-name="a3928" text:class-names="">萬元以上</text:span><text:span text:style-name="a3929" text:class-names="">50</text:span><text:span text:style-name="a3930" text:class-names="">萬元以下</text:span><text:span text:style-name="a3931" text:class-names="">罰鍰並得按次處罰</text:span><text:span text:style-name="a3932" text:class-names="">(</text:span><text:span text:style-name="a3933" text:class-names="">本法第</text:span><text:span text:style-name="a3934" text:class-names="">18</text:span><text:span text:style-name="a3935" text:class-names="">條第</text:span><text:span text:style-name="a3936" text:class-names="">3</text:span><text:span text:style-name="a3937" text:class-names="">項</text:span><text:span text:style-name="a3938" text:class-names="">)</text:span><text:span text:style-name="a3939" text:class-names="">。</text:span></text:p>
                  </text:list-item>
                </text:list>
              </table:table-cell>
            </table:table-row>
          </table:table>
          <draw:image xlink:href="media/image22.png" xlink:type="simple" xlink:show="embed" xlink:actuate="onLoad"/>
          <svg:title/>
          <svg:desc/>
        </draw:frame>
        <draw:frame draw:id="id467" presentation:style-name="a3946" draw:name="Google Shape;149;p29" svg:x="0.57791in" svg:y="0.09404in" svg:width="9.05182in" svg:height="0.53672in" presentation:class="title" presentation:placeholder="false">
          <draw:text-box>
            <text:p text:style-name="a3945" text:class-names="" text:cond-style-name=""><text:span text:style-name="a3943" text:class-names="">裁罰規定</text:span><text:span text:style-name="a3944" text:class-names=""/></text:p>
          </draw:text-box>
          <svg:title/>
          <svg:desc/>
        </draw:frame>
      </draw:page>
      <draw:page draw:name="Slide427" draw:style-name="a3947" draw:master-page-name="Master1-Layout8-cust-CUSTOM_10" presentation:presentation-page-layout-name="Master1-PPL8" draw:id="Slide-682">
        <draw:frame draw:id="id468" draw:style-name="a3948" draw:name="圖片 1" svg:x="0.16154in" svg:y="0.10036in" svg:width="7.77228in" svg:height="2.03528in" style:rel-width="scale" style:rel-height="scale">
          <draw:image xlink:href="media/image23.png" xlink:type="simple" xlink:show="embed" xlink:actuate="onLoad"/>
          <svg:title/>
          <svg:desc/>
        </draw:frame>
        <draw:custom-shape svg:x="2.93077in" svg:y="1.93495in" svg:width="0.50769in" svg:height="0.23847in" draw:id="id469" draw:style-name="a3951" draw:name="矩形 2">
          <svg:title/>
          <svg:desc/>
          <text:p text:style-name="a3950" text:class-names="" text:cond-style-name=""><text:span text:style-name="a3949" text:class-names=""/></text:p>
          <draw:enhanced-geometry xmlns:dr3d="urn:oasis:names:tc:opendocument:xmlns:dr3d:1.0" draw:type="non-primitive" svg:viewBox="0 0 21600 21600" draw:enhanced-path="M 0 0 L 21600 0 21600 21600 0 21600 Z N"/>
        </draw:custom-shape>
        <draw:frame draw:id="id470" draw:style-name="a3952" draw:name="圖片 3" svg:x="0.16887in" svg:y="1.64199in" svg:width="2.55593in" svg:height="2.11955in" style:rel-width="scale" style:rel-height="scale">
          <draw:image xlink:href="media/image24.png" xlink:type="simple" xlink:show="embed" xlink:actuate="onLoad"/>
          <svg:title/>
          <svg:desc/>
        </draw:frame>
        <draw:frame draw:id="id471" draw:style-name="a3953" draw:name="圖片 4" svg:x="1.8326in" svg:y="3.19067in" svg:width="2.78273in" svg:height="2.35529in" style:rel-width="scale" style:rel-height="scale">
          <draw:image xlink:href="media/image25.png" xlink:type="simple" xlink:show="embed" xlink:actuate="onLoad"/>
          <svg:title/>
          <svg:desc/>
        </draw:frame>
        <draw:frame draw:id="id472" draw:style-name="a3954" draw:name="圖片 5" svg:x="4.61533in" svg:y="1.47445in" svg:width="3.04029in" svg:height="2.35529in" style:rel-width="scale" style:rel-height="scale">
          <draw:image xlink:href="media/image26.png" xlink:type="simple" xlink:show="embed" xlink:actuate="onLoad"/>
          <svg:title/>
          <svg:desc/>
        </draw:frame>
        <draw:frame draw:id="id473" draw:style-name="a3955" draw:name="圖片 6" svg:x="6.72894in" svg:y="2.92665in" svg:width="3.04029in" svg:height="2.5632in" style:rel-width="scale" style:rel-height="scale">
          <draw:image xlink:href="media/image27.png" xlink:type="simple" xlink:show="embed" xlink:actuate="onLoad"/>
          <svg:title/>
          <svg:desc/>
        </draw:frame>
      </draw:page>
      <draw:page draw:name="Slide90" draw:style-name="a3956" draw:master-page-name="Master1-Layout9-cust-CUSTOM_3_1" presentation:presentation-page-layout-name="Master1-PPL9" draw:id="Slide-345">
        <draw:frame draw:id="id474" presentation:style-name="a3960" draw:name="Google Shape;404;p47" svg:x="0.77999in" svg:y="0.9445in" svg:width="9.22014in" svg:height="1.47375in" presentation:class="title" presentation:placeholder="false">
          <draw:text-box>
            <text:p text:style-name="a3959" text:class-names="" text:cond-style-name=""><text:span text:style-name="a3957" text:class-names="">THANKS</text:span><text:span text:style-name="a3958" text:class-names=""/></text:p>
          </draw:text-box>
          <svg:title/>
          <svg:desc/>
        </draw:frame>
        <draw:frame draw:id="id475" presentation:style-name="a3971" draw:name="副標題 2" svg:x="5.73384in" svg:y="2.76136in" svg:width="3.97692in" svg:height="1.24409in" presentation:class="subtitle" presentation:placeholder="false">
          <draw:text-box>
            <text:p text:style-name="a3963" text:class-names="" text:cond-style-name=""><text:span text:style-name="a3961" text:class-names="">聯絡電話</text:span><text:span text:style-name="a3962" text:class-names=""/></text:p>
            <text:p text:style-name="a3965" text:class-names="" text:cond-style-name=""><text:span text:style-name="a3964" text:class-names=""/></text:p>
            <text:p text:style-name="a3970" text:class-names="" text:cond-style-name=""><text:span text:style-name="a3966" text:class-names="">02-23413183</text:span><text:span text:style-name="a3967" text:class-names=""><text:s text:c="3"/>分機：</text:span><text:span text:style-name="a3968" text:class-names="">174</text:span><text:span text:style-name="a3969" text:class-names=""/></text:p>
          </draw:text-box>
          <svg:title/>
          <svg:desc/>
        </draw:frame>
        <draw:custom-shape svg:x="0.62671in" svg:y="4.04589in" svg:width="3.97692in" svg:height="1.26923in" draw:id="id476" draw:style-name="a3974" draw:name="矩形 3">
          <svg:title/>
          <svg:desc/>
          <text:p text:style-name="a3973" text:class-names="" text:cond-style-name=""><text:span text:style-name="a3972" text:class-names=""/></text:p>
          <draw:enhanced-geometry xmlns:dr3d="urn:oasis:names:tc:opendocument:xmlns:dr3d:1.0" draw:type="non-primitive" svg:viewBox="0 0 21600 21600" draw:enhanced-path="M 0 0 L 21600 0 21600 21600 0 21600 Z N"/>
        </draw:custom-shape>
        <presentation:notes draw:style-name="a3977">
          <draw:page-thumbnail draw:page-number="47" svg:x="0.09722in" svg:y="0.81424in" svg:width="7.23958in" svg:height="4.07292in" presentation:class="page" draw:id="id477" presentation:style-name="a3975" draw:name="Google Shape;401;g278dfac31ac_0_358:notes">
            <svg:title/>
            <svg:desc/>
          </draw:page-thumbnail>
          <draw:frame draw:id="id478" presentation:style-name="a3976" draw:name="Google Shape;402;g278dfac31ac_0_358:notes" svg:x="0.7434in" svg:y="5.1582in" svg:width="5.94722in" svg:height="4.88672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styles>
    <style:presentation-page-layout style:name="Master1-PPL1" style:display-name="TITLE">
      <presentation:placeholder presentation:object="title" svg:x="0in" svg:y="0.99152in" svg:width="7.74803in" svg:height="2.26017in"/>
      <presentation:placeholder presentation:object="subtitle" svg:x="0.77999in" svg:y="3.82292in" svg:width="2.97605in" svg:height="0.80151in"/>
    </style:presentation-page-layout>
    <style:presentation-page-layout style:name="Master1-PPL2" style:display-name="SECTION_HEADER">
      <presentation:placeholder presentation:object="title" svg:x="3.6755in" svg:y="2.44133in" svg:width="6.32448in" svg:height="2.09154in"/>
      <presentation:placeholder presentation:object="title" svg:x="3.6755in" svg:y="1.15092in" svg:width="1.79593in" svg:height="1.06726in"/>
    </style:presentation-page-layout>
    <style:presentation-page-layout style:name="Master1-PPL3" style:display-name="MAIN_POINT">
      <presentation:placeholder presentation:object="title" svg:x="2.42487in" svg:y="2.01023in" svg:width="7.57513in" svg:height="1.60466in"/>
    </style:presentation-page-layout>
    <style:presentation-page-layout style:name="Master1-PPL4" style:display-name="SECTION_TITLE_AND_DESCRIPTION">
      <presentation:placeholder presentation:object="title" svg:x="2.70505in" svg:y="1.30042in" svg:width="7.29495in" svg:height="2.14829in"/>
      <presentation:placeholder presentation:object="subtitle" svg:x="2.70505in" svg:y="3.44871in" svg:width="4.01969in" svg:height="0.73392in"/>
    </style:presentation-page-layout>
    <style:presentation-page-layout style:name="Master1-PPL5" style:display-name="CAPTION_ONLY">
      <presentation:placeholder presentation:object="graphic" svg:x="0in" svg:y="0in" svg:width="10in" svg:height="5.625in"/>
      <presentation:placeholder presentation:object="title" svg:x="0.7874in" svg:y="4.39026in" svg:width="8.4252in" svg:height="0.62631in"/>
    </style:presentation-page-layout>
    <style:presentation-page-layout style:name="Master1-PPL6" style:display-name="BLANK"/>
    <style:presentation-page-layout style:name="Master1-PPL7" style:display-name="BLANK_1_1_1_1_1_1">
      <presentation:placeholder presentation:object="title" svg:x="0.7874in" svg:y="0.43531in" svg:width="8.4252in" svg:height="0.76772in"/>
      <presentation:placeholder presentation:object="title" svg:x="0.7874in" svg:y="1.60617in" svg:width="0.80348in" svg:height="0.37697in"/>
      <presentation:placeholder presentation:object="subtitle" svg:x="1.59088in" svg:y="1.60616in" svg:width="3.31923in" svg:height="0.37697in"/>
      <presentation:placeholder presentation:object="title" svg:x="0.7874in" svg:y="2.21654in" svg:width="0.80348in" svg:height="0.37697in"/>
      <presentation:placeholder presentation:object="subtitle" svg:x="1.59088in" svg:y="2.21653in" svg:width="3.31923in" svg:height="0.37697in"/>
      <presentation:placeholder presentation:object="title" svg:x="0.7874in" svg:y="2.82691in" svg:width="0.80348in" svg:height="0.37697in"/>
      <presentation:placeholder presentation:object="subtitle" svg:x="1.59088in" svg:y="2.82691in" svg:width="3.31923in" svg:height="0.37697in"/>
      <presentation:placeholder presentation:object="title" svg:x="0.7874in" svg:y="3.43728in" svg:width="0.80348in" svg:height="0.37697in"/>
      <presentation:placeholder presentation:object="subtitle" svg:x="1.59088in" svg:y="3.43728in" svg:width="3.31923in" svg:height="0.37697in"/>
      <presentation:placeholder presentation:object="title" svg:x="0.7874in" svg:y="4.04766in" svg:width="0.80348in" svg:height="0.37697in"/>
      <presentation:placeholder presentation:object="subtitle" svg:x="1.59088in" svg:y="4.04765in" svg:width="3.31923in" svg:height="0.37697in"/>
      <presentation:placeholder presentation:object="title" svg:x="0.7874in" svg:y="4.65803in" svg:width="0.80348in" svg:height="0.37697in"/>
      <presentation:placeholder presentation:object="subtitle" svg:x="1.59088in" svg:y="4.65802in" svg:width="3.31923in" svg:height="0.37697in"/>
    </style:presentation-page-layout>
    <style:presentation-page-layout style:name="Master1-PPL8" style:display-name="CUSTOM_10">
      <presentation:placeholder presentation:object="title" svg:x="0.7874in" svg:y="0.43531in" svg:width="8.4252in" svg:height="0.76772in"/>
    </style:presentation-page-layout>
    <style:presentation-page-layout style:name="Master1-PPL9" style:display-name="CUSTOM_3_1">
      <presentation:placeholder presentation:object="subtitle" svg:x="0.77999in" svg:y="2.58145in" svg:width="3.56266in" svg:height="1.24409in"/>
      <presentation:placeholder presentation:object="title" svg:x="0.77999in" svg:y="0.9445in" svg:width="9.22014in" svg:height="1.47375in"/>
    </style:presentation-page-layout>
    <style:presentation-page-layout style:name="Master1-PPL10" style:display-name="CUSTOM_9"/>
    <style:presentation-page-layout style:name="Master1-PPL11" style:display-name="CUSTOM_9_1"/>
    <style:presentation-page-layout style:name="Master1-PPL12" style:display-name="Basic Layout">
      <presentation:placeholder presentation:object="outline" svg:x="0in" svg:y="0.13504in" svg:width="10in" svg:height="0.62999in"/>
      <presentation:placeholder presentation:object="outline" svg:x="0in" svg:y="0.76503in" svg:width="10in" svg:height="0.315in"/>
    </style:presentation-page-layout>
    <style:presentation-page-layout style:name="Master2-PPL1" style:display-name="Agenda Layout"/>
    <style:presentation-page-layout style:name="Master2-PPL2" style:display-name="Basic Layout">
      <presentation:placeholder presentation:object="outline" svg:x="0in" svg:y="0.13504in" svg:width="10in" svg:height="0.62999in"/>
      <presentation:placeholder presentation:object="outline" svg:x="0in" svg:y="0.76503in" svg:width="10in" svg:height="0.315in"/>
    </style:presentation-page-layout>
    <style:presentation-page-layout style:name="Master2-PPL3" style:display-name="1_Basic Layout">
      <presentation:placeholder presentation:object="outline" svg:x="2.24379in" svg:y="0.13504in" svg:width="7.75621in" svg:height="0.62999in"/>
      <presentation:placeholder presentation:object="outline" svg:x="2.24379in" svg:y="0.76503in" svg:width="7.75621in" svg:height="0.315in"/>
    </style:presentation-page-layout>
    <style:presentation-page-layout style:name="Master2-PPL4" style:display-name="2_Basic Layout">
      <presentation:placeholder presentation:object="outline" svg:x="0in" svg:y="0.13504in" svg:width="10in" svg:height="0.62999in"/>
      <presentation:placeholder presentation:object="outline" svg:x="0in" svg:y="0.76503in" svg:width="10in" svg:height="0.315in"/>
    </style:presentation-page-layout>
    <style:presentation-page-layout style:name="Master2-PPL5" style:display-name="3_Basic Layout">
      <presentation:placeholder presentation:object="outline" svg:x="0in" svg:y="0.13504in" svg:width="10in" svg:height="0.62999in"/>
      <presentation:placeholder presentation:object="outline" svg:x="0in" svg:y="0.76503in" svg:width="10in" svg:height="0.315in"/>
    </style:presentation-page-layout>
    <style:presentation-page-layout style:name="Master2-PPL6" style:display-name="1_Welcome Slide Layout">
      <presentation:placeholder presentation:object="outline" svg:x="3.18845in" svg:y="2.31126in" svg:width="3.62245in" svg:height="0.62999in"/>
      <presentation:placeholder presentation:object="outline" svg:x="3.18845in" svg:y="2.94125in" svg:width="3.62277in" svg:height="0.315in"/>
    </style:presentation-page-layout>
    <style:presentation-page-layout style:name="Master2-PPL7" style:display-name="Images and Contents Layout">
      <presentation:placeholder presentation:object="graphic" svg:x="7.48079in" svg:y="1.59187in" svg:width="1.77165in" svg:height="1.77165in"/>
      <presentation:placeholder presentation:object="graphic" svg:x="0.74756in" svg:y="1.59187in" svg:width="1.77165in" svg:height="1.77165in"/>
      <presentation:placeholder presentation:object="graphic" svg:x="2.23402in" svg:y="1.49344in" svg:width="1.9685in" svg:height="1.9685in"/>
      <presentation:placeholder presentation:object="graphic" svg:x="5.79748in" svg:y="1.49344in" svg:width="1.9685in" svg:height="1.9685in"/>
      <presentation:placeholder presentation:object="outline" svg:x="0in" svg:y="0.19864in" svg:width="10in" svg:height="0.62999in"/>
      <presentation:placeholder presentation:object="outline" svg:x="0in" svg:y="0.82863in" svg:width="10in" svg:height="0.315in"/>
      <presentation:placeholder presentation:object="graphic" svg:x="3.91732in" svg:y="1.39502in" svg:width="2.16535in" svg:height="2.16535in"/>
    </style:presentation-page-layout>
    <style:presentation-page-layout style:name="Master2-PPL8" style:display-name="1_Images and Contents Layout">
      <presentation:placeholder presentation:object="outline" svg:x="0in" svg:y="0.19864in" svg:width="10in" svg:height="0.62999in"/>
      <presentation:placeholder presentation:object="outline" svg:x="0in" svg:y="0.82863in" svg:width="10in" svg:height="0.315in"/>
      <presentation:placeholder presentation:object="graphic" svg:x="1.07382in" svg:y="1.89335in" svg:width="3.37445in" svg:height="2.49548in"/>
    </style:presentation-page-layout>
    <style:presentation-page-layout style:name="Master2-PPL9" style:display-name="2_Images and Contents Layout">
      <presentation:placeholder presentation:object="outline" svg:x="0in" svg:y="0.19864in" svg:width="10in" svg:height="0.62999in"/>
      <presentation:placeholder presentation:object="outline" svg:x="0in" svg:y="0.82863in" svg:width="10in" svg:height="0.315in"/>
      <presentation:placeholder presentation:object="graphic" svg:x="3.90018in" svg:y="1.33109in" svg:width="2.12759in" svg:height="3.28647in"/>
    </style:presentation-page-layout>
    <style:presentation-page-layout style:name="Master2-PPL10" style:display-name="3_Images and Contents Layout">
      <presentation:placeholder presentation:object="graphic" svg:x="0in" svg:y="-0in" svg:width="10in" svg:height="5.625in"/>
    </style:presentation-page-layout>
    <style:presentation-page-layout style:name="Master2-PPL11" style:display-name="4_Images and Contents Layout">
      <presentation:placeholder presentation:object="graphic" svg:x="0.74756in" svg:y="0.46757in" svg:width="3.85861in" svg:height="4.68986in"/>
    </style:presentation-page-layout>
    <style:presentation-page-layout style:name="Master2-PPL12" style:display-name="5_Images and Contents Layout">
      <presentation:placeholder presentation:object="outline" svg:x="0in" svg:y="0.19864in" svg:width="10in" svg:height="0.62999in"/>
      <presentation:placeholder presentation:object="outline" svg:x="0in" svg:y="0.82863in" svg:width="10in" svg:height="0.315in"/>
      <presentation:placeholder presentation:object="graphic" svg:x="0in" svg:y="1.56991in" svg:width="3.32677in" svg:height="2.49373in"/>
      <presentation:placeholder presentation:object="graphic" svg:x="3.32677in" svg:y="1.56991in" svg:width="3.33661in" svg:height="2.49373in"/>
      <presentation:placeholder presentation:object="graphic" svg:x="6.66339in" svg:y="1.56991in" svg:width="3.33661in" svg:height="2.49373in"/>
    </style:presentation-page-layout>
    <style:presentation-page-layout style:name="Master2-PPL13" style:display-name="6_Images and Contents Layout">
      <presentation:placeholder presentation:object="graphic" svg:x="1.30189in" svg:y="0in" svg:width="2.3622in" svg:height="2.8125in"/>
      <presentation:placeholder presentation:object="graphic" svg:x="3.66153in" svg:y="2.8125in" svg:width="2.3622in" svg:height="2.8125in"/>
    </style:presentation-page-layout>
    <style:presentation-page-layout style:name="Master2-PPL14" style:display-name="7_Images and Contents Layout">
      <presentation:placeholder presentation:object="outline" svg:x="3.50377in" svg:y="0.19864in" svg:width="6.49623in" svg:height="0.62999in"/>
      <presentation:placeholder presentation:object="outline" svg:x="3.50377in" svg:y="0.82863in" svg:width="6.49623in" svg:height="0.315in"/>
      <presentation:placeholder presentation:object="graphic" svg:x="0in" svg:y="-0in" svg:width="3.26772in" svg:height="5.625in"/>
      <presentation:placeholder presentation:object="graphic" svg:x="3.36614in" svg:y="3.83624in" svg:width="3.26772in" svg:height="1.78876in"/>
      <presentation:placeholder presentation:object="graphic" svg:x="6.73228in" svg:y="3.83624in" svg:width="3.26772in" svg:height="1.78876in"/>
      <presentation:placeholder presentation:object="graphic" svg:x="3.36614in" svg:y="1.95954in" svg:width="3.26772in" svg:height="1.78876in"/>
      <presentation:placeholder presentation:object="graphic" svg:x="6.73228in" svg:y="1.95954in" svg:width="3.26772in" svg:height="1.78876in"/>
    </style:presentation-page-layout>
    <style:presentation-page-layout style:name="Master2-PPL15" style:display-name="icon sets layout">
      <presentation:placeholder presentation:object="outline" svg:x="0in" svg:y="0.13504in" svg:width="10in" svg:height="0.62999in"/>
    </style:presentation-page-layout>
    <style:presentation-page-layout style:name="Master2-PPL16" style:display-name="Section Break Layout">
      <presentation:placeholder presentation:object="outline" svg:x="4.56744in" svg:y="2.38542in" svg:width="5.43256in" svg:height="0.62999in"/>
      <presentation:placeholder presentation:object="outline" svg:x="4.56744in" svg:y="2.99041in" svg:width="5.43256in" svg:height="0.315in"/>
    </style:presentation-page-layout>
    <style:presentation-page-layout style:name="Master2-PPL17" style:display-name="Contents slide layout">
      <presentation:placeholder presentation:object="outline" svg:x="0.26536in" svg:y="0.27847in" svg:width="9.49245in" svg:height="0.59403in"/>
    </style:presentation-page-layout>
    <style:presentation-page-layout style:name="Master3-PPL1" style:display-name="Section Break Layout">
      <presentation:placeholder presentation:object="outline" svg:x="4.56744in" svg:y="2.38542in" svg:width="5.43256in" svg:height="0.62999in"/>
      <presentation:placeholder presentation:object="outline" svg:x="4.56744in" svg:y="2.99041in" svg:width="5.43256in" svg:height="0.315in"/>
    </style:presentation-page-layout>
    <style:presentation-page-layout style:name="Master3-PPL2" style:display-name="Basic Layout">
      <presentation:placeholder presentation:object="outline" svg:x="0in" svg:y="0.13504in" svg:width="10in" svg:height="0.62999in"/>
      <presentation:placeholder presentation:object="outline" svg:x="0in" svg:y="0.76503in" svg:width="10in" svg:height="0.315in"/>
    </style:presentation-page-layout>
    <style:presentation-page-layout style:name="Master3-PPL3" style:display-name="10_Contents slide layout"/>
    <style:presentation-page-layout style:name="Master3-PPL4" style:display-name="1_Welcome Slide Layout">
      <presentation:placeholder presentation:object="outline" svg:x="3.18845in" svg:y="2.31126in" svg:width="3.62245in" svg:height="0.62999in"/>
      <presentation:placeholder presentation:object="outline" svg:x="3.18845in" svg:y="2.94125in" svg:width="3.62277in" svg:height="0.315in"/>
    </style:presentation-page-layout>
    <style:presentation-page-layout style:name="Master3-PPL5" style:display-name="空白">
      <presentation:placeholder presentation:object="date-time" svg:x="0in" svg:y="0in" svg:width="0in" svg:height="0in"/>
      <presentation:placeholder presentation:object="footer" svg:x="0in" svg:y="0in" svg:width="0in" svg:height="0in"/>
      <presentation:placeholder presentation:object="page-number" svg:x="0in" svg:y="0in" svg:width="0in" svg:height="0in"/>
    </style:presentation-page-layout>
    <style:presentation-page-layout style:name="Master3-PPL6" style:display-name="End Slide Layout">
      <presentation:placeholder presentation:object="outline" svg:x="3.18878in" svg:y="2.31126in" svg:width="3.62245in" svg:height="0.62999in"/>
      <presentation:placeholder presentation:object="outline" svg:x="3.18861in" svg:y="2.94125in" svg:width="3.62245in" svg:height="0.315in"/>
    </style:presentation-page-layout>
    <style:style style:family="table-cell" style:name="a670">
      <style:table-cell-properties/>
      <style:text-properties/>
    </style:style>
    <style:style style:family="graphic" style:name="Graphics"/>
    <style:style style:family="table-cell" style:name="a671">
      <style:table-cell-properties/>
      <style:text-properties/>
    </style:style>
    <style:style style:family="table-cell" style:name="a672">
      <style:table-cell-properties fo:border-top="0.01042in solid #000000" fo:border-bottom="0.01042in solid #000000" fo:border-left="0.01042in solid #000000" fo:border-right="0.01042in solid #000000"/>
      <style:text-properties fo:color="#000000" fo:font-family="Arial" style:font-family-asian="Arial" style:font-family-complex="Arial"/>
    </style:style>
    <style:style style:family="table-cell" style:name="a673">
      <style:table-cell-properties/>
      <style:text-properties/>
    </style:style>
    <style:style style:family="table-cell" style:name="a674">
      <style:table-cell-properties/>
      <style:text-properties/>
    </style:style>
    <style:style style:family="table-cell" style:name="a675">
      <style:table-cell-properties/>
      <style:text-properties/>
    </style:style>
    <style:style style:family="table-cell" style:name="a676">
      <style:table-cell-properties/>
      <style:text-properties/>
    </style:style>
    <style:style style:family="table-cell" style:name="a677">
      <style:table-cell-properties/>
      <style:text-properties/>
    </style:style>
    <style:style style:family="table-cell" style:name="a678">
      <style:table-cell-properties/>
      <style:text-properties/>
    </style:style>
    <style:style style:family="table-cell" style:name="a679">
      <style:table-cell-properties/>
      <style:text-properties/>
    </style:style>
    <style:style style:family="table-cell" style:name="a663">
      <style:table-cell-properties fo:border-top="0.01042in solid #9e9e9e" fo:border-bottom="0.01042in solid #9e9e9e" fo:border-left="0.01042in solid #9e9e9e" fo:border-right="0.01042in solid #9e9e9e"/>
      <style:text-properties fo:color="#000000" fo:font-family="Arial" style:font-family-asian="Arial" style:font-family-complex="Arial"/>
    </style:style>
    <style:style style:family="table-cell" style:name="a664">
      <style:table-cell-properties/>
      <style:text-properties/>
    </style:style>
    <style:style style:family="table-cell" style:name="a665">
      <style:table-cell-properties/>
      <style:text-properties/>
    </style:style>
    <style:style style:family="table-cell" style:name="a666">
      <style:table-cell-properties/>
      <style:text-properties/>
    </style:style>
    <style:style style:family="table-cell" style:name="a667">
      <style:table-cell-properties/>
      <style:text-properties/>
    </style:style>
    <style:style style:family="table-cell" style:name="a668">
      <style:table-cell-properties/>
      <style:text-properties/>
    </style:style>
    <style:style style:family="table-cell" style:name="a669">
      <style:table-cell-properties/>
      <style:text-properties/>
    </style:style>
    <style:style style:family="table-cell" style:name="a680">
      <style:table-cell-properties/>
      <style:text-properties/>
    </style:style>
    <style:default-style style:family="graphic">
      <style:graphic-properties draw:fill="solid" draw:fill-color="#058dc7" draw:opacity="100%" draw:stroke="solid" svg:stroke-width="0.02778in" svg:stroke-color="#036692" svg:stroke-opacity="100%" svg:stroke-linecap="butt"/>
    </style:default-style>
    <draw:gradient draw:name="a3353" draw:style="axial" draw:angle="0" draw:start-color="#ffffff" draw:end-color="#767676" draw:start-intensity="100%" draw:end-intensity="100%"/>
    <draw:gradient draw:name="a3361" draw:style="axial" draw:angle="0" draw:start-color="#ffffff" draw:end-color="#767676" draw:start-intensity="100%" draw:end-intensity="100%"/>
    <draw:gradient draw:name="a3349" draw:style="axial" draw:angle="0" draw:start-color="#ffffff" draw:end-color="#767676" draw:start-intensity="100%" draw:end-intensity="100%"/>
    <draw:gradient draw:name="a3296" draw:style="linear" draw:angle="0" draw:start-color="#3f3f3f" draw:end-color="#1d1d1d" draw:start-intensity="100%" draw:end-intensity="100%"/>
    <draw:gradient draw:name="a3357" draw:style="axial" draw:angle="0" draw:start-color="#ffffff" draw:end-color="#767676" draw:start-intensity="100%" draw:end-intensity="100%"/>
    <draw:gradient draw:name="a3300" draw:style="linear" draw:angle="0" draw:start-color="#efe0ca" draw:end-color="#6f685d" draw:start-intensity="100%" draw:end-intensity="100%"/>
    <draw:gradient draw:name="a3365" draw:style="axial" draw:angle="0" draw:start-color="#ffffff" draw:end-color="#767676" draw:start-intensity="100%" draw:end-intensity="100%"/>
    <draw:gradient draw:name="a3373" draw:style="axial" draw:angle="0" draw:start-color="#ffffff" draw:end-color="#767676" draw:start-intensity="100%" draw:end-intensity="100%"/>
    <draw:gradient draw:name="a3304" draw:style="linear" draw:angle="0" draw:start-color="#3f3f3f" draw:end-color="#1d1d1d" draw:start-intensity="100%" draw:end-intensity="100%"/>
    <draw:gradient draw:name="a3381" draw:style="axial" draw:angle="0" draw:start-color="#ffffff" draw:end-color="#767676" draw:start-intensity="100%" draw:end-intensity="100%"/>
    <draw:gradient draw:name="a3369" draw:style="axial" draw:angle="0" draw:start-color="#ffffff" draw:end-color="#767676" draw:start-intensity="100%" draw:end-intensity="100%"/>
    <draw:gradient draw:name="a3377" draw:style="axial" draw:angle="0" draw:start-color="#ffffff" draw:end-color="#767676" draw:start-intensity="100%" draw:end-intensity="100%"/>
    <draw:gradient draw:name="a3385" draw:style="axial" draw:angle="0" draw:start-color="#ffffff" draw:end-color="#767676" draw:start-intensity="100%" draw:end-intensity="100%"/>
    <draw:gradient draw:name="a3393" draw:style="axial" draw:angle="0" draw:start-color="#ffffff" draw:end-color="#767676" draw:start-intensity="100%" draw:end-intensity="100%"/>
    <draw:gradient draw:name="a3389" draw:style="axial" draw:angle="0" draw:start-color="#ffffff" draw:end-color="#767676" draw:start-intensity="100%" draw:end-intensity="100%"/>
    <draw:fill-image draw:name="a401" xlink:href="media/image28.jpg" xlink:show="embed" xlink:actuate="onLoad"/>
    <draw:fill-image draw:name="a2626" xlink:href="media/image29.jpg" xlink:show="embed" xlink:actuate="onLoad"/>
    <draw:fill-image draw:name="a345" xlink:href="media/image30.jpg" xlink:show="embed" xlink:actuate="onLoad"/>
    <draw:fill-image draw:name="a222" xlink:href="media/image31.jpg" xlink:show="embed" xlink:actuate="onLoad"/>
    <draw:fill-image draw:name="a293" xlink:href="media/image32.jpg" xlink:show="embed" xlink:actuate="onLoad"/>
    <draw:fill-image draw:name="a230" xlink:href="media/image33.jpg" xlink:show="embed" xlink:actuate="onLoad"/>
    <draw:fill-image draw:name="a549" xlink:href="media/image31.jpg" xlink:show="embed" xlink:actuate="onLoad"/>
    <draw:fill-image draw:name="a366" xlink:href="media/image28.jpg" xlink:show="embed" xlink:actuate="onLoad"/>
    <draw:fill-image draw:name="a440" xlink:href="media/image34.jpg" xlink:show="embed" xlink:actuate="onLoad"/>
    <draw:fill-image draw:name="a246" xlink:href="media/image31.jpg" xlink:show="embed" xlink:actuate="onLoad"/>
    <draw:fill-image draw:name="a628" xlink:href="media/image32.jpg" xlink:show="embed" xlink:actuate="onLoad"/>
    <draw:fill-image draw:name="a569" xlink:href="media/image33.jpg" xlink:show="embed" xlink:actuate="onLoad"/>
    <draw:fill-image draw:name="a511" xlink:href="media/image31.jpg" xlink:show="embed" xlink:actuate="onLoad"/>
    <draw:fill-image draw:name="a309" xlink:href="media/image30.jpg" xlink:show="embed" xlink:actuate="onLoad"/>
    <draw:fill-image draw:name="a262" xlink:href="media/image35.jpg" xlink:show="embed" xlink:actuate="onLoad"/>
    <draw:fill-image draw:name="a585" xlink:href="media/image29.jpg" xlink:show="embed" xlink:actuate="onLoad"/>
    <draw:fill-image draw:name="a199" xlink:href="media/image33.jpg" xlink:show="embed" xlink:actuate="onLoad"/>
    <draw:fill-image draw:name="a593" xlink:href="media/image32.jpg" xlink:show="embed" xlink:actuate="onLoad"/>
    <table:table-template table:name="{80A30465-8FB2-4D31-BB19-6E84CC96C93C}">
      <table:first-row table:style-name="a668" table:paragraph-style-name=""/>
      <table:last-row table:style-name="a669" table:paragraph-style-name=""/>
      <table:first-column table:style-name="a670" table:paragraph-style-name=""/>
      <table:last-column table:style-name="a671" table:paragraph-style-name=""/>
      <table:body table:style-name="a663" table:paragraph-style-name=""/>
      <table:even-rows table:style-name="a666" table:paragraph-style-name=""/>
      <table:odd-rows table:style-name="a667" table:paragraph-style-name=""/>
      <table:even-columns table:style-name="a664" table:paragraph-style-name=""/>
      <table:odd-columns table:style-name="a665" table:paragraph-style-name=""/>
    </table:table-template>
    <table:table-template table:name="{212CB3A6-D928-4F2B-910F-B94906544471}">
      <table:first-row table:style-name="a677" table:paragraph-style-name=""/>
      <table:last-row table:style-name="a678" table:paragraph-style-name=""/>
      <table:first-column table:style-name="a679" table:paragraph-style-name=""/>
      <table:last-column table:style-name="a680" table:paragraph-style-name=""/>
      <table:body table:style-name="a672" table:paragraph-style-name=""/>
      <table:even-rows table:style-name="a675" table:paragraph-style-name=""/>
      <table:odd-rows table:style-name="a676" table:paragraph-style-name=""/>
      <table:even-columns table:style-name="a673" table:paragraph-style-name=""/>
      <table:odd-columns table:style-name="a674" table:paragraph-style-name=""/>
    </table:table-template>
  </office:styles>
  <office:automatic-styles>
    <style:page-layout style:name="pageLayout1">
      <style:page-layout-properties fo:page-width="10in" fo:page-height="5.625in" style:print-orientation="landscape" style:register-truth-ref-style-name=""/>
    </style:page-layout>
    <style:page-layout style:name="pageLayout2">
      <style:page-layout-properties fo:page-width="7.43403in" fo:page-height="10.85938in" style:print-orientation="portrait" style:register-truth-ref-style-name=""/>
    </style:page-layout>
    <style:page-layout style:name="pageLayout3">
      <style:page-layout-properties fo:page-width="7.43403in" fo:page-height="10.85938in" style:print-orientation="portrait" style:register-truth-ref-style-name=""/>
    </style:page-layout>
    <style:style style:family="drawing-page" style:name="a7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21" style:parent-style-name="Graphics">
      <style:graphic-properties draw:fill="none" fo:clip="rect(0in, 0in, 0in, 0in)" draw:stroke="none"/>
    </style:style>
    <style:style style:family="paragraph" style:name="a419">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draw:fill="none" draw:stroke="none"/>
    </style:style>
    <style:style style:family="text" style:name="a522">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4">
      <style:graphic-properties fo:wrap-option="wrap" fo:padding-top="0.05in" fo:padding-bottom="0.05in" fo:padding-left="0.1in" fo:padding-right="0.1in" draw:textarea-vertical-align="middle" draw:textarea-horizontal-align="center" draw:fill="solid" draw:fill-color="#efe0ca" draw:opacity="100%" draw:stroke="none" draw:auto-grow-width="false" draw:auto-grow-height="false"/>
      <style:paragraph-properties style:font-independent-line-spacing="true" style:writing-mode="lr-tb"/>
    </style:style>
    <style:style style:family="presentation" style:name="a79">
      <style:graphic-properties fo:wrap-option="wrap" fo:padding-top="0.09998in" fo:padding-bottom="0.09998in" fo:padding-left="0.09998in" fo:padding-right="0.09998in" draw:textarea-vertical-align="middle" draw:textarea-horizontal-align="center" draw:fill="solid" draw:fill-color="#d6ccc2" draw:opacity="100%" draw:stroke="none" draw:auto-grow-width="false" draw:auto-grow-height="false"/>
      <style:paragraph-properties style:font-independent-line-spacing="true" style:writing-mode="lr-tb"/>
    </style:style>
    <style:style style:family="presentation" style:name="a525">
      <style:graphic-properties draw:fill="none" draw:stroke="solid" svg:stroke-width="0.01042in" svg:stroke-color="#000000" svg:stroke-opacity="100%" draw:stroke-linejoin="round" svg:stroke-linecap="butt"/>
    </style:style>
    <style:style style:family="text" style:name="a5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0">
      <style:drawing-page-properties draw:fill="bitmap" draw:fill-image-name="a199"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6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01">
      <style:text-properties fo:font-variant="normal" fo:text-transform="none" fo:color="#7f7f7f" style:text-line-through-type="none" style:text-line-through-style="none" style:text-line-through-width="auto" style:text-line-through-color="font-color" style:text-position="0% 100%" fo:font-family="Arial" style:font-family-asian="Archivo"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2">
      <style:graphic-properties fo:wrap-option="wrap" fo:padding-top="0.05in" fo:padding-bottom="0.05in" fo:padding-left="0.1in" fo:padding-right="0.1in" draw:textarea-vertical-align="middle" draw:textarea-horizontal-align="center" draw:fill="solid" draw:fill-color="#ffffff" draw:opacity="41%" draw:stroke="none" draw:auto-grow-width="false" draw:auto-grow-height="false"/>
      <style:paragraph-properties style:font-independent-line-spacing="true" style:writing-mode="lr-tb"/>
    </style:style>
    <style:style style:family="paragraph" style:name="a2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3">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4">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205">
      <style:text-properties fo:font-variant="normal" fo:text-transform="none" fo:color="#7f7f7f" style:text-line-through-type="none" style:text-line-through-style="none" style:text-line-through-width="auto" style:text-line-through-color="font-color" style:text-position="0% 100%" fo:font-family="Arial" style:font-family-asian="Archivo"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7">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8">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310">
      <style:drawing-page-properties draw:fill="bitmap" draw:fill-image-name="a309"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209">
      <style:graphic-properties draw:fill="none" draw:stroke="solid" svg:stroke-width="0.01042in" svg:stroke-color="#000000" svg:stroke-opacity="100%" draw:stroke-linejoin="round" svg:stroke-linecap="butt"/>
    </style:style>
    <style:style style:family="text" style:name="a311">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2">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05in" fo:padding-bottom="0.05in" fo:padding-left="0.1in" fo:padding-right="0.1in" draw:textarea-vertical-align="middle" draw:textarea-horizontal-align="center" draw:fill="solid" draw:fill-color="#f2f2f2" draw:opacity="100%" draw:stroke="solid" svg:stroke-width="0.03472in" svg:stroke-color="#efe0ca" svg:stroke-opacity="100%" draw:auto-grow-width="false" draw:auto-grow-height="false"/>
      <style:paragraph-properties style:font-independent-line-spacing="true" style:writing-mode="lr-tb"/>
    </style:style>
    <style:style style:family="text" style:name="a315">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6">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7">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8">
      <style:graphic-properties fo:wrap-option="wrap" fo:padding-top="0.05in" fo:padding-bottom="0.05in" fo:padding-left="0.1in" fo:padding-right="0.1in" draw:textarea-vertical-align="middle" draw:textarea-horizontal-align="center" draw:fill="solid" draw:fill-color="#f2f2f2" draw:opacity="100%" draw:stroke="solid" svg:stroke-width="0.03472in" svg:stroke-color="#efe0ca" svg:stroke-opacity="100%" draw:auto-grow-width="false" draw:auto-grow-height="false"/>
      <style:paragraph-properties style:font-independent-line-spacing="true" style:writing-mode="lr-tb"/>
    </style:style>
    <style:style style:family="text" style:name="a319">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2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22">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3">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0">
      <style:graphic-properties draw:fill="none" draw:stroke="solid" svg:stroke-width="0.01042in" svg:stroke-color="#000000" svg:stroke-opacity="100%" draw:stroke-linejoin="round" svg:stroke-linecap="butt"/>
    </style:style>
    <style:style style:family="paragraph" style:name="a424">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5">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paragraph" style:name="a8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6">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7">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28">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5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429">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drawing-page" style:name="a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2">
      <style:text-properties fo:font-variant="normal" fo:text-transform="none" fo:color="#262626"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625in" style:font-size-asian="0.5625in" style:font-size-complex="0.562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6">
      <style:drawing-page-properties draw:fill="non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102">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533">
      <style:paragraph-properties fo:line-height="10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draw:fill="none" draw:stroke="solid" svg:stroke-width="0.01042in" svg:stroke-color="#000000" svg:stroke-opacity="100%" draw:stroke-linejoin="round" svg:stroke-linecap="butt"/>
    </style:style>
    <style:style style:family="text" style:name="a10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6">
      <style:graphic-properties draw:fill="none" draw:stroke="solid" svg:stroke-width="0.01042in" svg:stroke-color="#000000" svg:stroke-opacity="100%" draw:stroke-linejoin="round" svg:stroke-linecap="butt"/>
    </style:style>
    <style:style style:family="text" style:name="a10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3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1">
      <style:graphic-properties draw:fill="none" draw:stroke="solid" svg:stroke-width="0.01042in" svg:stroke-color="#000000" svg:stroke-opacity="100%" draw:stroke-linejoin="round" svg:stroke-linecap="butt"/>
    </style:style>
    <style:style style:family="presentation" style:name="a108">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21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4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1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1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16">
      <style:graphic-properties draw:fill="none" draw:stroke="solid" svg:stroke-width="0.01042in" svg:stroke-color="#000000" svg:stroke-opacity="100%" draw:stroke-linejoin="round" svg:stroke-linecap="butt"/>
    </style:style>
    <style:style style:family="drawing-page" style:name="a64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0">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2">
      <style:graphic-properties fo:wrap-option="wrap" fo:padding-top="0.05in" fo:padding-bottom="0.05in" fo:padding-left="0.1in" fo:padding-right="0.1in" draw:textarea-vertical-align="middle" draw:textarea-horizontal-align="center" draw:fill="solid" draw:fill-color="#f2f2f2" draw:opacity="100%" draw:stroke="solid" svg:stroke-width="0.03472in" svg:stroke-color="#efe0ca" svg:stroke-opacity="100%" draw:auto-grow-width="false" draw:auto-grow-height="false"/>
      <style:paragraph-properties style:font-independent-line-spacing="true" style:writing-mode="lr-tb"/>
    </style:style>
    <style:style style:family="text" style:name="a323">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4">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6">
      <style:graphic-properties fo:wrap-option="wrap" fo:padding-top="0.05in" fo:padding-bottom="0.05in" fo:padding-left="0.1in" fo:padding-right="0.1in" draw:textarea-vertical-align="middle" draw:textarea-horizontal-align="center" draw:fill="solid" draw:fill-color="#f2f2f2" draw:opacity="100%" draw:stroke="solid" svg:stroke-width="0.03472in" svg:stroke-color="#efe0ca" svg:stroke-opacity="100%" draw:auto-grow-width="false" draw:auto-grow-height="false"/>
      <style:paragraph-properties style:font-independent-line-spacing="true" style:writing-mode="lr-tb"/>
    </style:style>
    <style:style style:family="text" style:name="a327">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8">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0">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1">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2">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3">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presentation" style:name="a434">
      <style:graphic-properties draw:fill="none" draw:stroke="solid" svg:stroke-width="0.01042in" svg:stroke-color="#000000" svg:stroke-opacity="100%" draw:stroke-linejoin="round" svg:stroke-linecap="butt"/>
    </style:style>
    <style:style style:family="presentation" style:name="a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3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3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3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10">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
      <style:graphic-properties fo:wrap-option="wrap" fo:padding-top="0.09998in" fo:padding-bottom="0.09998in" fo:padding-left="0.09998in" fo:padding-right="0.09998in" draw:textarea-vertical-align="middle" draw:textarea-horizontal-align="center" draw:fill="solid" draw:fill-color="#edede9" draw:opacity="100%" draw:stroke="none" draw:auto-grow-width="false" draw:auto-grow-height="false"/>
      <style:paragraph-properties style:font-independent-line-spacing="true" style:writing-mode="lr-tb"/>
    </style:style>
    <style:style style:family="drawing-page" style:name="a5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11">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9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543">
      <style:graphic-properties draw:fill="none" draw:stroke="solid" svg:stroke-width="0.01042in" svg:stroke-color="#000000" svg:stroke-opacity="100%" draw:stroke-linejoin="round" svg:stroke-linecap="butt"/>
    </style:style>
    <style:style style:family="text" style:name="a112">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
      <style:graphic-properties fo:wrap-option="wrap" fo:padding-top="0.09998in" fo:padding-bottom="0.09998in" fo:padding-left="0.09998in" fo:padding-right="0.09998in" draw:textarea-vertical-align="top" draw:textarea-horizontal-align="left" draw:fill="solid" draw:fill-color="#d6ccc2" draw:opacity="100%" draw:stroke="none" draw:auto-grow-width="false" draw:auto-grow-height="false"/>
      <style:paragraph-properties style:font-independent-line-spacing="true" style:writing-mode="lr-tb"/>
    </style:style>
    <style:style style:family="paragraph" style:name="a54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1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6">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1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6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54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2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2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3">
      <style:drawing-page-properties draw:fill="bitmap" draw:fill-image-name="a222"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6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
      <style:graphic-properties draw:fill="none" draw:stroke="solid" svg:stroke-width="0.01042in" svg:stroke-color="#000000" svg:stroke-opacity="100%" draw:stroke-linejoin="round" svg:stroke-linecap="butt"/>
    </style:style>
    <style:style style:family="presentation" style:name="a6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2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2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31">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2">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35">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6">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7">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8">
      <style:graphic-properties fo:wrap-option="wrap" fo:padding-top="0.05in" fo:padding-bottom="0.05in" fo:padding-left="0.1in" fo:padding-right="0.1in" draw:textarea-vertical-align="middle" draw:textarea-horizontal-align="center" draw:fill="solid" draw:fill-color="#f2f2f2" draw:opacity="100%" draw:stroke="solid" svg:stroke-width="0.03472in" svg:stroke-color="#984807" svg:stroke-opacity="100%" draw:auto-grow-width="false" draw:auto-grow-height="false"/>
      <style:paragraph-properties style:font-independent-line-spacing="true" style:writing-mode="lr-tb"/>
    </style:style>
    <style:style style:family="presentation" style:name="a339">
      <style:graphic-properties draw:fill="none" draw:stroke="solid" svg:stroke-width="0.01042in" svg:stroke-color="#000000" svg:stroke-opacity="100%" draw:stroke-linejoin="round" svg:stroke-linecap="butt"/>
    </style:style>
    <style:style style:family="drawing-page" style:name="a441">
      <style:drawing-page-properties draw:fill="bitmap" draw:fill-image-name="a440"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42">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3">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text" style:name="a446">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7">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8">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0">
      <style:drawing-page-properties draw:fill="bitmap" draw:fill-image-name="a549"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120">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551">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9">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text" style:name="a12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52">
      <style:paragraph-properties fo:line-height="100%" fo:text-align="left"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55">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6">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2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28">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9" style:parent-style-name="Graphics">
      <style:graphic-properties draw:fill="none" fo:clip="rect(0in, 0in, 0in, 0in)" draw:stroke="none"/>
    </style:style>
    <style:style style:family="drawing-page" style:name="a231">
      <style:drawing-page-properties draw:fill="bitmap" draw:fill-image-name="a230"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6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29">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232">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3">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6">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3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4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46">
      <style:drawing-page-properties draw:fill="bitmap" draw:fill-image-name="a345"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47">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8">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0">
      <style:graphic-properties draw:fill="none" draw:stroke="solid" svg:stroke-width="0.01042in" svg:stroke-color="#000000" svg:stroke-opacity="100%" draw:stroke-linejoin="round" svg:stroke-linecap="butt"/>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4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57">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8">
      <style:paragraph-properties fo:line-height="100%" fo:text-align="left"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2">
      <style:graphic-properties fo:wrap-option="wrap" fo:padding-top="0.05in" fo:padding-bottom="0.05in" fo:padding-left="0.1in" fo:padding-right="0.1in" draw:textarea-vertical-align="middle" draw:textarea-horizontal-align="center" draw:fill="solid" draw:fill-color="#efe0ca" draw:opacity="100%" draw:stroke="none" draw:auto-grow-width="false" draw:auto-grow-height="false"/>
      <style:paragraph-properties style:font-independent-line-spacing="true" style:writing-mode="lr-tb"/>
    </style:style>
    <style:style style:family="presentation" style:name="a132">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63">
      <style:graphic-properties draw:fill="none" draw:stroke="solid" svg:stroke-width="0.01042in" svg:stroke-color="#000000" svg:stroke-opacity="100%" draw:stroke-linejoin="round" svg:stroke-linecap="butt"/>
    </style:style>
    <style:style style:family="text" style:name="a13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36">
      <style:graphic-properties draw:fill="none" draw:stroke="solid" svg:stroke-width="0.01042in" svg:stroke-color="#000000" svg:stroke-opacity="100%" draw:stroke-linejoin="round" svg:stroke-linecap="butt"/>
    </style:style>
    <style:style style:family="presentation" style:name="a56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6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40">
      <style:graphic-properties draw:fill="none" draw:stroke="solid" svg:stroke-width="0.01042in" svg:stroke-color="#000000" svg:stroke-opacity="100%" draw:stroke-linejoin="round" svg:stroke-linecap="butt"/>
    </style:style>
    <style:style style:family="paragraph" style:name="a13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4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7">
      <style:drawing-page-properties draw:fill="bitmap" draw:fill-image-name="a246"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3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8">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
      <style:paragraph-properties fo:line-height="100%" fo:text-align="left"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355" style:parent-style-name="Graphics">
      <style:graphic-properties draw:fill="none" fo:clip="rect(0in, 0in, 0in, 0in)" draw:stroke="none"/>
    </style:style>
    <style:style style:family="text" style:name="a356">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7">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8">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59">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text" style:name="a461">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2">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65">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6">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7">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8">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drawing-page" style:name="a570">
      <style:drawing-page-properties draw:fill="bitmap" draw:fill-image-name="a569"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1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571">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9">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4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572">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57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5">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5">
      <style:graphic-properties fo:wrap-option="wrap" fo:padding-top="0.09998in" fo:padding-bottom="0.09998in" fo:padding-left="0.09998in" fo:padding-right="0.09998in" draw:textarea-vertical-align="top" draw:textarea-horizontal-align="left" draw:fill="solid" draw:fill-color="#d6ccc2" draw:opacity="100%" draw:stroke="none" draw:auto-grow-width="false" draw:auto-grow-height="false"/>
      <style:paragraph-properties style:font-independent-line-spacing="true" style:writing-mode="lr-tb"/>
    </style:style>
    <style:style style:family="paragraph" style:name="a576">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draw:fill="none" draw:stroke="solid" svg:stroke-width="0.01042in" svg:stroke-color="#000000" svg:stroke-opacity="100%" draw:stroke-linejoin="round" svg:stroke-linecap="butt"/>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4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9">
      <style:graphic-properties draw:fill="none" draw:stroke="solid" svg:stroke-width="0.01042in" svg:stroke-color="#000000" svg:stroke-opacity="100%" draw:stroke-linejoin="round" svg:stroke-linecap="butt"/>
    </style:style>
    <style:style style:family="presentation" style:name="a2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2">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56">
      <style:graphic-properties draw:fill="none" draw:stroke="solid" svg:stroke-width="0.01042in" svg:stroke-color="#000000" svg:stroke-opacity="100%" draw:stroke-linejoin="round" svg:stroke-linecap="butt"/>
    </style:style>
    <style:style style:family="text" style:name="a25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0">
      <style:graphic-properties draw:fill="none" draw:stroke="solid" svg:stroke-width="0.01042in" svg:stroke-color="#000000" svg:stroke-opacity="100%" draw:stroke-linejoin="round" svg:stroke-linecap="butt"/>
    </style:style>
    <style:style style:family="paragraph" style:name="a25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6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67">
      <style:drawing-page-properties draw:fill="bitmap" draw:fill-image-name="a366"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0">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1">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2">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text" style:name="a473">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4">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6">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text" style:name="a477">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8">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8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9">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52">
      <style:drawing-page-properties draw:fill="solid" draw:fill-color="#edede9"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58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5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58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5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drawing-page" style:name="a586">
      <style:drawing-page-properties draw:fill="bitmap" draw:fill-image-name="a585"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56">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7">
      <style:graphic-properties draw:fill="none" draw:stroke="solid" svg:stroke-width="0.01042in" svg:stroke-color="#000000" svg:stroke-opacity="100%" draw:stroke-linejoin="round" svg:stroke-linecap="butt"/>
    </style:style>
    <style:style style:family="text" style:name="a15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59">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drawing-page" style:name="a263">
      <style:drawing-page-properties draw:fill="bitmap" draw:fill-image-name="a262"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264">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370">
      <style:graphic-properties fo:wrap-option="wrap" fo:padding-top="0.05in" fo:padding-bottom="0.05in" fo:padding-left="0.1in" fo:padding-right="0.1in" draw:textarea-vertical-align="middle" draw:textarea-horizontal-align="center" draw:fill="solid" draw:fill-color="#984807" draw:opacity="100%" draw:stroke="none" draw:auto-grow-width="false" draw:auto-grow-height="false"/>
      <style:paragraph-properties style:font-independent-line-spacing="true" style:writing-mode="lr-tb"/>
    </style:style>
    <style:style style:family="text" style:name="a268">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1">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9">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75">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6">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80">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graphic" style:name="a379" style:parent-style-name="Graphics">
      <style:graphic-properties draw:fill="none" fo:clip="rect(0in, 0in, 0in, 0in)" draw:stroke="none"/>
    </style:style>
    <style:style style:family="text" style:name="a481">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2">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3">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4">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presentation" style:name="a485">
      <style:graphic-properties draw:fill="none" draw:stroke="solid" svg:stroke-width="0.01042in" svg:stroke-color="#000000" svg:stroke-opacity="100%" draw:stroke-linejoin="round" svg:stroke-linecap="butt"/>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language="en" fo:country="US"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false"/>
    </style:style>
    <style:style style:family="presentation" style:name="a5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8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3889in" style:font-size-asian="0.13889in" style:font-size-complex="0.13889in" fo:letter-spacing="0in"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false"/>
    </style:style>
    <style:style style:family="drawing-page" style:name="a5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94">
      <style:drawing-page-properties draw:fill="bitmap" draw:fill-image-name="a593"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5">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6">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
      <style:graphic-properties fo:wrap-option="wrap" fo:padding-top="0.09998in" fo:padding-bottom="0.09998in" fo:padding-left="0.09998in" fo:padding-right="0.09998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text" style:name="a16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68">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9">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6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72">
      <style:graphic-properties draw:fill="none" draw:stroke="solid" svg:stroke-width="0.01042in" svg:stroke-color="#000000" svg:stroke-opacity="100%" draw:stroke-linejoin="round" svg:stroke-linecap="butt"/>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7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380">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78">
      <style:drawing-page-properties draw:fill="solid" draw:fill-color="#efe0ca"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81">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2">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3">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presentation" style:name="a384">
      <style:graphic-properties draw:fill="none" draw:stroke="solid" svg:stroke-width="0.01042in" svg:stroke-color="#000000" svg:stroke-opacity="100%" draw:stroke-linejoin="round" svg:stroke-linecap="butt"/>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4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8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9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92">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3">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96">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8">
      <style:graphic-properties fo:wrap-option="wrap" fo:padding-top="0.05in" fo:padding-bottom="0.05in" fo:padding-left="0.1in" fo:padding-right="0.1in" draw:textarea-vertical-align="middle" draw:textarea-horizontal-align="center" draw:fill="solid" draw:fill-color="#984807" draw:opacity="100%" draw:stroke="none" draw:auto-grow-width="false" draw:auto-grow-height="false"/>
      <style:paragraph-properties style:font-independent-line-spacing="true" style:writing-mode="lr-tb"/>
    </style:style>
    <style:style style:family="text" style:name="a17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499">
      <style:text-properties fo:font-variant="normal" fo:text-transform="none" fo:color="#ffffff"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
      <style:graphic-properties fo:wrap-option="wrap" fo:padding-top="0.09998in" fo:padding-bottom="0.09998in" fo:padding-left="0.09998in" fo:padding-right="0.09998in" draw:textarea-vertical-align="top" draw:textarea-horizontal-align="left" draw:fill="solid" draw:fill-color="#d6ccc2" draw:opacity="100%" draw:stroke="none" draw:auto-grow-width="false" draw:auto-grow-height="false"/>
      <style:paragraph-properties style:font-independent-line-spacing="true" style:writing-mode="lr-tb"/>
    </style:style>
    <style:style style:family="presentation" style:name="a173">
      <style:graphic-properties draw:fill="none" draw:stroke="solid" svg:stroke-width="0.01042in" svg:stroke-color="#000000" svg:stroke-opacity="100%" draw:stroke-linejoin="round" svg:stroke-linecap="butt"/>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80">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8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83">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287">
      <style:graphic-properties draw:fill="none" draw:stroke="solid" svg:stroke-width="0.01042in" svg:stroke-color="#000000" svg:stroke-opacity="100%" draw:stroke-linejoin="round" svg:stroke-linecap="butt"/>
    </style:style>
    <style:style style:family="drawing-page" style:name="a39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1">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3">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middle" draw:textarea-horizontal-align="center" draw:fill="solid" draw:fill-color="#d9d9d9" draw:opacity="100%" draw:stroke="none" draw:auto-grow-width="false" draw:auto-grow-height="false"/>
      <style:paragraph-properties style:font-independent-line-spacing="true" style:writing-mode="lr-tb"/>
    </style:style>
    <style:style style:family="presentation" style:name="a395">
      <style:graphic-properties draw:fill="none" draw:stroke="solid" svg:stroke-width="0.01042in" svg:stroke-color="#000000" svg:stroke-opacity="100%" draw:stroke-linejoin="round" svg:stroke-linecap="butt"/>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
      <style:graphic-properties fo:wrap-option="wrap" fo:padding-top="0.09998in" fo:padding-bottom="0.09998in" fo:padding-left="0.09998in" fo:padding-right="0.09998in" draw:textarea-vertical-align="middle" draw:textarea-horizontal-align="center" draw:fill="solid" draw:fill-color="#edede9" draw:opacity="100%" draw:stroke="none" draw:auto-grow-width="false" draw:auto-grow-height="false"/>
      <style:paragraph-properties style:font-independent-line-spacing="true" style:writing-mode="lr-tb"/>
    </style:style>
    <style:style style:family="presentation" style:name="a183">
      <style:graphic-properties draw:fill="none" draw:stroke="solid" svg:stroke-width="0.01042in" svg:stroke-color="#000000" svg:stroke-opacity="100%" draw:stroke-linejoin="round" svg:stroke-linecap="butt"/>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89">
      <style:drawing-page-properties draw:fill="solid" draw:fill-color="#edede9"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2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94">
      <style:drawing-page-properties draw:fill="bitmap" draw:fill-image-name="a293"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295">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6">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99">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
      <style:graphic-properties fo:wrap-option="wrap" fo:padding-top="0.09998in" fo:padding-bottom="0.09998in" fo:padding-left="0.09998in" fo:padding-right="0.09998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presentation" style:name="a193">
      <style:graphic-properties draw:fill="none" draw:stroke="solid" svg:stroke-width="0.01042in" svg:stroke-color="#000000" svg:stroke-opacity="100%" draw:stroke-linejoin="round" svg:stroke-linecap="butt"/>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9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4">
      <style:drawing-page-properties draw:fill="solid" draw:fill-color="#edede9"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09998in" fo:padding-bottom="0.09998in" fo:padding-left="0.09998in" fo:padding-right="0.09998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text" style:name="a18">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2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4">
      <style:graphic-properties draw:fill="none" draw:stroke="solid" svg:stroke-width="0.01042in" svg:stroke-color="#000000" svg:stroke-opacity="100%" draw:stroke-linejoin="round" svg:stroke-linecap="butt"/>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0">
      <style:drawing-page-properties draw:fill="solid" draw:fill-color="#edede9"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
      <style:graphic-properties fo:wrap-option="wrap" fo:padding-top="0.09998in" fo:padding-bottom="0.09998in" fo:padding-left="0.09998in" fo:padding-right="0.09998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text" style:name="a3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text" style:name="a37">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0">
      <style:graphic-properties draw:fill="none" draw:stroke="solid" svg:stroke-width="0.01042in" svg:stroke-color="#000000" svg:stroke-opacity="100%" draw:stroke-linejoin="round" svg:stroke-linecap="butt"/>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4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6">
      <style:drawing-page-properties draw:fill="solid" draw:fill-color="#edede9"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
      <style:graphic-properties fo:wrap-option="wrap" fo:padding-top="0.09998in" fo:padding-bottom="0.09998in" fo:padding-left="0.09998in" fo:padding-right="0.09998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41667in" style:font-size-asian="0.41667in" style:font-size-complex="0.41667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00">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0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3">
      <style:graphic-properties draw:fill="none" draw:stroke="solid" svg:stroke-width="0.01042in" svg:stroke-color="#000000" svg:stroke-opacity="100%" draw:stroke-linejoin="round" svg:stroke-linecap="butt"/>
    </style:style>
    <style:style style:family="paragraph" style:name="a5">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
      <style:graphic-properties draw:fill="none" draw:stroke="solid" svg:stroke-width="0.01042in" svg:stroke-color="#000000" svg:stroke-opacity="100%" draw:stroke-linejoin="round" svg:stroke-linecap="butt"/>
    </style:style>
    <style:style style:family="presentation" style:name="a6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1">
      <style:paragraph-properties fo:line-height="8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
      <style:graphic-properties fo:wrap-option="wrap" fo:padding-top="0.09998in" fo:padding-bottom="0.09998in" fo:padding-left="0.09998in" fo:padding-right="0.09998in" draw:textarea-vertical-align="middle" draw:textarea-horizontal-align="left" draw:fill="solid" draw:fill-color="#d6ccc2" draw:opacity="100%" draw:stroke="none" draw:auto-grow-width="false" draw:auto-grow-height="false"/>
      <style:paragraph-properties style:font-independent-line-spacing="true" style:writing-mode="lr-tb"/>
    </style:style>
    <style:style style:family="presentation" style:name="a53">
      <style:graphic-properties draw:fill="none" draw:stroke="solid" svg:stroke-width="0.01042in" svg:stroke-color="#000000" svg:stroke-opacity="100%" draw:stroke-linejoin="round" svg:stroke-linecap="butt"/>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1">
      <style:graphic-properties fo:wrap-option="wrap" fo:padding-top="0.05in" fo:padding-bottom="0.05in" fo:padding-left="0.1in" fo:padding-right="0.1in" draw:textarea-vertical-align="middle" draw:textarea-horizontal-align="center" draw:fill="solid" draw:fill-color="#ffffff" draw:opacity="41%" draw:stroke="none" draw:auto-grow-width="false" draw:auto-grow-height="false"/>
      <style:paragraph-properties style:font-independent-line-spacing="true" style:writing-mode="lr-tb"/>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Arial" style:font-family-asian="Arial Unicode MS"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504">
      <style:graphic-properties fo:wrap-option="wrap" fo:padding-top="0.05in" fo:padding-bottom="0.05in" fo:padding-left="0.1in" fo:padding-right="0.1in" draw:textarea-vertical-align="middle" draw:textarea-horizontal-align="center" draw:fill="solid" draw:fill-color="#ffffff" draw:opacity="23%" draw:stroke="none" draw:auto-grow-width="false" draw:auto-grow-height="false"/>
      <style:paragraph-properties style:font-independent-line-spacing="true" style:writing-mode="lr-tb"/>
    </style:style>
    <style:style style:family="drawing-page" style:name="a59">
      <style:drawing-page-properties draw:fill="solid" draw:fill-color="#edede9"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505">
      <style:graphic-properties draw:fill="none" draw:stroke="solid" svg:stroke-width="0.01042in" svg:stroke-color="#000000" svg:stroke-opacity="100%" draw:stroke-linejoin="round" svg:stroke-linecap="butt"/>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fo:color="#dbe5f1"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dbe5f1"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5">
      <style:text-properties fo:font-variant="normal" fo:text-transform="none" fo:color="#dbe5f1"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8">
      <style:text-properties fo:font-variant="normal" fo:text-transform="none" fo:color="#dbe5f1"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9">
      <style:text-properties fo:font-variant="normal" fo:text-transform="none" fo:color="#dbe5f1"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02">
      <style:drawing-page-properties draw:fill="bitmap" draw:fill-image-name="a401"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03">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4">
      <style:text-properties fo:font-variant="normal" fo:text-transform="none" fo:color="#404040"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6667in" style:font-size-asian="0.16667in" style:font-size-complex="0.16667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05">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6">
      <style:graphic-properties fo:wrap-option="wrap" fo:padding-top="0.05in" fo:padding-bottom="0.05in" fo:padding-left="0.1in" fo:padding-right="0.1in" draw:textarea-vertical-align="middle" draw:textarea-horizontal-align="center" draw:fill="solid" draw:fill-color="#f2f2f2" draw:opacity="100%" draw:stroke="none" draw:auto-grow-width="false" draw:auto-grow-height="false"/>
      <style:paragraph-properties style:font-independent-line-spacing="true" style:writing-mode="lr-tb"/>
    </style:style>
    <style:style style:family="presentation" style:name="a62">
      <style:graphic-properties fo:wrap-option="wrap" fo:padding-top="0.09998in" fo:padding-bottom="0.09998in" fo:padding-left="0.09998in" fo:padding-right="0.09998in" draw:textarea-vertical-align="middle" draw:textarea-horizontal-align="center" draw:fill="solid" draw:fill-color="#d6ccc2" draw:opacity="100%" draw:stroke="none" draw:auto-grow-width="false" draw:auto-grow-height="false"/>
      <style:paragraph-properties style:font-independent-line-spacing="true" style:writing-mode="lr-tb"/>
    </style:style>
    <style:style style:family="presentation" style:name="a407">
      <style:graphic-properties draw:fill="none" draw:stroke="solid" svg:stroke-width="0.01042in" svg:stroke-color="#000000" svg:stroke-opacity="100%" draw:stroke-linejoin="round" svg:stroke-linecap="butt"/>
    </style:style>
    <style:style style:family="text" style:name="a63">
      <style:text-properties fo:font-variant="normal" fo:text-transform="none" fo:color="#191919" style:text-line-through-type="none" style:text-line-through-style="none" style:text-line-through-width="auto" style:text-line-through-color="font-color" style:text-position="0% 100%" fo:font-family="Archivo" style:font-family-asian="Archivo" style:font-family-complex="Archiv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1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4">
      <style:paragraph-properties fo:line-height="100%" fo:text-align="left" style:tab-stop-distance="1in" fo:margin-left="0.5in" fo:margin-right="0in" fo:text-indent="-0.33333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Open Sans" style:font-family-asian="Open Sans" style:font-family-complex="Open San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12">
      <style:drawing-page-properties draw:fill="bitmap" draw:fill-image-name="a511"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8">
      <style:graphic-properties fo:wrap-option="wrap" fo:padding-top="0.09998in" fo:padding-bottom="0.09998in" fo:padding-left="0.09998in" fo:padding-right="0.09998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paragraph" style:name="a514">
      <style:paragraph-properties fo:line-height="100%" fo:text-align="left"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
      <style:graphic-properties draw:fill="none" draw:stroke="solid" svg:stroke-width="0.01042in" svg:stroke-color="#000000" svg:stroke-opacity="100%" draw:stroke-linejoin="round" svg:stroke-linecap="butt"/>
    </style:style>
    <style:style style:family="presentation" style:name="a5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17">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8">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22">
      <style:graphic-properties draw:fill="none" draw:stroke="solid" svg:stroke-width="0.01042in" svg:stroke-color="#000000" svg:stroke-opacity="100%" draw:stroke-linejoin="round" svg:stroke-linecap="butt"/>
    </style:style>
    <style:style style:family="text" style:name="a6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6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00">
      <style:paragraph-properties fo:line-height="100%" fo:text-align="center"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29">
      <style:drawing-page-properties draw:fill="bitmap" draw:fill-image-name="a628" style:repeat="stretch"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30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303">
      <style:graphic-properties draw:fill="none" draw:stroke="solid" svg:stroke-width="0.01042in" svg:stroke-color="#000000" svg:stroke-opacity="100%" draw:stroke-linejoin="round" svg:stroke-linecap="butt"/>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1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41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4">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5in" style:font-size-asian="0.5in" style:font-size-complex="0.5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5">
      <style:paragraph-properties fo:line-height="100%" fo:text-align="center" style:tab-stop-distance="1in" fo:margin-left="0in" fo:margin-right="0in" fo:text-indent="0in" fo:margin-top="0.125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1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5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18">
      <style:text-properties fo:font-variant="normal" fo:text-transform="none" fo:color="#a97933" style:text-line-through-type="none" style:text-line-through-style="none" style:text-line-through-width="auto" style:text-line-through-color="font-color" style:text-position="0% 100%" fo:font-family="Arial" style:font-family-asian="Arial Unicode MS" style:font-family-complex="Arial" style:font-family-generic-complex="swiss" style:font-pitch-complex="variable" fo:font-size="0.19444in" style:font-size-asian="0.19444in" style:font-size-complex="0.19444in" fo:letter-spacing="0in" fo:language="en" style:language-asian="ko" fo:country="US" style:country-asian="K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81">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49">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34">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85">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3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50">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54">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0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5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9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1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35">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2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8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16">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39">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01">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73">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53">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77">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0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4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97">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29">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15">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
      <text:list-level-style-bullet text:level="1" text:bullet-char="●">
        <style:list-level-properties text:space-before="0.16667in" text:min-label-width="0.33333in"/>
        <style:text-properties fo:color="#191919" fo:font-family="Archivo" fo:font-size="0.16667in"/>
      </text:list-level-style-bullet>
      <text:list-level-style-bullet text:level="2" text:bullet-char="●">
        <style:list-level-properties text:space-before="0.66667in" text:min-label-width="0.33333in"/>
        <style:text-properties fo:color="#191919" fo:font-family="Archivo" fo:font-size="0.16667in"/>
      </text:list-level-style-bullet>
      <text:list-level-style-bullet text:level="3" text:bullet-char="●">
        <style:list-level-properties text:space-before="1.16667in" text:min-label-width="0.33333in"/>
        <style:text-properties fo:color="#191919" fo:font-family="Archivo" fo:font-size="0.16667in"/>
      </text:list-level-style-bullet>
      <text:list-level-style-bullet text:level="4" text:bullet-char="●">
        <style:list-level-properties text:space-before="1.66667in" text:min-label-width="0.33333in"/>
        <style:text-properties fo:color="#191919" fo:font-family="Archivo" fo:font-size="0.16667in"/>
      </text:list-level-style-bullet>
      <text:list-level-style-bullet text:level="5" text:bullet-char="●">
        <style:list-level-properties text:space-before="2.16667in" text:min-label-width="0.33333in"/>
        <style:text-properties fo:color="#191919" fo:font-family="Archivo" fo:font-size="0.16667in"/>
      </text:list-level-style-bullet>
      <text:list-level-style-bullet text:level="6" text:bullet-char="●">
        <style:list-level-properties text:space-before="2.66667in" text:min-label-width="0.33333in"/>
        <style:text-properties fo:color="#191919" fo:font-family="Archivo" fo:font-size="0.16667in"/>
      </text:list-level-style-bullet>
      <text:list-level-style-bullet text:level="7" text:bullet-char="●">
        <style:list-level-properties text:space-before="3.16667in" text:min-label-width="0.33333in"/>
        <style:text-properties fo:color="#191919" fo:font-family="Archivo" fo:font-size="0.16667in"/>
      </text:list-level-style-bullet>
      <text:list-level-style-bullet text:level="8" text:bullet-char="●">
        <style:list-level-properties text:space-before="3.66667in" text:min-label-width="0.33333in"/>
        <style:text-properties fo:color="#191919" fo:font-family="Archivo" fo:font-size="0.16667in"/>
      </text:list-level-style-bullet>
      <text:list-level-style-bullet text:level="9" text:bullet-char="●">
        <style:list-level-properties text:space-before="4.16667in" text:min-label-width="0.33333in"/>
        <style:text-properties fo:color="#191919" fo:font-family="Archivo" fo:font-size="0.16667in"/>
      </text:list-level-style-bullet>
    </text:list-style>
    <text:list-style style:name="a48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66">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19">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5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34">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20">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59">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4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38">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8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9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03">
      <text:list-level-style-number text:level="1" style:num-format="">
        <style:list-level-properties text:space-before="0in"/>
      </text:list-level-style-number>
      <text:list-level-style-number text:level="2" style:num-format="">
        <style:list-level-properties text:space-before="1in"/>
      </text:list-level-style-number>
      <text:list-level-style-number text:level="3" style:num-format="">
        <style:list-level-properties text:space-before="1.5in"/>
      </text:list-level-style-number>
      <text:list-level-style-number text:level="4" style:num-format="">
        <style:list-level-properties text:space-before="2in"/>
      </text:list-level-style-number>
      <text:list-level-style-number text:level="5" style:num-format="">
        <style:list-level-properties text:space-before="2.5in"/>
      </text:list-level-style-number>
      <text:list-level-style-number text:level="6" style:num-format="">
        <style:list-level-properties text:space-before="3in"/>
      </text:list-level-style-number>
      <text:list-level-style-number text:level="7" style:num-format="">
        <style:list-level-properties text:space-before="3.5in"/>
      </text:list-level-style-number>
      <text:list-level-style-number text:level="8" style:num-format="">
        <style:list-level-properties text:space-before="4in"/>
      </text:list-level-style-number>
      <text:list-level-style-number text:level="9" style:num-format="">
        <style:list-level-properties text:space-before="4.5in"/>
      </text:list-level-style-number>
    </text:list-style>
    <text:list-style style:name="a17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6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07">
      <text:list-level-style-number text:level="1" style:num-format="">
        <style:list-level-properties text:space-before="0in"/>
      </text:list-level-style-number>
      <text:list-level-style-number text:level="2" style:num-format="">
        <style:list-level-properties text:space-before="1in"/>
      </text:list-level-style-number>
      <text:list-level-style-number text:level="3" style:num-format="">
        <style:list-level-properties text:space-before="1.5in"/>
      </text:list-level-style-number>
      <text:list-level-style-number text:level="4" style:num-format="">
        <style:list-level-properties text:space-before="2in"/>
      </text:list-level-style-number>
      <text:list-level-style-number text:level="5" style:num-format="">
        <style:list-level-properties text:space-before="2.5in"/>
      </text:list-level-style-number>
      <text:list-level-style-number text:level="6" style:num-format="">
        <style:list-level-properties text:space-before="3in"/>
      </text:list-level-style-number>
      <text:list-level-style-number text:level="7" style:num-format="">
        <style:list-level-properties text:space-before="3.5in"/>
      </text:list-level-style-number>
      <text:list-level-style-number text:level="8" style:num-format="">
        <style:list-level-properties text:space-before="4in"/>
      </text:list-level-style-number>
      <text:list-level-style-number text:level="9" style:num-format="">
        <style:list-level-properties text:space-before="4.5in"/>
      </text:list-level-style-number>
    </text:list-style>
    <text:list-style style:name="a553">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7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33">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57">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4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70">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494">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01">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27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2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63">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4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1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3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8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73">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597">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62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1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77">
      <text:list-level-style-number text:level="1" style:num-format="">
        <style:list-level-properties text:space-before="0in"/>
      </text:list-level-style-number>
      <text:list-level-style-number text:level="2" style:num-format="">
        <style:list-level-properties text:space-before="0.812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42">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6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number:date-style xmlns:number="urn:oasis:names:tc:opendocument:xmlns:datastyle:1.0" style:name="a611" number:transliteration-format="" number:transliteration-style="long">
      <number:year number:style="long" number:calendar="gregorian"/>
      <number:text>/</number:text>
      <number:month number:style="long" number:calendar="gregorian"/>
      <number:text>/</number:text>
      <number:day number:style="long" number:calendar="gregorian"/>
    </number:date-style>
    <number:date-style xmlns:number="urn:oasis:names:tc:opendocument:xmlns:datastyle:1.0" style:name="a652" number:transliteration-format="" number:transliteration-style="long">
      <number:year number:style="long" number:calendar="gregorian"/>
      <number:text>/</number:text>
      <number:month number:style="long" number:calendar="gregorian"/>
      <number:text>/</number:text>
      <number:day number:style="long" number:calendar="gregorian"/>
    </number:date-style>
  </office:automatic-styles>
  <office:master-styles>
    <draw:layer-set>
      <draw:layer draw:name="Master1-bg" draw:protected="true"/>
      <draw:layer draw:name="Master2-bg" draw:protected="true"/>
      <draw:layer draw:name="Master3-bg" draw:protected="true"/>
    </draw:layer-set>
    <style:master-page style:name="Master1-Social-Market-Economy-Proposal-by-Slidesgo" style:page-layout-name="pageLayout1" draw:style-name="a0">
      <draw:frame draw:id="id0" presentation:style-name="a3" draw:name="Google Shape;6;p1" svg:x="0.77999in" svg:y="0.48669in" svg:width="8.43996in" svg:height="0.62631in" presentation:class="title" presentation:placeholder="false">
        <draw:text-box>
          <text:p text:style-name="a2" text:class-names="" text:cond-style-name=""><text:span text:style-name="a1" text:class-names=""/></text:p>
        </draw:text-box>
        <svg:title/>
        <svg:desc/>
      </draw:frame>
      <draw:frame draw:id="id1" presentation:style-name="a7" draw:name="Google Shape;7;p1" svg:x="0.77999in" svg:y="1.26036in" svg:width="8.43996in" svg:height="3.73622in" presentation:class="outline" presentation:placeholder="false">
        <draw:text-box>
          <text:list text:style-name="a6">
            <text:list-item>
              <text:p text:style-name="a5" text:class-names="" text:cond-style-name=""><text:span text:style-name="a4" text:class-names=""/></text:p>
            </text:list-item>
          </text:list>
        </draw:text-box>
        <svg:title/>
        <svg:desc/>
      </draw:frame>
      <presentation:notes style:page-layout-name="pageLayout2" draw:style-name="a13">
        <draw:page-thumbnail svg:x="0.09722in" svg:y="0.81424in" svg:width="7.23958in" svg:height="4.07292in" presentation:class="page" draw:id="id2" presentation:style-name="a8" draw:name="Google Shape;3;n">
          <svg:title/>
          <svg:desc/>
        </draw:page-thumbnail>
        <draw:frame draw:id="id3" presentation:style-name="a12" draw:name="Google Shape;4;n" svg:x="0.7434in" svg:y="5.1582in" svg:width="5.94722in" svg:height="4.88672in" presentation:class="notes" presentation:placeholder="false">
          <draw:text-box>
            <text:list text:style-name="a11">
              <text:list-item>
                <text:p text:style-name="a10" text:class-names="" text:cond-style-name=""><text:span text:style-name="a9" text:class-names=""/></text:p>
              </text:list-item>
            </text:list>
          </draw:text-box>
          <svg:title/>
          <svg:desc/>
        </draw:frame>
      </presentation:notes>
    </style:master-page>
    <style:master-page style:name="Master1-Layout1-title-TITLE" style:page-layout-name="pageLayout1" draw:style-name="a14">
      <draw:custom-shape svg:x="6.18837in" svg:y="0.00008in" svg:width="3.81168in" svg:height="4.62434in" draw:id="id4" draw:style-name="a17" draw:name="Google Shape;9;p2">
        <svg:title/>
        <svg:desc/>
        <text:p text:style-name="a16" text:class-names="" text:cond-style-name=""><text:span text:style-name="a15" text:class-names=""/></text:p>
        <draw:enhanced-geometry xmlns:dr3d="urn:oasis:names:tc:opendocument:xmlns:dr3d:1.0" draw:type="non-primitive" svg:viewBox="0 0 21600 21600" draw:enhanced-path="M 0 0 L 21600 0 21600 21600 0 21600 Z N"/>
      </draw:custom-shape>
      <draw:frame draw:id="id5" presentation:style-name="a20" draw:name="Google Shape;10;p2" svg:x="0in" svg:y="0.99152in" svg:width="7.74803in" svg:height="2.26017in" presentation:class="title" presentation:placeholder="false">
        <draw:text-box>
          <text:p text:style-name="a19" text:class-names="" text:cond-style-name=""><text:span text:style-name="a18" text:class-names=""/></text:p>
        </draw:text-box>
        <svg:title/>
        <svg:desc/>
      </draw:frame>
      <draw:frame draw:id="id6" presentation:style-name="a23" draw:name="Google Shape;11;p2" svg:x="0.77999in" svg:y="3.82292in" svg:width="2.97605in" svg:height="0.80151in" presentation:class="subtitle" presentation:placeholder="false">
        <draw:text-box>
          <text:p text:style-name="a22" text:class-names="" text:cond-style-name=""><text:span text:style-name="a21" text:class-names=""/></text:p>
        </draw:text-box>
        <svg:title/>
        <svg:desc/>
      </draw:frame>
      <presentation:notes style:page-layout-name="pageLayout2" draw:style-name="a29">
        <draw:page-thumbnail svg:x="0.09722in" svg:y="0.81424in" svg:width="7.23958in" svg:height="4.07292in" presentation:class="page" draw:id="id2" presentation:style-name="a24" draw:name="Google Shape;3;n">
          <svg:title/>
          <svg:desc/>
        </draw:page-thumbnail>
        <draw:frame draw:id="id3" presentation:style-name="a28" draw:name="Google Shape;4;n" svg:x="0.7434in" svg:y="5.1582in" svg:width="5.94722in" svg:height="4.88672in" presentation:class="notes" presentation:placeholder="false">
          <draw:text-box>
            <text:list text:style-name="a27">
              <text:list-item>
                <text:p text:style-name="a26" text:class-names="" text:cond-style-name=""><text:span text:style-name="a25" text:class-names=""/></text:p>
              </text:list-item>
            </text:list>
          </draw:text-box>
          <svg:title/>
          <svg:desc/>
        </draw:frame>
      </presentation:notes>
    </style:master-page>
    <style:master-page style:name="Master1-Layout2-secHead-SECTION_HEADER" style:page-layout-name="pageLayout1" draw:style-name="a30">
      <draw:custom-shape svg:x="0in" svg:y="0.00008in" svg:width="5.47146in" svg:height="3.146in" draw:id="id7" draw:style-name="a33" draw:name="Google Shape;13;p3">
        <svg:title/>
        <svg:desc/>
        <text:p text:style-name="a32" text:class-names="" text:cond-style-name=""><text:span text:style-name="a31" text:class-names=""/></text:p>
        <draw:enhanced-geometry xmlns:dr3d="urn:oasis:names:tc:opendocument:xmlns:dr3d:1.0" draw:type="non-primitive" svg:viewBox="0 0 21600 21600" draw:enhanced-path="M 0 0 L 21600 0 21600 21600 0 21600 Z N"/>
      </draw:custom-shape>
      <draw:frame draw:id="id8" presentation:style-name="a36" draw:name="Google Shape;14;p3" svg:x="3.6755in" svg:y="2.44133in" svg:width="6.32448in" svg:height="2.09154in" presentation:class="title" presentation:placeholder="false">
        <draw:text-box>
          <text:p text:style-name="a35" text:class-names="" text:cond-style-name=""><text:span text:style-name="a34" text:class-names=""/></text:p>
        </draw:text-box>
        <svg:title/>
        <svg:desc/>
      </draw:frame>
      <draw:frame draw:id="id9" presentation:style-name="a39" draw:name="Google Shape;15;p3" svg:x="3.6755in" svg:y="1.15092in" svg:width="1.79593in" svg:height="1.06726in" presentation:class="title" presentation:placeholder="false">
        <draw:text-box>
          <text:p text:style-name="a38" text:class-names="" text:cond-style-name=""><text:span text:style-name="a37" text:class-names="">xx%</text:span></text:p>
        </draw:text-box>
        <svg:title/>
        <svg:desc/>
      </draw:frame>
      <presentation:notes style:page-layout-name="pageLayout2" draw:style-name="a45">
        <draw:page-thumbnail svg:x="0.09722in" svg:y="0.81424in" svg:width="7.23958in" svg:height="4.07292in" presentation:class="page" draw:id="id2" presentation:style-name="a40" draw:name="Google Shape;3;n">
          <svg:title/>
          <svg:desc/>
        </draw:page-thumbnail>
        <draw:frame draw:id="id3" presentation:style-name="a44" draw:name="Google Shape;4;n" svg:x="0.7434in" svg:y="5.1582in" svg:width="5.94722in" svg:height="4.88672in" presentation:class="notes" presentation:placeholder="false">
          <draw:text-box>
            <text:list text:style-name="a43">
              <text:list-item>
                <text:p text:style-name="a42" text:class-names="" text:cond-style-name=""><text:span text:style-name="a41" text:class-names=""/></text:p>
              </text:list-item>
            </text:list>
          </draw:text-box>
          <svg:title/>
          <svg:desc/>
        </draw:frame>
      </presentation:notes>
    </style:master-page>
    <style:master-page style:name="Master1-Layout3-cust-MAIN_POINT" style:page-layout-name="pageLayout1" draw:style-name="a46">
      <draw:custom-shape svg:x="7.75241in" svg:y="0.59in" svg:width="2.2477in" svg:height="5.0351in" draw:id="id10" draw:style-name="a49" draw:name="Google Shape;36;p8">
        <svg:title/>
        <svg:desc/>
        <text:p text:style-name="a48" text:class-names="" text:cond-style-name=""><text:span text:style-name="a47" text:class-names=""/></text:p>
        <draw:enhanced-geometry xmlns:dr3d="urn:oasis:names:tc:opendocument:xmlns:dr3d:1.0" draw:type="non-primitive" svg:viewBox="0 0 21600 21600" draw:enhanced-path="M 0 0 L 21600 0 21600 21600 0 21600 Z N"/>
      </draw:custom-shape>
      <draw:frame draw:id="id11" presentation:style-name="a52" draw:name="Google Shape;37;p8" svg:x="2.42487in" svg:y="2.01023in" svg:width="7.57513in" svg:height="1.60466in" presentation:class="title" presentation:placeholder="false">
        <draw:text-box>
          <text:p text:style-name="a51" text:class-names="" text:cond-style-name=""><text:span text:style-name="a50" text:class-names=""/></text:p>
        </draw:text-box>
        <svg:title/>
        <svg:desc/>
      </draw:frame>
      <presentation:notes style:page-layout-name="pageLayout2" draw:style-name="a58">
        <draw:page-thumbnail svg:x="0.09722in" svg:y="0.81424in" svg:width="7.23958in" svg:height="4.07292in" presentation:class="page" draw:id="id2" presentation:style-name="a53" draw:name="Google Shape;3;n">
          <svg:title/>
          <svg:desc/>
        </draw:page-thumbnail>
        <draw:frame draw:id="id3" presentation:style-name="a57" draw:name="Google Shape;4;n" svg:x="0.7434in" svg:y="5.1582in" svg:width="5.94722in" svg:height="4.88672in" presentation:class="notes" presentation:placeholder="false">
          <draw:text-box>
            <text:list text:style-name="a56">
              <text:list-item>
                <text:p text:style-name="a55" text:class-names="" text:cond-style-name=""><text:span text:style-name="a54" text:class-names=""/></text:p>
              </text:list-item>
            </text:list>
          </draw:text-box>
          <svg:title/>
          <svg:desc/>
        </draw:frame>
      </presentation:notes>
    </style:master-page>
    <style:master-page style:name="Master1-Layout4-cust-SECTION_TITLE_AND_DESCRIPTION" style:page-layout-name="pageLayout1" draw:style-name="a59">
      <draw:frame draw:id="id12" presentation:style-name="a62" draw:name="Google Shape;39;p9" svg:x="2.70505in" svg:y="1.30042in" svg:width="7.29495in" svg:height="2.14829in" presentation:class="title" presentation:placeholder="false">
        <draw:text-box>
          <text:p text:style-name="a61" text:class-names="" text:cond-style-name=""><text:span text:style-name="a60" text:class-names=""/></text:p>
        </draw:text-box>
        <svg:title/>
        <svg:desc/>
      </draw:frame>
      <draw:frame draw:id="id13" presentation:style-name="a65" draw:name="Google Shape;40;p9" svg:x="2.70505in" svg:y="3.44871in" svg:width="4.01969in" svg:height="0.73392in" presentation:class="subtitle" presentation:placeholder="false">
        <draw:text-box>
          <text:p text:style-name="a64" text:class-names="" text:cond-style-name=""><text:span text:style-name="a63" text:class-names=""/></text:p>
        </draw:text-box>
        <svg:title/>
        <svg:desc/>
      </draw:frame>
      <draw:custom-shape svg:x="0in" svg:y="0.00011in" svg:width="2.2477in" svg:height="5.625in" draw:id="id14" draw:style-name="a68" draw:name="Google Shape;41;p9">
        <svg:title/>
        <svg:desc/>
        <text:p text:style-name="a67" text:class-names="" text:cond-style-name=""><text:span text:style-name="a66" text:class-names=""/></text:p>
        <draw:enhanced-geometry xmlns:dr3d="urn:oasis:names:tc:opendocument:xmlns:dr3d:1.0" draw:type="non-primitive" svg:viewBox="0 0 21600 21600" draw:enhanced-path="M 0 0 L 21600 0 21600 21600 0 21600 Z N"/>
      </draw:custom-shape>
      <presentation:notes style:page-layout-name="pageLayout2" draw:style-name="a74">
        <draw:page-thumbnail svg:x="0.09722in" svg:y="0.81424in" svg:width="7.23958in" svg:height="4.07292in" presentation:class="page" draw:id="id2" presentation:style-name="a69" draw:name="Google Shape;3;n">
          <svg:title/>
          <svg:desc/>
        </draw:page-thumbnail>
        <draw:frame draw:id="id3" presentation:style-name="a73" draw:name="Google Shape;4;n" svg:x="0.7434in" svg:y="5.1582in" svg:width="5.94722in" svg:height="4.88672in" presentation:class="notes" presentation:placeholder="false">
          <draw:text-box>
            <text:list text:style-name="a72">
              <text:list-item>
                <text:p text:style-name="a71" text:class-names="" text:cond-style-name=""><text:span text:style-name="a70" text:class-names=""/></text:p>
              </text:list-item>
            </text:list>
          </draw:text-box>
          <svg:title/>
          <svg:desc/>
        </draw:frame>
      </presentation:notes>
    </style:master-page>
    <style:master-page style:name="Master1-Layout5-cust-CAPTION_ONLY" style:page-layout-name="pageLayout1" draw:style-name="a75">
      <draw:frame draw:id="id15" presentation:style-name="a76" draw:name="Google Shape;43;p10" svg:x="0in" svg:y="0in" svg:width="10in" svg:height="5.625in" presentation:class="graphic" presentation:placeholder="false">
        <svg:title/>
        <svg:desc/>
      </draw:frame>
      <draw:frame draw:id="id16" presentation:style-name="a79" draw:name="Google Shape;44;p10" svg:x="0.7874in" svg:y="4.39026in" svg:width="8.4252in" svg:height="0.62631in" presentation:class="title" presentation:placeholder="false">
        <draw:text-box>
          <text:p text:style-name="a78" text:class-names="" text:cond-style-name=""><text:span text:style-name="a77" text:class-names=""/></text:p>
        </draw:text-box>
        <svg:title/>
        <svg:desc/>
      </draw:frame>
      <presentation:notes style:page-layout-name="pageLayout2" draw:style-name="a85">
        <draw:page-thumbnail svg:x="0.09722in" svg:y="0.81424in" svg:width="7.23958in" svg:height="4.07292in" presentation:class="page" draw:id="id2" presentation:style-name="a80" draw:name="Google Shape;3;n">
          <svg:title/>
          <svg:desc/>
        </draw:page-thumbnail>
        <draw:frame draw:id="id3" presentation:style-name="a84" draw:name="Google Shape;4;n" svg:x="0.7434in" svg:y="5.1582in" svg:width="5.94722in" svg:height="4.88672in" presentation:class="notes" presentation:placeholder="false">
          <draw:text-box>
            <text:list text:style-name="a83">
              <text:list-item>
                <text:p text:style-name="a82" text:class-names="" text:cond-style-name=""><text:span text:style-name="a81" text:class-names=""/></text:p>
              </text:list-item>
            </text:list>
          </draw:text-box>
          <svg:title/>
          <svg:desc/>
        </draw:frame>
      </presentation:notes>
    </style:master-page>
    <style:master-page style:name="Master1-Layout6-blank-BLANK" style:page-layout-name="pageLayout1" draw:style-name="a86">
      <presentation:notes style:page-layout-name="pageLayout2" draw:style-name="a92">
        <draw:page-thumbnail svg:x="0.09722in" svg:y="0.81424in" svg:width="7.23958in" svg:height="4.07292in" presentation:class="page" draw:id="id2" presentation:style-name="a87" draw:name="Google Shape;3;n">
          <svg:title/>
          <svg:desc/>
        </draw:page-thumbnail>
        <draw:frame draw:id="id3" presentation:style-name="a91" draw:name="Google Shape;4;n" svg:x="0.7434in" svg:y="5.1582in" svg:width="5.94722in" svg:height="4.88672in" presentation:class="notes" presentation:placeholder="false">
          <draw:text-box>
            <text:list text:style-name="a90">
              <text:list-item>
                <text:p text:style-name="a89" text:class-names="" text:cond-style-name=""><text:span text:style-name="a88" text:class-names=""/></text:p>
              </text:list-item>
            </text:list>
          </draw:text-box>
          <svg:title/>
          <svg:desc/>
        </draw:frame>
      </presentation:notes>
    </style:master-page>
    <style:master-page style:name="Master1-Layout7-cust-BLANK_1_1_1_1_1_1" style:page-layout-name="pageLayout1" draw:style-name="a93">
      <draw:custom-shape svg:x="7.60261in" svg:y="-0.00016in" svg:width="2.39731in" svg:height="5.625in" draw:id="id17" draw:style-name="a96" draw:name="Google Shape;51;p13">
        <svg:title/>
        <svg:desc/>
        <text:p text:style-name="a95" text:class-names="" text:cond-style-name=""><text:span text:style-name="a94" text:class-names=""/></text:p>
        <draw:enhanced-geometry xmlns:dr3d="urn:oasis:names:tc:opendocument:xmlns:dr3d:1.0" draw:type="non-primitive" svg:viewBox="0 0 21600 21600" draw:enhanced-path="M 0 0 L 21600 0 21600 21600 0 21600 Z N"/>
      </draw:custom-shape>
      <draw:frame draw:id="id18" presentation:style-name="a99" draw:name="Google Shape;52;p13" svg:x="0.7874in" svg:y="0.43531in" svg:width="8.4252in" svg:height="0.76772in" presentation:class="title" presentation:placeholder="false">
        <draw:text-box>
          <text:p text:style-name="a98" text:class-names="" text:cond-style-name=""><text:span text:style-name="a97" text:class-names=""/></text:p>
        </draw:text-box>
        <svg:title/>
        <svg:desc/>
      </draw:frame>
      <draw:frame draw:id="id19" presentation:style-name="a102" draw:name="Google Shape;53;p13" svg:x="0.7874in" svg:y="1.60617in" svg:width="0.80348in" svg:height="0.37697in" presentation:class="title" presentation:placeholder="false">
        <draw:text-box>
          <text:p text:style-name="a101" text:class-names="" text:cond-style-name=""><text:span text:style-name="a100" text:class-names="">xx%</text:span></text:p>
        </draw:text-box>
        <svg:title/>
        <svg:desc/>
      </draw:frame>
      <draw:frame draw:id="id20" presentation:style-name="a105" draw:name="Google Shape;54;p13" svg:x="1.59088in" svg:y="1.60616in" svg:width="3.31923in" svg:height="0.37697in" presentation:class="subtitle" presentation:placeholder="false">
        <draw:text-box>
          <text:p text:style-name="a104" text:class-names="" text:cond-style-name=""><text:span text:style-name="a103" text:class-names=""/></text:p>
        </draw:text-box>
        <svg:title/>
        <svg:desc/>
      </draw:frame>
      <draw:frame draw:id="id21" presentation:style-name="a108" draw:name="Google Shape;55;p13" svg:x="0.7874in" svg:y="2.21654in" svg:width="0.80348in" svg:height="0.37697in" presentation:class="title" presentation:placeholder="false">
        <draw:text-box>
          <text:p text:style-name="a107" text:class-names="" text:cond-style-name=""><text:span text:style-name="a106" text:class-names="">xx%</text:span></text:p>
        </draw:text-box>
        <svg:title/>
        <svg:desc/>
      </draw:frame>
      <draw:frame draw:id="id22" presentation:style-name="a111" draw:name="Google Shape;56;p13" svg:x="1.59088in" svg:y="2.21653in" svg:width="3.31923in" svg:height="0.37697in" presentation:class="subtitle" presentation:placeholder="false">
        <draw:text-box>
          <text:p text:style-name="a110" text:class-names="" text:cond-style-name=""><text:span text:style-name="a109" text:class-names=""/></text:p>
        </draw:text-box>
        <svg:title/>
        <svg:desc/>
      </draw:frame>
      <draw:frame draw:id="id23" presentation:style-name="a114" draw:name="Google Shape;57;p13" svg:x="0.7874in" svg:y="2.82691in" svg:width="0.80348in" svg:height="0.37697in" presentation:class="title" presentation:placeholder="false">
        <draw:text-box>
          <text:p text:style-name="a113" text:class-names="" text:cond-style-name=""><text:span text:style-name="a112" text:class-names="">xx%</text:span></text:p>
        </draw:text-box>
        <svg:title/>
        <svg:desc/>
      </draw:frame>
      <draw:frame draw:id="id24" presentation:style-name="a117" draw:name="Google Shape;58;p13" svg:x="1.59088in" svg:y="2.82691in" svg:width="3.31923in" svg:height="0.37697in" presentation:class="subtitle" presentation:placeholder="false">
        <draw:text-box>
          <text:p text:style-name="a116" text:class-names="" text:cond-style-name=""><text:span text:style-name="a115" text:class-names=""/></text:p>
        </draw:text-box>
        <svg:title/>
        <svg:desc/>
      </draw:frame>
      <draw:frame draw:id="id25" presentation:style-name="a120" draw:name="Google Shape;59;p13" svg:x="0.7874in" svg:y="3.43728in" svg:width="0.80348in" svg:height="0.37697in" presentation:class="title" presentation:placeholder="false">
        <draw:text-box>
          <text:p text:style-name="a119" text:class-names="" text:cond-style-name=""><text:span text:style-name="a118" text:class-names="">xx%</text:span></text:p>
        </draw:text-box>
        <svg:title/>
        <svg:desc/>
      </draw:frame>
      <draw:frame draw:id="id26" presentation:style-name="a123" draw:name="Google Shape;60;p13" svg:x="1.59088in" svg:y="3.43728in" svg:width="3.31923in" svg:height="0.37697in" presentation:class="subtitle" presentation:placeholder="false">
        <draw:text-box>
          <text:p text:style-name="a122" text:class-names="" text:cond-style-name=""><text:span text:style-name="a121" text:class-names=""/></text:p>
        </draw:text-box>
        <svg:title/>
        <svg:desc/>
      </draw:frame>
      <draw:frame draw:id="id27" presentation:style-name="a126" draw:name="Google Shape;61;p13" svg:x="0.7874in" svg:y="4.04766in" svg:width="0.80348in" svg:height="0.37697in" presentation:class="title" presentation:placeholder="false">
        <draw:text-box>
          <text:p text:style-name="a125" text:class-names="" text:cond-style-name=""><text:span text:style-name="a124" text:class-names="">xx%</text:span></text:p>
        </draw:text-box>
        <svg:title/>
        <svg:desc/>
      </draw:frame>
      <draw:frame draw:id="id28" presentation:style-name="a129" draw:name="Google Shape;62;p13" svg:x="1.59088in" svg:y="4.04765in" svg:width="3.31923in" svg:height="0.37697in" presentation:class="subtitle" presentation:placeholder="false">
        <draw:text-box>
          <text:p text:style-name="a128" text:class-names="" text:cond-style-name=""><text:span text:style-name="a127" text:class-names=""/></text:p>
        </draw:text-box>
        <svg:title/>
        <svg:desc/>
      </draw:frame>
      <draw:frame draw:id="id29" presentation:style-name="a132" draw:name="Google Shape;63;p13" svg:x="0.7874in" svg:y="4.65803in" svg:width="0.80348in" svg:height="0.37697in" presentation:class="title" presentation:placeholder="false">
        <draw:text-box>
          <text:p text:style-name="a131" text:class-names="" text:cond-style-name=""><text:span text:style-name="a130" text:class-names="">xx%</text:span></text:p>
        </draw:text-box>
        <svg:title/>
        <svg:desc/>
      </draw:frame>
      <draw:frame draw:id="id30" presentation:style-name="a135" draw:name="Google Shape;64;p13" svg:x="1.59088in" svg:y="4.65802in" svg:width="3.31923in" svg:height="0.37697in" presentation:class="subtitle" presentation:placeholder="false">
        <draw:text-box>
          <text:p text:style-name="a134" text:class-names="" text:cond-style-name=""><text:span text:style-name="a133" text:class-names=""/></text:p>
        </draw:text-box>
        <svg:title/>
        <svg:desc/>
      </draw:frame>
      <presentation:notes style:page-layout-name="pageLayout2" draw:style-name="a141">
        <draw:page-thumbnail svg:x="0.09722in" svg:y="0.81424in" svg:width="7.23958in" svg:height="4.07292in" presentation:class="page" draw:id="id2" presentation:style-name="a136" draw:name="Google Shape;3;n">
          <svg:title/>
          <svg:desc/>
        </draw:page-thumbnail>
        <draw:frame draw:id="id3" presentation:style-name="a140" draw:name="Google Shape;4;n" svg:x="0.7434in" svg:y="5.1582in" svg:width="5.94722in" svg:height="4.88672in" presentation:class="notes" presentation:placeholder="false">
          <draw:text-box>
            <text:list text:style-name="a139">
              <text:list-item>
                <text:p text:style-name="a138" text:class-names="" text:cond-style-name=""><text:span text:style-name="a137" text:class-names=""/></text:p>
              </text:list-item>
            </text:list>
          </draw:text-box>
          <svg:title/>
          <svg:desc/>
        </draw:frame>
      </presentation:notes>
    </style:master-page>
    <style:master-page style:name="Master1-Layout8-cust-CUSTOM_10" style:page-layout-name="pageLayout1" draw:style-name="a142">
      <draw:frame draw:id="id31" presentation:style-name="a145" draw:name="Google Shape;66;p14" svg:x="0.7874in" svg:y="0.43531in" svg:width="8.4252in" svg:height="0.76772in" presentation:class="title" presentation:placeholder="false">
        <draw:text-box>
          <text:p text:style-name="a144" text:class-names="" text:cond-style-name=""><text:span text:style-name="a143" text:class-names=""/></text:p>
        </draw:text-box>
        <svg:title/>
        <svg:desc/>
      </draw:frame>
      <presentation:notes style:page-layout-name="pageLayout2" draw:style-name="a151">
        <draw:page-thumbnail svg:x="0.09722in" svg:y="0.81424in" svg:width="7.23958in" svg:height="4.07292in" presentation:class="page" draw:id="id2" presentation:style-name="a146" draw:name="Google Shape;3;n">
          <svg:title/>
          <svg:desc/>
        </draw:page-thumbnail>
        <draw:frame draw:id="id3" presentation:style-name="a150" draw:name="Google Shape;4;n" svg:x="0.7434in" svg:y="5.1582in" svg:width="5.94722in" svg:height="4.88672in" presentation:class="notes" presentation:placeholder="false">
          <draw:text-box>
            <text:list text:style-name="a149">
              <text:list-item>
                <text:p text:style-name="a148" text:class-names="" text:cond-style-name=""><text:span text:style-name="a147" text:class-names=""/></text:p>
              </text:list-item>
            </text:list>
          </draw:text-box>
          <svg:title/>
          <svg:desc/>
        </draw:frame>
      </presentation:notes>
    </style:master-page>
    <style:master-page style:name="Master1-Layout9-cust-CUSTOM_3_1" style:page-layout-name="pageLayout1" draw:style-name="a152">
      <draw:frame draw:id="id32" draw:style-name="a163" draw:name="Google Shape;125;p22" svg:x="0.77999in" svg:y="4.02292in" svg:width="3.56266in" svg:height="0.69423in">
        <draw:text-box>
          <text:p text:style-name="a162" text:class-names="" text:cond-style-name=""><text:span text:style-name="a153" text:class-names="">CREDITS:</text:span><text:span text:style-name="a154" text:class-names=""><text:s text:c="1"/>This presentation template was created by<text:s text:c="1"/></text:span><text:span text:style-name="a155" text:class-names=""><text:a xlink:href="https://bit.ly/3A1uf1Q" text:style-name="" text:visited-style-name="">Slidesgo</text:a></text:span><text:span text:style-name="a156" text:class-names="">, and includes icons by<text:s text:c="1"/></text:span><text:span text:style-name="a157" text:class-names=""><text:a xlink:href="http://bit.ly/2TyoMsr" text:style-name="" text:visited-style-name="">Flaticon</text:a></text:span><text:span text:style-name="a158" text:class-names="">, and infographics &amp; images by<text:s text:c="1"/></text:span><text:span text:style-name="a159" text:class-names=""><text:a xlink:href="http://bit.ly/2TtBDfr" text:style-name="" text:visited-style-name="">Freepik</text:a></text:span><text:span text:style-name="a160" text:class-names=""><text:s text:c="1"/></text:span><text:span text:style-name="a161" text:class-names=""/></text:p>
        </draw:text-box>
        <svg:title/>
        <svg:desc/>
      </draw:frame>
      <draw:custom-shape svg:x="5.69712in" svg:y="0.00008in" svg:width="4.30282in" svg:height="4.26444in" draw:id="id33" draw:style-name="a166" draw:name="Google Shape;126;p22">
        <svg:title/>
        <svg:desc/>
        <text:p text:style-name="a165" text:class-names="" text:cond-style-name=""><text:span text:style-name="a164" text:class-names=""/></text:p>
        <draw:enhanced-geometry xmlns:dr3d="urn:oasis:names:tc:opendocument:xmlns:dr3d:1.0" draw:type="non-primitive" svg:viewBox="0 0 21600 21600" draw:enhanced-path="M 0 0 L 21600 0 21600 21600 0 21600 Z N"/>
      </draw:custom-shape>
      <draw:frame draw:id="id34" presentation:style-name="a169" draw:name="Google Shape;127;p22" svg:x="0.77999in" svg:y="2.58145in" svg:width="3.56266in" svg:height="1.24409in" presentation:class="subtitle" presentation:placeholder="false">
        <draw:text-box>
          <text:p text:style-name="a168" text:class-names="" text:cond-style-name=""><text:span text:style-name="a167" text:class-names=""/></text:p>
        </draw:text-box>
        <svg:title/>
        <svg:desc/>
      </draw:frame>
      <draw:frame draw:id="id35" presentation:style-name="a172" draw:name="Google Shape;128;p22" svg:x="0.77999in" svg:y="0.9445in" svg:width="9.22014in" svg:height="1.47375in" presentation:class="title" presentation:placeholder="false">
        <draw:text-box>
          <text:p text:style-name="a171" text:class-names="" text:cond-style-name=""><text:span text:style-name="a170" text:class-names=""/></text:p>
        </draw:text-box>
        <svg:title/>
        <svg:desc/>
      </draw:frame>
      <presentation:notes style:page-layout-name="pageLayout2" draw:style-name="a178">
        <draw:page-thumbnail svg:x="0.09722in" svg:y="0.81424in" svg:width="7.23958in" svg:height="4.07292in" presentation:class="page" draw:id="id2" presentation:style-name="a173" draw:name="Google Shape;3;n">
          <svg:title/>
          <svg:desc/>
        </draw:page-thumbnail>
        <draw:frame draw:id="id3" presentation:style-name="a177" draw:name="Google Shape;4;n" svg:x="0.7434in" svg:y="5.1582in" svg:width="5.94722in" svg:height="4.88672in" presentation:class="notes" presentation:placeholder="false">
          <draw:text-box>
            <text:list text:style-name="a176">
              <text:list-item>
                <text:p text:style-name="a175" text:class-names="" text:cond-style-name=""><text:span text:style-name="a174" text:class-names=""/></text:p>
              </text:list-item>
            </text:list>
          </draw:text-box>
          <svg:title/>
          <svg:desc/>
        </draw:frame>
      </presentation:notes>
    </style:master-page>
    <style:master-page style:name="Master1-Layout10-cust-CUSTOM_9" style:page-layout-name="pageLayout1" draw:style-name="a179">
      <draw:custom-shape svg:x="0in" svg:y="0.00008in" svg:width="5.47146in" svg:height="5.0351in" draw:id="id36" draw:style-name="a182" draw:name="Google Shape;130;p23">
        <svg:title/>
        <svg:desc/>
        <text:p text:style-name="a181" text:class-names="" text:cond-style-name=""><text:span text:style-name="a180" text:class-names=""/></text:p>
        <draw:enhanced-geometry xmlns:dr3d="urn:oasis:names:tc:opendocument:xmlns:dr3d:1.0" draw:type="non-primitive" svg:viewBox="0 0 21600 21600" draw:enhanced-path="M 0 0 L 21600 0 21600 21600 0 21600 Z N"/>
      </draw:custom-shape>
      <presentation:notes style:page-layout-name="pageLayout2" draw:style-name="a188">
        <draw:page-thumbnail svg:x="0.09722in" svg:y="0.81424in" svg:width="7.23958in" svg:height="4.07292in" presentation:class="page" draw:id="id2" presentation:style-name="a183" draw:name="Google Shape;3;n">
          <svg:title/>
          <svg:desc/>
        </draw:page-thumbnail>
        <draw:frame draw:id="id3" presentation:style-name="a187" draw:name="Google Shape;4;n" svg:x="0.7434in" svg:y="5.1582in" svg:width="5.94722in" svg:height="4.88672in" presentation:class="notes" presentation:placeholder="false">
          <draw:text-box>
            <text:list text:style-name="a186">
              <text:list-item>
                <text:p text:style-name="a185" text:class-names="" text:cond-style-name=""><text:span text:style-name="a184" text:class-names=""/></text:p>
              </text:list-item>
            </text:list>
          </draw:text-box>
          <svg:title/>
          <svg:desc/>
        </draw:frame>
      </presentation:notes>
    </style:master-page>
    <style:master-page style:name="Master1-Layout11-cust-CUSTOM_9_1" style:page-layout-name="pageLayout1" draw:style-name="a189">
      <draw:custom-shape svg:x="0in" svg:y="1.00066in" svg:width="3.81168in" svg:height="4.62434in" draw:id="id37" draw:style-name="a192" draw:name="Google Shape;132;p24">
        <svg:title/>
        <svg:desc/>
        <text:p text:style-name="a191" text:class-names="" text:cond-style-name=""><text:span text:style-name="a190" text:class-names=""/></text:p>
        <draw:enhanced-geometry xmlns:dr3d="urn:oasis:names:tc:opendocument:xmlns:dr3d:1.0" draw:type="non-primitive" svg:viewBox="0 0 21600 21600" draw:enhanced-path="M 0 0 L 21600 0 21600 21600 0 21600 Z N"/>
      </draw:custom-shape>
      <presentation:notes style:page-layout-name="pageLayout2" draw:style-name="a198">
        <draw:page-thumbnail svg:x="0.09722in" svg:y="0.81424in" svg:width="7.23958in" svg:height="4.07292in" presentation:class="page" draw:id="id2" presentation:style-name="a193" draw:name="Google Shape;3;n">
          <svg:title/>
          <svg:desc/>
        </draw:page-thumbnail>
        <draw:frame draw:id="id3" presentation:style-name="a197" draw:name="Google Shape;4;n" svg:x="0.7434in" svg:y="5.1582in" svg:width="5.94722in" svg:height="4.88672in" presentation:class="notes" presentation:placeholder="false">
          <draw:text-box>
            <text:list text:style-name="a196">
              <text:list-item>
                <text:p text:style-name="a195" text:class-names="" text:cond-style-name=""><text:span text:style-name="a194" text:class-names=""/></text:p>
              </text:list-item>
            </text:list>
          </draw:text-box>
          <svg:title/>
          <svg:desc/>
        </draw:frame>
      </presentation:notes>
    </style:master-page>
    <style:master-page style:name="Master1-Layout12-cust-Basic-Layout" style:page-layout-name="pageLayout1" draw:style-name="a200">
      <draw:frame draw:id="id38" presentation:style-name="a204" draw:name="Text Placeholder 9" svg:x="0in" svg:y="0.13504in" svg:width="10in" svg:height="0.62999in" presentation:class="outline" presentation:placeholder="false">
        <draw:text-box>
          <text:list text:style-name="a203">
            <text:list-item>
              <text:p text:style-name="a202" text:class-names="" text:cond-style-name=""><text:span text:style-name="a201" text:class-names="">BASIC LAYOUT</text:span></text:p>
            </text:list-item>
          </text:list>
        </draw:text-box>
        <svg:title/>
        <svg:desc/>
      </draw:frame>
      <draw:frame draw:id="id39" presentation:style-name="a208" draw:name="Text Placeholder 9" svg:x="0in" svg:y="0.76503in" svg:width="10in" svg:height="0.315in" presentation:class="outline" presentation:placeholder="false">
        <draw:text-box>
          <text:list text:style-name="a207">
            <text:list-item>
              <text:p text:style-name="a206" text:class-names="" text:cond-style-name=""><text:span text:style-name="a205" text:class-names="">Insert the title of your subtitle Here</text:span></text:p>
            </text:list-item>
          </text:list>
        </draw:text-box>
        <svg:title/>
        <svg:desc/>
      </draw:frame>
      <presentation:notes style:page-layout-name="pageLayout2" draw:style-name="a214">
        <draw:page-thumbnail svg:x="0.09722in" svg:y="0.81424in" svg:width="7.23958in" svg:height="4.07292in" presentation:class="page" draw:id="id2" presentation:style-name="a209" draw:name="Google Shape;3;n">
          <svg:title/>
          <svg:desc/>
        </draw:page-thumbnail>
        <draw:frame draw:id="id3" presentation:style-name="a213" draw:name="Google Shape;4;n" svg:x="0.7434in" svg:y="5.1582in" svg:width="5.94722in" svg:height="4.88672in" presentation:class="notes" presentation:placeholder="false">
          <draw:text-box>
            <text:list text:style-name="a212">
              <text:list-item>
                <text:p text:style-name="a211" text:class-names="" text:cond-style-name=""><text:span text:style-name="a210" text:class-names=""/></text:p>
              </text:list-item>
            </text:list>
          </draw:text-box>
          <svg:title/>
          <svg:desc/>
        </draw:frame>
      </presentation:notes>
    </style:master-page>
    <style:master-page style:name="Master2-Contents-Slide-Master" style:page-layout-name="pageLayout1" draw:style-name="a215">
      <presentation:notes style:page-layout-name="pageLayout2" draw:style-name="a221">
        <draw:page-thumbnail svg:x="0.09722in" svg:y="0.81424in" svg:width="7.23958in" svg:height="4.07292in" presentation:class="page" draw:id="id2" presentation:style-name="a216" draw:name="Google Shape;3;n">
          <svg:title/>
          <svg:desc/>
        </draw:page-thumbnail>
        <draw:frame draw:id="id3" presentation:style-name="a220" draw:name="Google Shape;4;n" svg:x="0.7434in" svg:y="5.1582in" svg:width="5.94722in" svg:height="4.88672in" presentation:class="notes" presentation:placeholder="false">
          <draw:text-box>
            <text:list text:style-name="a219">
              <text:list-item>
                <text:p text:style-name="a218" text:class-names="" text:cond-style-name=""><text:span text:style-name="a217" text:class-names=""/></text:p>
              </text:list-item>
            </text:list>
          </draw:text-box>
          <svg:title/>
          <svg:desc/>
        </draw:frame>
      </presentation:notes>
    </style:master-page>
    <style:master-page style:name="Master2-Layout1-cust-Agenda-Layout" style:page-layout-name="pageLayout1" draw:style-name="a223">
      <presentation:notes style:page-layout-name="pageLayout2" draw:style-name="a229">
        <draw:page-thumbnail svg:x="0.09722in" svg:y="0.81424in" svg:width="7.23958in" svg:height="4.07292in" presentation:class="page" draw:id="id2" presentation:style-name="a224" draw:name="Google Shape;3;n">
          <svg:title/>
          <svg:desc/>
        </draw:page-thumbnail>
        <draw:frame draw:id="id3" presentation:style-name="a228" draw:name="Google Shape;4;n" svg:x="0.7434in" svg:y="5.1582in" svg:width="5.94722in" svg:height="4.88672in" presentation:class="notes" presentation:placeholder="false">
          <draw:text-box>
            <text:list text:style-name="a227">
              <text:list-item>
                <text:p text:style-name="a226" text:class-names="" text:cond-style-name=""><text:span text:style-name="a225" text:class-names=""/></text:p>
              </text:list-item>
            </text:list>
          </draw:text-box>
          <svg:title/>
          <svg:desc/>
        </draw:frame>
      </presentation:notes>
    </style:master-page>
    <style:master-page style:name="Master2-Layout2-cust-Basic-Layout" style:page-layout-name="pageLayout1" draw:style-name="a231">
      <draw:frame draw:id="id40" presentation:style-name="a235" draw:name="Text Placeholder 9" svg:x="0in" svg:y="0.13504in" svg:width="10in" svg:height="0.62999in" presentation:class="outline" presentation:placeholder="false">
        <draw:text-box>
          <text:list text:style-name="a234">
            <text:list-item>
              <text:p text:style-name="a233" text:class-names="" text:cond-style-name=""><text:span text:style-name="a232" text:class-names="">BASIC LAYOUT</text:span></text:p>
            </text:list-item>
          </text:list>
        </draw:text-box>
        <svg:title/>
        <svg:desc/>
      </draw:frame>
      <draw:frame draw:id="id41" presentation:style-name="a239" draw:name="Text Placeholder 9" svg:x="0in" svg:y="0.76503in" svg:width="10in" svg:height="0.315in" presentation:class="outline" presentation:placeholder="false">
        <draw:text-box>
          <text:list text:style-name="a238">
            <text:list-item>
              <text:p text:style-name="a237" text:class-names="" text:cond-style-name=""><text:span text:style-name="a236" text:class-names="">Insert the title of your subtitle Here</text:span></text:p>
            </text:list-item>
          </text:list>
        </draw:text-box>
        <svg:title/>
        <svg:desc/>
      </draw:frame>
      <presentation:notes style:page-layout-name="pageLayout2" draw:style-name="a245">
        <draw:page-thumbnail svg:x="0.09722in" svg:y="0.81424in" svg:width="7.23958in" svg:height="4.07292in" presentation:class="page" draw:id="id2" presentation:style-name="a240" draw:name="Google Shape;3;n">
          <svg:title/>
          <svg:desc/>
        </draw:page-thumbnail>
        <draw:frame draw:id="id3" presentation:style-name="a244" draw:name="Google Shape;4;n" svg:x="0.7434in" svg:y="5.1582in" svg:width="5.94722in" svg:height="4.88672in" presentation:class="notes" presentation:placeholder="false">
          <draw:text-box>
            <text:list text:style-name="a243">
              <text:list-item>
                <text:p text:style-name="a242" text:class-names="" text:cond-style-name=""><text:span text:style-name="a241" text:class-names=""/></text:p>
              </text:list-item>
            </text:list>
          </draw:text-box>
          <svg:title/>
          <svg:desc/>
        </draw:frame>
      </presentation:notes>
    </style:master-page>
    <style:master-page style:name="Master2-Layout3-cust-1_Basic-Layout" style:page-layout-name="pageLayout1" draw:style-name="a247">
      <draw:frame draw:id="id42" presentation:style-name="a251" draw:name="Text Placeholder 9" svg:x="2.24379in" svg:y="0.13504in" svg:width="7.75621in" svg:height="0.62999in" presentation:class="outline" presentation:placeholder="false">
        <draw:text-box>
          <text:list text:style-name="a250">
            <text:list-item>
              <text:p text:style-name="a249" text:class-names="" text:cond-style-name=""><text:span text:style-name="a248" text:class-names="">BASIC LAYOUT</text:span></text:p>
            </text:list-item>
          </text:list>
        </draw:text-box>
        <svg:title/>
        <svg:desc/>
      </draw:frame>
      <draw:frame draw:id="id43" presentation:style-name="a255" draw:name="Text Placeholder 9" svg:x="2.24379in" svg:y="0.76503in" svg:width="7.75621in" svg:height="0.315in" presentation:class="outline" presentation:placeholder="false">
        <draw:text-box>
          <text:list text:style-name="a254">
            <text:list-item>
              <text:p text:style-name="a253" text:class-names="" text:cond-style-name=""><text:span text:style-name="a252" text:class-names="">Insert the title of your subtitle Here</text:span></text:p>
            </text:list-item>
          </text:list>
        </draw:text-box>
        <svg:title/>
        <svg:desc/>
      </draw:frame>
      <presentation:notes style:page-layout-name="pageLayout2" draw:style-name="a261">
        <draw:page-thumbnail svg:x="0.09722in" svg:y="0.81424in" svg:width="7.23958in" svg:height="4.07292in" presentation:class="page" draw:id="id2" presentation:style-name="a256" draw:name="Google Shape;3;n">
          <svg:title/>
          <svg:desc/>
        </draw:page-thumbnail>
        <draw:frame draw:id="id3" presentation:style-name="a260" draw:name="Google Shape;4;n" svg:x="0.7434in" svg:y="5.1582in" svg:width="5.94722in" svg:height="4.88672in" presentation:class="notes" presentation:placeholder="false">
          <draw:text-box>
            <text:list text:style-name="a259">
              <text:list-item>
                <text:p text:style-name="a258" text:class-names="" text:cond-style-name=""><text:span text:style-name="a257" text:class-names=""/></text:p>
              </text:list-item>
            </text:list>
          </draw:text-box>
          <svg:title/>
          <svg:desc/>
        </draw:frame>
      </presentation:notes>
    </style:master-page>
    <style:master-page style:name="Master2-Layout4-cust-2_Basic-Layout" style:page-layout-name="pageLayout1" draw:style-name="a263">
      <draw:frame draw:id="id44" presentation:style-name="a267" draw:name="Text Placeholder 9" svg:x="0in" svg:y="0.13504in" svg:width="10in" svg:height="0.62999in" presentation:class="outline" presentation:placeholder="false">
        <draw:text-box>
          <text:list text:style-name="a266">
            <text:list-item>
              <text:p text:style-name="a265" text:class-names="" text:cond-style-name=""><text:span text:style-name="a264" text:class-names="">BASIC LAYOUT</text:span></text:p>
            </text:list-item>
          </text:list>
        </draw:text-box>
        <svg:title/>
        <svg:desc/>
      </draw:frame>
      <draw:frame draw:id="id45" presentation:style-name="a271" draw:name="Text Placeholder 9" svg:x="0in" svg:y="0.76503in" svg:width="10in" svg:height="0.315in" presentation:class="outline" presentation:placeholder="false">
        <draw:text-box>
          <text:list text:style-name="a270">
            <text:list-item>
              <text:p text:style-name="a269" text:class-names="" text:cond-style-name=""><text:span text:style-name="a268" text:class-names="">Insert the title of your subtitle Here</text:span></text:p>
            </text:list-item>
          </text:list>
        </draw:text-box>
        <svg:title/>
        <svg:desc/>
      </draw:frame>
      <presentation:notes style:page-layout-name="pageLayout2" draw:style-name="a277">
        <draw:page-thumbnail svg:x="0.09722in" svg:y="0.81424in" svg:width="7.23958in" svg:height="4.07292in" presentation:class="page" draw:id="id2" presentation:style-name="a272" draw:name="Google Shape;3;n">
          <svg:title/>
          <svg:desc/>
        </draw:page-thumbnail>
        <draw:frame draw:id="id3" presentation:style-name="a276" draw:name="Google Shape;4;n" svg:x="0.7434in" svg:y="5.1582in" svg:width="5.94722in" svg:height="4.88672in" presentation:class="notes" presentation:placeholder="false">
          <draw:text-box>
            <text:list text:style-name="a275">
              <text:list-item>
                <text:p text:style-name="a274" text:class-names="" text:cond-style-name=""><text:span text:style-name="a273" text:class-names=""/></text:p>
              </text:list-item>
            </text:list>
          </draw:text-box>
          <svg:title/>
          <svg:desc/>
        </draw:frame>
      </presentation:notes>
    </style:master-page>
    <style:master-page style:name="Master2-Layout5-cust-3_Basic-Layout" style:page-layout-name="pageLayout1" draw:style-name="a278">
      <draw:frame draw:id="id46" presentation:style-name="a282" draw:name="Text Placeholder 9" svg:x="0in" svg:y="0.13504in" svg:width="10in" svg:height="0.62999in" presentation:class="outline" presentation:placeholder="false">
        <draw:text-box>
          <text:list text:style-name="a281">
            <text:list-item>
              <text:p text:style-name="a280" text:class-names="" text:cond-style-name=""><text:span text:style-name="a279" text:class-names="">BASIC LAYOUT</text:span></text:p>
            </text:list-item>
          </text:list>
        </draw:text-box>
        <svg:title/>
        <svg:desc/>
      </draw:frame>
      <draw:frame draw:id="id47" presentation:style-name="a286" draw:name="Text Placeholder 9" svg:x="0in" svg:y="0.76503in" svg:width="10in" svg:height="0.315in" presentation:class="outline" presentation:placeholder="false">
        <draw:text-box>
          <text:list text:style-name="a285">
            <text:list-item>
              <text:p text:style-name="a284" text:class-names="" text:cond-style-name=""><text:span text:style-name="a283" text:class-names="">Insert the title of your subtitle Here</text:span></text:p>
            </text:list-item>
          </text:list>
        </draw:text-box>
        <svg:title/>
        <svg:desc/>
      </draw:frame>
      <presentation:notes style:page-layout-name="pageLayout2" draw:style-name="a292">
        <draw:page-thumbnail svg:x="0.09722in" svg:y="0.81424in" svg:width="7.23958in" svg:height="4.07292in" presentation:class="page" draw:id="id2" presentation:style-name="a287" draw:name="Google Shape;3;n">
          <svg:title/>
          <svg:desc/>
        </draw:page-thumbnail>
        <draw:frame draw:id="id3" presentation:style-name="a291" draw:name="Google Shape;4;n" svg:x="0.7434in" svg:y="5.1582in" svg:width="5.94722in" svg:height="4.88672in" presentation:class="notes" presentation:placeholder="false">
          <draw:text-box>
            <text:list text:style-name="a290">
              <text:list-item>
                <text:p text:style-name="a289" text:class-names="" text:cond-style-name=""><text:span text:style-name="a288" text:class-names=""/></text:p>
              </text:list-item>
            </text:list>
          </draw:text-box>
          <svg:title/>
          <svg:desc/>
        </draw:frame>
      </presentation:notes>
    </style:master-page>
    <style:master-page style:name="Master2-Layout6-cust-1_Welcome-Slide-Layout" style:page-layout-name="pageLayout1" draw:style-name="a294">
      <draw:frame draw:id="id48" presentation:style-name="a298" draw:name="Text Placeholder 9" svg:x="3.18845in" svg:y="2.31126in" svg:width="3.62245in" svg:height="0.62999in" presentation:class="outline" presentation:placeholder="false">
        <draw:text-box>
          <text:list text:style-name="a297">
            <text:list-item>
              <text:p text:style-name="a296" text:class-names="" text:cond-style-name=""><text:span text:style-name="a295" text:class-names="">Thank you</text:span></text:p>
            </text:list-item>
          </text:list>
        </draw:text-box>
        <svg:title/>
        <svg:desc/>
      </draw:frame>
      <draw:frame draw:id="id49" presentation:style-name="a302" draw:name="Text Placeholder 9" svg:x="3.18845in" svg:y="2.94125in" svg:width="3.62277in" svg:height="0.315in" presentation:class="outline" presentation:placeholder="false">
        <draw:text-box>
          <text:list text:style-name="a301">
            <text:list-item>
              <text:p text:style-name="a300" text:class-names="" text:cond-style-name=""><text:span text:style-name="a299" text:class-names="">Insert the title of your subtitle Here</text:span></text:p>
            </text:list-item>
          </text:list>
        </draw:text-box>
        <svg:title/>
        <svg:desc/>
      </draw:frame>
      <presentation:notes style:page-layout-name="pageLayout2" draw:style-name="a308">
        <draw:page-thumbnail svg:x="0.09722in" svg:y="0.81424in" svg:width="7.23958in" svg:height="4.07292in" presentation:class="page" draw:id="id2" presentation:style-name="a303" draw:name="Google Shape;3;n">
          <svg:title/>
          <svg:desc/>
        </draw:page-thumbnail>
        <draw:frame draw:id="id3" presentation:style-name="a307" draw:name="Google Shape;4;n" svg:x="0.7434in" svg:y="5.1582in" svg:width="5.94722in" svg:height="4.88672in" presentation:class="notes" presentation:placeholder="false">
          <draw:text-box>
            <text:list text:style-name="a306">
              <text:list-item>
                <text:p text:style-name="a305" text:class-names="" text:cond-style-name=""><text:span text:style-name="a304" text:class-names=""/></text:p>
              </text:list-item>
            </text:list>
          </draw:text-box>
          <svg:title/>
          <svg:desc/>
        </draw:frame>
      </presentation:notes>
    </style:master-page>
    <style:master-page style:name="Master2-Layout7-cust-Images-and-Contents-Layout" style:page-layout-name="pageLayout1" draw:style-name="a310">
      <draw:frame draw:id="id50" presentation:style-name="a314" draw:name="Picture Placeholder 2" svg:x="7.48079in" svg:y="1.59187in" svg:width="1.77165in" svg:height="1.77165in" presentation:class="graphic" presentation:placeholder="false">
        <draw:text-box>
          <text:p text:style-name="a313" text:class-names="" text:cond-style-name=""><text:span text:style-name="a311" text:class-names="">Your Picture Here</text:span><text:span text:style-name="a312" text:class-names=""/></text:p>
        </draw:text-box>
        <svg:title/>
        <svg:desc/>
      </draw:frame>
      <draw:frame draw:id="id51" presentation:style-name="a318" draw:name="Picture Placeholder 2" svg:x="0.74756in" svg:y="1.59187in" svg:width="1.77165in" svg:height="1.77165in" presentation:class="graphic" presentation:placeholder="false">
        <draw:text-box>
          <text:p text:style-name="a317" text:class-names="" text:cond-style-name=""><text:span text:style-name="a315" text:class-names="">Your Picture Here</text:span><text:span text:style-name="a316" text:class-names=""/></text:p>
        </draw:text-box>
        <svg:title/>
        <svg:desc/>
      </draw:frame>
      <draw:frame draw:id="id52" presentation:style-name="a322" draw:name="Picture Placeholder 2" svg:x="2.23402in" svg:y="1.49344in" svg:width="1.9685in" svg:height="1.9685in" presentation:class="graphic" presentation:placeholder="false">
        <draw:text-box>
          <text:p text:style-name="a321" text:class-names="" text:cond-style-name=""><text:span text:style-name="a319" text:class-names="">Your Picture Here</text:span><text:span text:style-name="a320" text:class-names=""/></text:p>
        </draw:text-box>
        <svg:title/>
        <svg:desc/>
      </draw:frame>
      <draw:frame draw:id="id53" presentation:style-name="a326" draw:name="Picture Placeholder 2" svg:x="5.79748in" svg:y="1.49344in" svg:width="1.9685in" svg:height="1.9685in" presentation:class="graphic" presentation:placeholder="false">
        <draw:text-box>
          <text:p text:style-name="a325" text:class-names="" text:cond-style-name=""><text:span text:style-name="a323" text:class-names="">Your Picture Here</text:span><text:span text:style-name="a324" text:class-names=""/></text:p>
        </draw:text-box>
        <svg:title/>
        <svg:desc/>
      </draw:frame>
      <draw:frame draw:id="id54" presentation:style-name="a330" draw:name="Text Placeholder 9" svg:x="0in" svg:y="0.19864in" svg:width="10in" svg:height="0.62999in" presentation:class="outline" presentation:placeholder="false">
        <draw:text-box>
          <text:list text:style-name="a329">
            <text:list-item>
              <text:p text:style-name="a328" text:class-names="" text:cond-style-name=""><text:span text:style-name="a327" text:class-names="">IMAGES &amp; CONTENTS</text:span></text:p>
            </text:list-item>
          </text:list>
        </draw:text-box>
        <svg:title/>
        <svg:desc/>
      </draw:frame>
      <draw:frame draw:id="id55" presentation:style-name="a334" draw:name="Text Placeholder 9" svg:x="0in" svg:y="0.82863in" svg:width="10in" svg:height="0.315in" presentation:class="outline" presentation:placeholder="false">
        <draw:text-box>
          <text:list text:style-name="a333">
            <text:list-item>
              <text:p text:style-name="a332" text:class-names="" text:cond-style-name=""><text:span text:style-name="a331" text:class-names="">Insert the title of your subtitle Here</text:span></text:p>
            </text:list-item>
          </text:list>
        </draw:text-box>
        <svg:title/>
        <svg:desc/>
      </draw:frame>
      <draw:frame draw:id="id56" presentation:style-name="a338" draw:name="Picture Placeholder 2" svg:x="3.91732in" svg:y="1.39502in" svg:width="2.16535in" svg:height="2.16535in" presentation:class="graphic" presentation:placeholder="false">
        <draw:text-box>
          <text:p text:style-name="a337" text:class-names="" text:cond-style-name=""><text:span text:style-name="a335" text:class-names="">Your Picture Here</text:span><text:span text:style-name="a336" text:class-names=""/></text:p>
        </draw:text-box>
        <svg:title/>
        <svg:desc/>
      </draw:frame>
      <presentation:notes style:page-layout-name="pageLayout2" draw:style-name="a344">
        <draw:page-thumbnail svg:x="0.09722in" svg:y="0.81424in" svg:width="7.23958in" svg:height="4.07292in" presentation:class="page" draw:id="id2" presentation:style-name="a339" draw:name="Google Shape;3;n">
          <svg:title/>
          <svg:desc/>
        </draw:page-thumbnail>
        <draw:frame draw:id="id3" presentation:style-name="a343" draw:name="Google Shape;4;n" svg:x="0.7434in" svg:y="5.1582in" svg:width="5.94722in" svg:height="4.88672in" presentation:class="notes" presentation:placeholder="false">
          <draw:text-box>
            <text:list text:style-name="a342">
              <text:list-item>
                <text:p text:style-name="a341" text:class-names="" text:cond-style-name=""><text:span text:style-name="a340" text:class-names=""/></text:p>
              </text:list-item>
            </text:list>
          </draw:text-box>
          <svg:title/>
          <svg:desc/>
        </draw:frame>
      </presentation:notes>
    </style:master-page>
    <style:master-page style:name="Master2-Layout8-cust-1_Images-and-Contents-Layout" style:page-layout-name="pageLayout1" draw:style-name="a346">
      <draw:frame draw:id="id57" presentation:style-name="a350" draw:name="Text Placeholder 9" svg:x="0in" svg:y="0.19864in" svg:width="10in" svg:height="0.62999in" presentation:class="outline" presentation:placeholder="false">
        <draw:text-box>
          <text:list text:style-name="a349">
            <text:list-item>
              <text:p text:style-name="a348" text:class-names="" text:cond-style-name=""><text:span text:style-name="a347" text:class-names="">IMAGES &amp; CONTENTS</text:span></text:p>
            </text:list-item>
          </text:list>
        </draw:text-box>
        <svg:title/>
        <svg:desc/>
      </draw:frame>
      <draw:frame draw:id="id58" presentation:style-name="a354" draw:name="Text Placeholder 9" svg:x="0in" svg:y="0.82863in" svg:width="10in" svg:height="0.315in" presentation:class="outline" presentation:placeholder="false">
        <draw:text-box>
          <text:list text:style-name="a353">
            <text:list-item>
              <text:p text:style-name="a352" text:class-names="" text:cond-style-name=""><text:span text:style-name="a351" text:class-names="">Insert the title of your subtitle Here</text:span></text:p>
            </text:list-item>
          </text:list>
        </draw:text-box>
        <svg:title/>
        <svg:desc/>
      </draw:frame>
      <draw:frame draw:id="id59" draw:style-name="a355" draw:name="Picture 3" svg:x="-0.82791in" svg:y="1.43685in" svg:width="7.04088in" svg:height="3.58111in" style:rel-width="scale" style:rel-height="scale">
        <draw:image xlink:href="media/image36.png" xlink:type="simple" xlink:show="embed" xlink:actuate="onLoad"/>
        <svg:title/>
        <svg:desc>D:\Fullppt\005-PNG이미지\노트북.png</svg:desc>
      </draw:frame>
      <draw:frame draw:id="id60" presentation:style-name="a359" draw:name="Picture Placeholder 2" svg:x="1.07382in" svg:y="1.89335in" svg:width="3.37445in" svg:height="2.49548in" presentation:class="graphic" presentation:placeholder="false">
        <draw:text-box>
          <text:p text:style-name="a358" text:class-names="" text:cond-style-name=""><text:span text:style-name="a356" text:class-names="">Your Picture Here</text:span><text:span text:style-name="a357" text:class-names=""/></text:p>
        </draw:text-box>
        <svg:title/>
        <svg:desc/>
      </draw:frame>
      <presentation:notes style:page-layout-name="pageLayout2" draw:style-name="a365">
        <draw:page-thumbnail svg:x="0.09722in" svg:y="0.81424in" svg:width="7.23958in" svg:height="4.07292in" presentation:class="page" draw:id="id2" presentation:style-name="a360" draw:name="Google Shape;3;n">
          <svg:title/>
          <svg:desc/>
        </draw:page-thumbnail>
        <draw:frame draw:id="id3" presentation:style-name="a364" draw:name="Google Shape;4;n" svg:x="0.7434in" svg:y="5.1582in" svg:width="5.94722in" svg:height="4.88672in" presentation:class="notes" presentation:placeholder="false">
          <draw:text-box>
            <text:list text:style-name="a363">
              <text:list-item>
                <text:p text:style-name="a362" text:class-names="" text:cond-style-name=""><text:span text:style-name="a361" text:class-names=""/></text:p>
              </text:list-item>
            </text:list>
          </draw:text-box>
          <svg:title/>
          <svg:desc/>
        </draw:frame>
      </presentation:notes>
    </style:master-page>
    <style:master-page style:name="Master2-Layout9-cust-2_Images-and-Contents-Layout" style:page-layout-name="pageLayout1" draw:style-name="a367">
      <draw:custom-shape svg:x="3.11364in" svg:y="1.29018in" svg:width="3.72in" svg:height="3.72in" draw:id="id61" draw:style-name="a370" draw:name="Donut 6">
        <svg:title/>
        <svg:desc/>
        <text:p text:style-name="a369" text:class-names="" text:cond-style-name=""><text:span text:style-name="a368" text:class-names=""/></text:p>
        <draw:enhanced-geometry xmlns:dr3d="urn:oasis:names:tc:opendocument:xmlns:dr3d:1.0" draw:path-stretchpoint-x="21600" draw:path-stretchpoint-y="21600" draw:type="non-primitive" svg:viewBox="0 0 21600 21600" draw:enhanced-path="M ?f2 ?f8 A ?f78 ?f79 ?f80 ?f81 ?f2 ?f8 ?f75 ?f77  W ?f82 ?f83 ?f84 ?f85 ?f2 ?f8 ?f75 ?f77 Z M ?f16 ?f8 A ?f118 ?f119 ?f120 ?f121 ?f16 ?f8 ?f115 ?f117  W ?f122 ?f123 ?f124 ?f125 ?f16 ?f8 ?f115 ?f117 Z N" draw:text-areas="?f28 ?f30 ?f29 ?f31" draw:glue-points="?f28 ?f30 ?f28 ?f31 ?f29 ?f31 ?f29 ?f30" draw:glue-point-leaving-directions="-360, -180, -180, -360" draw:modifiers="1353">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min(?f9, ?f6)"/>
          <draw:equation draw:name="f13" draw:formula="5419351 / 1725033"/>
          <draw:equation draw:name="f14" draw:formula="180"/>
          <draw:equation draw:name="f15" draw:formula="$0"/>
          <draw:equation draw:name="f16" draw:formula="?f12 * ?f15 / 100000"/>
          <draw:equation draw:name="f17" draw:formula="?f10 - ?f16"/>
          <draw:equation draw:name="f18" draw:formula="?f7 - ?f16"/>
          <draw:equation draw:name="f19" draw:formula="2700000 + ?f1"/>
          <draw:equation draw:name="f20" draw:formula="?f19 * ?f13 / ?f0"/>
          <draw:equation draw:name="f21" draw:formula="0 - ?f20"/>
          <draw:equation draw:name="f22" draw:formula="sin(?f21)"/>
          <draw:equation draw:name="f23" draw:formula="0 - ?f22"/>
          <draw:equation draw:name="f24" draw:formula="?f23 * ?f10"/>
          <draw:equation draw:name="f25" draw:formula="cos(?f21)"/>
          <draw:equation draw:name="f26" draw:formula="0 - ?f25"/>
          <draw:equation draw:name="f27" draw:formula="?f26 * ?f7"/>
          <draw:equation draw:name="f28" draw:formula="?f11 - ?f24"/>
          <draw:equation draw:name="f29" draw:formula="?f11 + ?f24"/>
          <draw:equation draw:name="f30" draw:formula="?f8 - ?f27"/>
          <draw:equation draw:name="f31" draw:formula="?f8 + ?f27"/>
          <draw:equation draw:name="f32" draw:formula="?f16 - 10800"/>
          <draw:equation draw:name="f33" draw:formula="?f8 - 10800"/>
          <draw:equation draw:name="f34" draw:formula="sqrt(?f32 * ?f32 + ?f33 * ?f33 + 0 * 0)"/>
          <draw:equation draw:name="f35" draw:formula="atan2(?f32, ?f33)"/>
          <draw:equation draw:name="f36" draw:formula="?f35 + ?f1"/>
          <draw:equation draw:name="f37" draw:formula="?f36 * ?f14 / ?f0"/>
          <draw:equation draw:name="f38" draw:formula="0 - ?f37"/>
          <draw:equation draw:name="f39" draw:formula="21550000 - 21600000"/>
          <draw:equation draw:name="f40" draw:formula="if(?f39, 21600000, 21550000)"/>
          <draw:equation draw:name="f41" draw:formula="-21550000 - ?f40"/>
          <draw:equation draw:name="f42" draw:formula="if(?f41, -21550000, ?f40)"/>
          <draw:equation draw:name="f43" draw:formula="?f0 + ?f42"/>
          <draw:equation draw:name="f44" draw:formula="?f0 + ?f1"/>
          <draw:equation draw:name="f45" draw:formula="?f44 * ?f13 / ?f0"/>
          <draw:equation draw:name="f46" draw:formula="0 - ?f45"/>
          <draw:equation draw:name="f47" draw:formula="cos(?f46)"/>
          <draw:equation draw:name="f48" draw:formula="0 - ?f47"/>
          <draw:equation draw:name="f49" draw:formula="?f48 * ?f10"/>
          <draw:equation draw:name="f50" draw:formula="sin(?f46)"/>
          <draw:equation draw:name="f51" draw:formula="0 - ?f50"/>
          <draw:equation draw:name="f52" draw:formula="?f51 * ?f7"/>
          <draw:equation draw:name="f53" draw:formula="sqrt(?f49 * ?f49 + ?f52 * ?f52 + 0 * 0)"/>
          <draw:equation draw:name="f54" draw:formula="?f10 * ?f7 / ?f53"/>
          <draw:equation draw:name="f55" draw:formula="?f51 * ?f54"/>
          <draw:equation draw:name="f56" draw:formula="?f2 - ?f55"/>
          <draw:equation draw:name="f57" draw:formula="?f48 * ?f54"/>
          <draw:equation draw:name="f58" draw:formula="?f8 - ?f57"/>
          <draw:equation draw:name="f59" draw:formula="?f56 - ?f10"/>
          <draw:equation draw:name="f60" draw:formula="?f58 - ?f7"/>
          <draw:equation draw:name="f61" draw:formula="?f56 + ?f10"/>
          <draw:equation draw:name="f62" draw:formula="?f58 + ?f7"/>
          <draw:equation draw:name="f63" draw:formula="?f43 + ?f1"/>
          <draw:equation draw:name="f64" draw:formula="?f63 * ?f13 / ?f0"/>
          <draw:equation draw:name="f65" draw:formula="0 - ?f64"/>
          <draw:equation draw:name="f66" draw:formula="cos(?f65)"/>
          <draw:equation draw:name="f67" draw:formula="0 - ?f66"/>
          <draw:equation draw:name="f68" draw:formula="?f67 * ?f10"/>
          <draw:equation draw:name="f69" draw:formula="sin(?f65)"/>
          <draw:equation draw:name="f70" draw:formula="0 - ?f69"/>
          <draw:equation draw:name="f71" draw:formula="?f70 * ?f7"/>
          <draw:equation draw:name="f72" draw:formula="sqrt(?f68 * ?f68 + ?f71 * ?f71 + 0 * 0)"/>
          <draw:equation draw:name="f73" draw:formula="?f10 * ?f7 / ?f72"/>
          <draw:equation draw:name="f74" draw:formula="?f70 * ?f73"/>
          <draw:equation draw:name="f75" draw:formula="?f56 + ?f74"/>
          <draw:equation draw:name="f76" draw:formula="?f67 * ?f73"/>
          <draw:equation draw:name="f77" draw:formula="?f58 + ?f76"/>
          <draw:equation draw:name="f78" draw:formula="if(?f42, ?f2, ?f59)"/>
          <draw:equation draw:name="f79" draw:formula="if(?f42, ?f8, ?f60)"/>
          <draw:equation draw:name="f80" draw:formula="if(?f42, ?f2, ?f61)"/>
          <draw:equation draw:name="f81" draw:formula="if(?f42, ?f8, ?f62)"/>
          <draw:equation draw:name="f82" draw:formula="if(?f42, ?f59, ?f75)"/>
          <draw:equation draw:name="f83" draw:formula="if(?f42, ?f60, ?f77)"/>
          <draw:equation draw:name="f84" draw:formula="if(?f42, ?f61, ?f75)"/>
          <draw:equation draw:name="f85" draw:formula="if(?f42, ?f62, ?f77)"/>
          <draw:equation draw:name="f86" draw:formula="21550000 - -21600000"/>
          <draw:equation draw:name="f87" draw:formula="if(?f86, -21600000, 21550000)"/>
          <draw:equation draw:name="f88" draw:formula="-21550000 - ?f87"/>
          <draw:equation draw:name="f89" draw:formula="if(?f88, -21550000, ?f87)"/>
          <draw:equation draw:name="f90" draw:formula="?f0 + ?f89"/>
          <draw:equation draw:name="f91" draw:formula="?f48 * ?f17"/>
          <draw:equation draw:name="f92" draw:formula="?f51 * ?f18"/>
          <draw:equation draw:name="f93" draw:formula="sqrt(?f91 * ?f91 + ?f92 * ?f92 + 0 * 0)"/>
          <draw:equation draw:name="f94" draw:formula="?f17 * ?f18 / ?f93"/>
          <draw:equation draw:name="f95" draw:formula="?f51 * ?f94"/>
          <draw:equation draw:name="f96" draw:formula="?f16 - ?f95"/>
          <draw:equation draw:name="f97" draw:formula="?f48 * ?f94"/>
          <draw:equation draw:name="f98" draw:formula="?f8 - ?f97"/>
          <draw:equation draw:name="f99" draw:formula="?f96 - ?f17"/>
          <draw:equation draw:name="f100" draw:formula="?f98 - ?f18"/>
          <draw:equation draw:name="f101" draw:formula="?f96 + ?f17"/>
          <draw:equation draw:name="f102" draw:formula="?f98 + ?f18"/>
          <draw:equation draw:name="f103" draw:formula="?f90 + ?f1"/>
          <draw:equation draw:name="f104" draw:formula="?f103 * ?f13 / ?f0"/>
          <draw:equation draw:name="f105" draw:formula="0 - ?f104"/>
          <draw:equation draw:name="f106" draw:formula="cos(?f105)"/>
          <draw:equation draw:name="f107" draw:formula="0 - ?f106"/>
          <draw:equation draw:name="f108" draw:formula="?f107 * ?f17"/>
          <draw:equation draw:name="f109" draw:formula="sin(?f105)"/>
          <draw:equation draw:name="f110" draw:formula="0 - ?f109"/>
          <draw:equation draw:name="f111" draw:formula="?f110 * ?f18"/>
          <draw:equation draw:name="f112" draw:formula="sqrt(?f108 * ?f108 + ?f111 * ?f111 + 0 * 0)"/>
          <draw:equation draw:name="f113" draw:formula="?f17 * ?f18 / ?f112"/>
          <draw:equation draw:name="f114" draw:formula="?f110 * ?f113"/>
          <draw:equation draw:name="f115" draw:formula="?f96 + ?f114"/>
          <draw:equation draw:name="f116" draw:formula="?f107 * ?f113"/>
          <draw:equation draw:name="f117" draw:formula="?f98 + ?f116"/>
          <draw:equation draw:name="f118" draw:formula="if(?f89, ?f16, ?f99)"/>
          <draw:equation draw:name="f119" draw:formula="if(?f89, ?f8, ?f100)"/>
          <draw:equation draw:name="f120" draw:formula="if(?f89, ?f16, ?f101)"/>
          <draw:equation draw:name="f121" draw:formula="if(?f89, ?f8, ?f102)"/>
          <draw:equation draw:name="f122" draw:formula="if(?f89, ?f99, ?f115)"/>
          <draw:equation draw:name="f123" draw:formula="if(?f89, ?f100, ?f117)"/>
          <draw:equation draw:name="f124" draw:formula="if(?f89, ?f101, ?f115)"/>
          <draw:equation draw:name="f125" draw:formula="if(?f89, ?f102, ?f117)"/>
        </draw:enhanced-geometry>
      </draw:custom-shape>
      <draw:frame draw:id="id62" presentation:style-name="a374" draw:name="Text Placeholder 9" svg:x="0in" svg:y="0.19864in" svg:width="10in" svg:height="0.62999in" presentation:class="outline" presentation:placeholder="false">
        <draw:text-box>
          <text:list text:style-name="a373">
            <text:list-item>
              <text:p text:style-name="a372" text:class-names="" text:cond-style-name=""><text:span text:style-name="a371" text:class-names="">IMAGES &amp; CONTENTS</text:span></text:p>
            </text:list-item>
          </text:list>
        </draw:text-box>
        <svg:title/>
        <svg:desc/>
      </draw:frame>
      <draw:frame draw:id="id63" presentation:style-name="a378" draw:name="Text Placeholder 9" svg:x="0in" svg:y="0.82863in" svg:width="10in" svg:height="0.315in" presentation:class="outline" presentation:placeholder="false">
        <draw:text-box>
          <text:list text:style-name="a377">
            <text:list-item>
              <text:p text:style-name="a376" text:class-names="" text:cond-style-name=""><text:span text:style-name="a375" text:class-names="">Insert the title of your subtitle Here</text:span></text:p>
            </text:list-item>
          </text:list>
        </draw:text-box>
        <svg:title/>
        <svg:desc/>
      </draw:frame>
      <draw:frame draw:id="id64" draw:style-name="a379" draw:name="Picture 2" svg:x="2.99128in" svg:y="1.18001in" svg:width="3.68912in" svg:height="4.46745in" style:rel-width="scale" style:rel-height="scale">
        <draw:image xlink:href="media/image37.png" xlink:type="simple" xlink:show="embed" xlink:actuate="onLoad"/>
        <svg:title/>
        <svg:desc>D:\Fullppt\PNG이미지\핸드폰2.png</svg:desc>
      </draw:frame>
      <draw:frame draw:id="id65" presentation:style-name="a383" draw:name="Picture Placeholder 2" svg:x="3.90018in" svg:y="1.33109in" svg:width="2.12759in" svg:height="3.28647in" presentation:class="graphic" presentation:placeholder="false">
        <draw:text-box>
          <text:p text:style-name="a382" text:class-names="" text:cond-style-name=""><text:span text:style-name="a380" text:class-names="">Your Picture Here</text:span><text:span text:style-name="a381" text:class-names=""/></text:p>
        </draw:text-box>
        <svg:title/>
        <svg:desc/>
      </draw:frame>
      <presentation:notes style:page-layout-name="pageLayout2" draw:style-name="a389">
        <draw:page-thumbnail svg:x="0.09722in" svg:y="0.81424in" svg:width="7.23958in" svg:height="4.07292in" presentation:class="page" draw:id="id2" presentation:style-name="a384" draw:name="Google Shape;3;n">
          <svg:title/>
          <svg:desc/>
        </draw:page-thumbnail>
        <draw:frame draw:id="id3" presentation:style-name="a388" draw:name="Google Shape;4;n" svg:x="0.7434in" svg:y="5.1582in" svg:width="5.94722in" svg:height="4.88672in" presentation:class="notes" presentation:placeholder="false">
          <draw:text-box>
            <text:list text:style-name="a387">
              <text:list-item>
                <text:p text:style-name="a386" text:class-names="" text:cond-style-name=""><text:span text:style-name="a385" text:class-names=""/></text:p>
              </text:list-item>
            </text:list>
          </draw:text-box>
          <svg:title/>
          <svg:desc/>
        </draw:frame>
      </presentation:notes>
    </style:master-page>
    <style:master-page style:name="Master2-Layout10-cust-3_Images-and-Contents-Layout" style:page-layout-name="pageLayout1" draw:style-name="a390">
      <draw:frame draw:id="id66" presentation:style-name="a394" draw:name="Picture Placeholder 2" svg:x="0in" svg:y="-0in" svg:width="10in" svg:height="5.625in" presentation:class="graphic" presentation:placeholder="false">
        <draw:text-box>
          <text:p text:style-name="a393" text:class-names="" text:cond-style-name=""><text:span text:style-name="a391" text:class-names="">Your Picture Here</text:span><text:span text:style-name="a392" text:class-names=""/></text:p>
        </draw:text-box>
        <svg:title/>
        <svg:desc/>
      </draw:frame>
      <presentation:notes style:page-layout-name="pageLayout2" draw:style-name="a400">
        <draw:page-thumbnail svg:x="0.09722in" svg:y="0.81424in" svg:width="7.23958in" svg:height="4.07292in" presentation:class="page" draw:id="id2" presentation:style-name="a395" draw:name="Google Shape;3;n">
          <svg:title/>
          <svg:desc/>
        </draw:page-thumbnail>
        <draw:frame draw:id="id3" presentation:style-name="a399" draw:name="Google Shape;4;n" svg:x="0.7434in" svg:y="5.1582in" svg:width="5.94722in" svg:height="4.88672in" presentation:class="notes" presentation:placeholder="false">
          <draw:text-box>
            <text:list text:style-name="a398">
              <text:list-item>
                <text:p text:style-name="a397" text:class-names="" text:cond-style-name=""><text:span text:style-name="a396" text:class-names=""/></text:p>
              </text:list-item>
            </text:list>
          </draw:text-box>
          <svg:title/>
          <svg:desc/>
        </draw:frame>
      </presentation:notes>
    </style:master-page>
    <style:master-page style:name="Master2-Layout11-cust-4_Images-and-Contents-Layout" style:page-layout-name="pageLayout1" draw:style-name="a402">
      <draw:frame draw:id="id67" presentation:style-name="a406" draw:name="Picture Placeholder 2" svg:x="0.74756in" svg:y="0.46757in" svg:width="3.85861in" svg:height="4.68986in" presentation:class="graphic" presentation:placeholder="false">
        <draw:text-box>
          <text:p text:style-name="a405" text:class-names="" text:cond-style-name=""><text:span text:style-name="a403" text:class-names="">Your Picture Here</text:span><text:span text:style-name="a404" text:class-names=""/></text:p>
        </draw:text-box>
        <svg:title/>
        <svg:desc/>
      </draw:frame>
      <presentation:notes style:page-layout-name="pageLayout2" draw:style-name="a412">
        <draw:page-thumbnail svg:x="0.09722in" svg:y="0.81424in" svg:width="7.23958in" svg:height="4.07292in" presentation:class="page" draw:id="id2" presentation:style-name="a407" draw:name="Google Shape;3;n">
          <svg:title/>
          <svg:desc/>
        </draw:page-thumbnail>
        <draw:frame draw:id="id3" presentation:style-name="a411" draw:name="Google Shape;4;n" svg:x="0.7434in" svg:y="5.1582in" svg:width="5.94722in" svg:height="4.88672in" presentation:class="notes" presentation:placeholder="false">
          <draw:text-box>
            <text:list text:style-name="a410">
              <text:list-item>
                <text:p text:style-name="a409" text:class-names="" text:cond-style-name=""><text:span text:style-name="a408" text:class-names=""/></text:p>
              </text:list-item>
            </text:list>
          </draw:text-box>
          <svg:title/>
          <svg:desc/>
        </draw:frame>
      </presentation:notes>
    </style:master-page>
    <style:master-page style:name="Master2-Layout12-cust-5_Images-and-Contents-Layout" style:page-layout-name="pageLayout1" draw:style-name="a413">
      <draw:frame draw:id="id68" presentation:style-name="a417" draw:name="Text Placeholder 9" svg:x="0in" svg:y="0.19864in" svg:width="10in" svg:height="0.62999in" presentation:class="outline" presentation:placeholder="false">
        <draw:text-box>
          <text:list text:style-name="a416">
            <text:list-item>
              <text:p text:style-name="a415" text:class-names="" text:cond-style-name=""><text:span text:style-name="a414" text:class-names="">IMAGES &amp; CONTENTS</text:span></text:p>
            </text:list-item>
          </text:list>
        </draw:text-box>
        <svg:title/>
        <svg:desc/>
      </draw:frame>
      <draw:frame draw:id="id69" presentation:style-name="a421" draw:name="Text Placeholder 9" svg:x="0in" svg:y="0.82863in" svg:width="10in" svg:height="0.315in" presentation:class="outline" presentation:placeholder="false">
        <draw:text-box>
          <text:list text:style-name="a420">
            <text:list-item>
              <text:p text:style-name="a419" text:class-names="" text:cond-style-name=""><text:span text:style-name="a418" text:class-names="">Insert the title of your subtitle Here</text:span></text:p>
            </text:list-item>
          </text:list>
        </draw:text-box>
        <svg:title/>
        <svg:desc/>
      </draw:frame>
      <draw:frame draw:id="id70" presentation:style-name="a425" draw:name="Picture Placeholder 2" svg:x="0in" svg:y="1.56991in" svg:width="3.32677in" svg:height="2.49373in" presentation:class="graphic" presentation:placeholder="false">
        <draw:text-box>
          <text:p text:style-name="a424" text:class-names="" text:cond-style-name=""><text:span text:style-name="a422" text:class-names="">Your Picture Here</text:span><text:span text:style-name="a423" text:class-names=""/></text:p>
        </draw:text-box>
        <svg:title/>
        <svg:desc/>
      </draw:frame>
      <draw:frame draw:id="id71" presentation:style-name="a429" draw:name="Picture Placeholder 2" svg:x="3.32677in" svg:y="1.56991in" svg:width="3.33661in" svg:height="2.49373in" presentation:class="graphic" presentation:placeholder="false">
        <draw:text-box>
          <text:p text:style-name="a428" text:class-names="" text:cond-style-name=""><text:span text:style-name="a426" text:class-names="">Your Picture Here</text:span><text:span text:style-name="a427" text:class-names=""/></text:p>
        </draw:text-box>
        <svg:title/>
        <svg:desc/>
      </draw:frame>
      <draw:frame draw:id="id72" presentation:style-name="a433" draw:name="Picture Placeholder 2" svg:x="6.66339in" svg:y="1.56991in" svg:width="3.33661in" svg:height="2.49373in" presentation:class="graphic" presentation:placeholder="false">
        <draw:text-box>
          <text:p text:style-name="a432" text:class-names="" text:cond-style-name=""><text:span text:style-name="a430" text:class-names="">Your Picture Here</text:span><text:span text:style-name="a431" text:class-names=""/></text:p>
        </draw:text-box>
        <svg:title/>
        <svg:desc/>
      </draw:frame>
      <presentation:notes style:page-layout-name="pageLayout2" draw:style-name="a439">
        <draw:page-thumbnail svg:x="0.09722in" svg:y="0.81424in" svg:width="7.23958in" svg:height="4.07292in" presentation:class="page" draw:id="id2" presentation:style-name="a434" draw:name="Google Shape;3;n">
          <svg:title/>
          <svg:desc/>
        </draw:page-thumbnail>
        <draw:frame draw:id="id3" presentation:style-name="a438" draw:name="Google Shape;4;n" svg:x="0.7434in" svg:y="5.1582in" svg:width="5.94722in" svg:height="4.88672in" presentation:class="notes" presentation:placeholder="false">
          <draw:text-box>
            <text:list text:style-name="a437">
              <text:list-item>
                <text:p text:style-name="a436" text:class-names="" text:cond-style-name=""><text:span text:style-name="a435" text:class-names=""/></text:p>
              </text:list-item>
            </text:list>
          </draw:text-box>
          <svg:title/>
          <svg:desc/>
        </draw:frame>
      </presentation:notes>
    </style:master-page>
    <style:master-page style:name="Master2-Layout13-cust-6_Images-and-Contents-Layout" style:page-layout-name="pageLayout1" draw:style-name="a441">
      <draw:frame draw:id="id73" presentation:style-name="a445" draw:name="Picture Placeholder 2" svg:x="1.30189in" svg:y="0in" svg:width="2.3622in" svg:height="2.8125in" presentation:class="graphic" presentation:placeholder="false">
        <draw:text-box>
          <text:p text:style-name="a444" text:class-names="" text:cond-style-name=""><text:span text:style-name="a442" text:class-names="">Your Picture Here</text:span><text:span text:style-name="a443" text:class-names=""/></text:p>
        </draw:text-box>
        <svg:title/>
        <svg:desc/>
      </draw:frame>
      <draw:frame draw:id="id74" presentation:style-name="a449" draw:name="Picture Placeholder 2" svg:x="3.66153in" svg:y="2.8125in" svg:width="2.3622in" svg:height="2.8125in" presentation:class="graphic" presentation:placeholder="false">
        <draw:text-box>
          <text:p text:style-name="a448" text:class-names="" text:cond-style-name=""><text:span text:style-name="a446" text:class-names="">Your Picture Here</text:span><text:span text:style-name="a447" text:class-names=""/></text:p>
        </draw:text-box>
        <svg:title/>
        <svg:desc/>
      </draw:frame>
      <presentation:notes style:page-layout-name="pageLayout2" draw:style-name="a455">
        <draw:page-thumbnail svg:x="0.09722in" svg:y="0.81424in" svg:width="7.23958in" svg:height="4.07292in" presentation:class="page" draw:id="id2" presentation:style-name="a450" draw:name="Google Shape;3;n">
          <svg:title/>
          <svg:desc/>
        </draw:page-thumbnail>
        <draw:frame draw:id="id3" presentation:style-name="a454" draw:name="Google Shape;4;n" svg:x="0.7434in" svg:y="5.1582in" svg:width="5.94722in" svg:height="4.88672in" presentation:class="notes" presentation:placeholder="false">
          <draw:text-box>
            <text:list text:style-name="a453">
              <text:list-item>
                <text:p text:style-name="a452" text:class-names="" text:cond-style-name=""><text:span text:style-name="a451" text:class-names=""/></text:p>
              </text:list-item>
            </text:list>
          </draw:text-box>
          <svg:title/>
          <svg:desc/>
        </draw:frame>
      </presentation:notes>
    </style:master-page>
    <style:master-page style:name="Master2-Layout14-cust-7_Images-and-Contents-Layout" style:page-layout-name="pageLayout1" draw:style-name="a456">
      <draw:frame draw:id="id75" presentation:style-name="a460" draw:name="Text Placeholder 9" svg:x="3.50377in" svg:y="0.19864in" svg:width="6.49623in" svg:height="0.62999in" presentation:class="outline" presentation:placeholder="false">
        <draw:text-box>
          <text:list text:style-name="a459">
            <text:list-item>
              <text:p text:style-name="a458" text:class-names="" text:cond-style-name=""><text:span text:style-name="a457" text:class-names="">IMAGES &amp; CONTENTS</text:span></text:p>
            </text:list-item>
          </text:list>
        </draw:text-box>
        <svg:title/>
        <svg:desc/>
      </draw:frame>
      <draw:frame draw:id="id76" presentation:style-name="a464" draw:name="Text Placeholder 9" svg:x="3.50377in" svg:y="0.82863in" svg:width="6.49623in" svg:height="0.315in" presentation:class="outline" presentation:placeholder="false">
        <draw:text-box>
          <text:list text:style-name="a463">
            <text:list-item>
              <text:p text:style-name="a462" text:class-names="" text:cond-style-name=""><text:span text:style-name="a461" text:class-names="">Insert the title of your subtitle Here</text:span></text:p>
            </text:list-item>
          </text:list>
        </draw:text-box>
        <svg:title/>
        <svg:desc/>
      </draw:frame>
      <draw:frame draw:id="id77" presentation:style-name="a468" draw:name="Picture Placeholder 2" svg:x="0in" svg:y="-0in" svg:width="3.26772in" svg:height="5.625in" presentation:class="graphic" presentation:placeholder="false">
        <draw:text-box>
          <text:p text:style-name="a467" text:class-names="" text:cond-style-name=""><text:span text:style-name="a465" text:class-names="">Your Picture Here</text:span><text:span text:style-name="a466" text:class-names=""/></text:p>
        </draw:text-box>
        <svg:title/>
        <svg:desc/>
      </draw:frame>
      <draw:frame draw:id="id78" presentation:style-name="a472" draw:name="Picture Placeholder 2" svg:x="3.36614in" svg:y="3.83624in" svg:width="3.26772in" svg:height="1.78876in" presentation:class="graphic" presentation:placeholder="false">
        <draw:text-box>
          <text:p text:style-name="a471" text:class-names="" text:cond-style-name=""><text:span text:style-name="a469" text:class-names="">Your Picture Here</text:span><text:span text:style-name="a470" text:class-names=""/></text:p>
        </draw:text-box>
        <svg:title/>
        <svg:desc/>
      </draw:frame>
      <draw:frame draw:id="id79" presentation:style-name="a476" draw:name="Picture Placeholder 2" svg:x="6.73228in" svg:y="3.83624in" svg:width="3.26772in" svg:height="1.78876in" presentation:class="graphic" presentation:placeholder="false">
        <draw:text-box>
          <text:p text:style-name="a475" text:class-names="" text:cond-style-name=""><text:span text:style-name="a473" text:class-names="">Your Picture Here</text:span><text:span text:style-name="a474" text:class-names=""/></text:p>
        </draw:text-box>
        <svg:title/>
        <svg:desc/>
      </draw:frame>
      <draw:frame draw:id="id80" presentation:style-name="a480" draw:name="Picture Placeholder 2" svg:x="3.36614in" svg:y="1.95954in" svg:width="3.26772in" svg:height="1.78876in" presentation:class="graphic" presentation:placeholder="false">
        <draw:text-box>
          <text:p text:style-name="a479" text:class-names="" text:cond-style-name=""><text:span text:style-name="a477" text:class-names="">Your Picture Here</text:span><text:span text:style-name="a478" text:class-names=""/></text:p>
        </draw:text-box>
        <svg:title/>
        <svg:desc/>
      </draw:frame>
      <draw:frame draw:id="id81" presentation:style-name="a484" draw:name="Picture Placeholder 2" svg:x="6.73228in" svg:y="1.95954in" svg:width="3.26772in" svg:height="1.78876in" presentation:class="graphic" presentation:placeholder="false">
        <draw:text-box>
          <text:p text:style-name="a483" text:class-names="" text:cond-style-name=""><text:span text:style-name="a481" text:class-names="">Your Picture Here</text:span><text:span text:style-name="a482" text:class-names=""/></text:p>
        </draw:text-box>
        <svg:title/>
        <svg:desc/>
      </draw:frame>
      <presentation:notes style:page-layout-name="pageLayout2" draw:style-name="a490">
        <draw:page-thumbnail svg:x="0.09722in" svg:y="0.81424in" svg:width="7.23958in" svg:height="4.07292in" presentation:class="page" draw:id="id2" presentation:style-name="a485" draw:name="Google Shape;3;n">
          <svg:title/>
          <svg:desc/>
        </draw:page-thumbnail>
        <draw:frame draw:id="id3" presentation:style-name="a489" draw:name="Google Shape;4;n" svg:x="0.7434in" svg:y="5.1582in" svg:width="5.94722in" svg:height="4.88672in" presentation:class="notes" presentation:placeholder="false">
          <draw:text-box>
            <text:list text:style-name="a488">
              <text:list-item>
                <text:p text:style-name="a487" text:class-names="" text:cond-style-name=""><text:span text:style-name="a486" text:class-names=""/></text:p>
              </text:list-item>
            </text:list>
          </draw:text-box>
          <svg:title/>
          <svg:desc/>
        </draw:frame>
      </presentation:notes>
    </style:master-page>
    <style:master-page style:name="Master2-Layout15-cust-icon-sets-layout" style:page-layout-name="pageLayout1" draw:style-name="a491">
      <draw:frame draw:id="id82" presentation:style-name="a495" draw:name="Text Placeholder 9" svg:x="0in" svg:y="0.13504in" svg:width="10in" svg:height="0.62999in" presentation:class="outline" presentation:placeholder="false">
        <draw:text-box>
          <text:list text:style-name="a494">
            <text:list-item>
              <text:p text:style-name="a493" text:class-names="" text:cond-style-name=""><text:span text:style-name="a492" text:class-names="">ICON SETS LAYOUT</text:span></text:p>
            </text:list-item>
          </text:list>
        </draw:text-box>
        <svg:title/>
        <svg:desc/>
      </draw:frame>
      <draw:g draw:name="Group 4" draw:id="id83">
        <svg:title/>
        <svg:desc/>
        <draw:custom-shape svg:x="0.38715in" svg:y="1.23752in" svg:width="3.11662in" svg:height="3.99078in" draw:id="id84" draw:style-name="a498" draw:name="Rounded Rectangle 5">
          <svg:title/>
          <svg:desc/>
          <text:p text:style-name="a497" text:class-names="" text:cond-style-name=""><text:span text:style-name="a496"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857">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58173in" svg:y="1.47364in" svg:width="0.11868in" svg:height="3.54382in" draw:id="id85" draw:style-name="a501" draw:name="Rounded Rectangle 8">
          <svg:title/>
          <svg:desc/>
          <text:p text:style-name="a500" text:class-names="" text:cond-style-name=""><text:span text:style-name="a499"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108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width="0.54936in" svg:height="0.54936in" draw:id="id86" draw:style-name="a504" draw:transform="translate(-0.27468in -0.27468in) rotate(-1.5708) translate(3.11003in 1.62879in)" draw:name="Half Frame 11">
          <svg:title/>
          <svg:desc/>
          <text:p text:style-name="a503" text:class-names="" text:cond-style-name=""><text:span text:style-name="a502" text:class-names=""/></text:p>
          <draw:enhanced-geometry xmlns:dr3d="urn:oasis:names:tc:opendocument:xmlns:dr3d:1.0" draw:path-stretchpoint-x="21600" draw:path-stretchpoint-y="21600" draw:type="non-primitive" svg:viewBox="0 0 21600 21600" draw:enhanced-path="M ?f0 ?f2 L ?f1 ?f2 ?f12 ?f10 ?f8 ?f10 ?f8 ?f14 ?f0 ?f3 Z N" draw:text-areas="?f0 ?f2 ?f1 ?f3" draw:glue-points="?f17 ?f18 ?f15 ?f16" draw:glue-point-leaving-directions="-90, -180" draw:modifiers="23728 24642">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1"/>
            <draw:equation draw:name="f8" draw:formula="?f6 * ?f7 / 100000"/>
            <draw:equation draw:name="f9" draw:formula="$0"/>
            <draw:equation draw:name="f10" draw:formula="?f6 * ?f9 / 100000"/>
            <draw:equation draw:name="f11" draw:formula="?f10 * ?f5 / ?f4"/>
            <draw:equation draw:name="f12" draw:formula="?f1 - ?f11"/>
            <draw:equation draw:name="f13" draw:formula="?f8 * ?f4 / ?f5"/>
            <draw:equation draw:name="f14" draw:formula="?f3 - ?f13"/>
            <draw:equation draw:name="f15" draw:formula="?f8 / 2"/>
            <draw:equation draw:name="f16" draw:formula="(?f14 + ?f3) / 2"/>
            <draw:equation draw:name="f17" draw:formula="(?f12 + ?f1) / 2"/>
            <draw:equation draw:name="f18" draw:formula="?f10 / 2"/>
          </draw:enhanced-geometry>
        </draw:custom-shape>
      </draw:g>
      <presentation:notes style:page-layout-name="pageLayout2" draw:style-name="a510">
        <draw:page-thumbnail svg:x="0.09722in" svg:y="0.81424in" svg:width="7.23958in" svg:height="4.07292in" presentation:class="page" draw:id="id2" presentation:style-name="a505" draw:name="Google Shape;3;n">
          <svg:title/>
          <svg:desc/>
        </draw:page-thumbnail>
        <draw:frame draw:id="id3" presentation:style-name="a509" draw:name="Google Shape;4;n" svg:x="0.7434in" svg:y="5.1582in" svg:width="5.94722in" svg:height="4.88672in" presentation:class="notes" presentation:placeholder="false">
          <draw:text-box>
            <text:list text:style-name="a508">
              <text:list-item>
                <text:p text:style-name="a507" text:class-names="" text:cond-style-name=""><text:span text:style-name="a506" text:class-names=""/></text:p>
              </text:list-item>
            </text:list>
          </draw:text-box>
          <svg:title/>
          <svg:desc/>
        </draw:frame>
      </presentation:notes>
    </style:master-page>
    <style:master-page style:name="Master2-Layout16-cust-Section-Break-Layout" style:page-layout-name="pageLayout1" draw:style-name="a512">
      <draw:frame draw:id="id87" presentation:style-name="a516" draw:name="Text Placeholder 9" svg:x="4.56744in" svg:y="2.38542in" svg:width="5.43256in" svg:height="0.62999in" presentation:class="outline" presentation:placeholder="false">
        <draw:text-box>
          <text:list text:style-name="a515">
            <text:list-item>
              <text:p text:style-name="a514" text:class-names="" text:cond-style-name=""><text:span text:style-name="a513" text:class-names="">SECTION BREAK</text:span></text:p>
            </text:list-item>
          </text:list>
        </draw:text-box>
        <svg:title/>
        <svg:desc/>
      </draw:frame>
      <draw:frame draw:id="id88" presentation:style-name="a520" draw:name="Text Placeholder 9" svg:x="4.56744in" svg:y="2.99041in" svg:width="5.43256in" svg:height="0.315in" presentation:class="outline" presentation:placeholder="false">
        <draw:text-box>
          <text:list text:style-name="a519">
            <text:list-item>
              <text:p text:style-name="a518" text:class-names="" text:cond-style-name=""><text:span text:style-name="a517" text:class-names="">Insert the title of your subtitle Here</text:span></text:p>
            </text:list-item>
          </text:list>
        </draw:text-box>
        <svg:title/>
        <svg:desc/>
      </draw:frame>
      <draw:g draw:name="Group 3" draw:id="id89">
        <svg:title/>
        <svg:desc/>
        <draw:frame draw:id="id90" draw:style-name="a521" draw:name="Picture 3" svg:x="2.07979in" svg:y="1.83043in" svg:width="2.05397in" svg:height="2.04747in" style:rel-width="scale" style:rel-height="scale">
          <draw:image xlink:href="media/image38.png" xlink:type="simple" xlink:show="embed" xlink:actuate="onLoad"/>
          <svg:title/>
          <svg:desc>E:\002-KIMS BUSINESS\007-02-Fullslidesppt-Contents\20161228\01-abs\section-item01.png</svg:desc>
        </draw:frame>
        <draw:custom-shape svg:x="2.41979in" svg:y="2.08148in" svg:width="1.51476in" svg:height="1.51476in" draw:id="id91" draw:style-name="a524" draw:name="Oval 5">
          <svg:title/>
          <svg:desc/>
          <text:p text:style-name="a523" text:class-names="" text:cond-style-name=""><text:span text:style-name="a52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presentation:notes style:page-layout-name="pageLayout2" draw:style-name="a530">
        <draw:page-thumbnail svg:x="0.09722in" svg:y="0.81424in" svg:width="7.23958in" svg:height="4.07292in" presentation:class="page" draw:id="id2" presentation:style-name="a525" draw:name="Google Shape;3;n">
          <svg:title/>
          <svg:desc/>
        </draw:page-thumbnail>
        <draw:frame draw:id="id3" presentation:style-name="a529" draw:name="Google Shape;4;n" svg:x="0.7434in" svg:y="5.1582in" svg:width="5.94722in" svg:height="4.88672in" presentation:class="notes" presentation:placeholder="false">
          <draw:text-box>
            <text:list text:style-name="a528">
              <text:list-item>
                <text:p text:style-name="a527" text:class-names="" text:cond-style-name=""><text:span text:style-name="a526" text:class-names=""/></text:p>
              </text:list-item>
            </text:list>
          </draw:text-box>
          <svg:title/>
          <svg:desc/>
        </draw:frame>
      </presentation:notes>
    </style:master-page>
    <style:master-page style:name="Master2-Layout17-cust-Contents-slide-layout" style:page-layout-name="pageLayout1" draw:style-name="a531">
      <draw:frame draw:id="id92" presentation:style-name="a535" draw:name="Text Placeholder 9" svg:x="0.26536in" svg:y="0.27847in" svg:width="9.49245in" svg:height="0.59403in" presentation:class="outline" presentation:placeholder="false">
        <draw:text-box>
          <text:list text:style-name="a534">
            <text:list-item>
              <text:p text:style-name="a533" text:class-names="" text:cond-style-name=""><text:span text:style-name="a532" text:class-names="">BASIC LAYOUT</text:span></text:p>
            </text:list-item>
          </text:list>
        </draw:text-box>
        <svg:title/>
        <svg:desc/>
      </draw:frame>
      <presentation:notes style:page-layout-name="pageLayout2" draw:style-name="a541">
        <draw:page-thumbnail svg:x="0.09722in" svg:y="0.81424in" svg:width="7.23958in" svg:height="4.07292in" presentation:class="page" draw:id="id2" presentation:style-name="a536" draw:name="Google Shape;3;n">
          <svg:title/>
          <svg:desc/>
        </draw:page-thumbnail>
        <draw:frame draw:id="id3" presentation:style-name="a540" draw:name="Google Shape;4;n" svg:x="0.7434in" svg:y="5.1582in" svg:width="5.94722in" svg:height="4.88672in" presentation:class="notes" presentation:placeholder="false">
          <draw:text-box>
            <text:list text:style-name="a539">
              <text:list-item>
                <text:p text:style-name="a538" text:class-names="" text:cond-style-name=""><text:span text:style-name="a537" text:class-names=""/></text:p>
              </text:list-item>
            </text:list>
          </draw:text-box>
          <svg:title/>
          <svg:desc/>
        </draw:frame>
      </presentation:notes>
    </style:master-page>
    <style:master-page style:name="Master3-Section-Break-Slide-Master" style:page-layout-name="pageLayout1" draw:style-name="a542">
      <presentation:notes style:page-layout-name="pageLayout2" draw:style-name="a548">
        <draw:page-thumbnail svg:x="0.09722in" svg:y="0.81424in" svg:width="7.23958in" svg:height="4.07292in" presentation:class="page" draw:id="id2" presentation:style-name="a543" draw:name="Google Shape;3;n">
          <svg:title/>
          <svg:desc/>
        </draw:page-thumbnail>
        <draw:frame draw:id="id3" presentation:style-name="a547" draw:name="Google Shape;4;n" svg:x="0.7434in" svg:y="5.1582in" svg:width="5.94722in" svg:height="4.88672in" presentation:class="notes" presentation:placeholder="false">
          <draw:text-box>
            <text:list text:style-name="a546">
              <text:list-item>
                <text:p text:style-name="a545" text:class-names="" text:cond-style-name=""><text:span text:style-name="a544" text:class-names=""/></text:p>
              </text:list-item>
            </text:list>
          </draw:text-box>
          <svg:title/>
          <svg:desc/>
        </draw:frame>
      </presentation:notes>
    </style:master-page>
    <style:master-page style:name="Master3-Layout1-cust-Section-Break-Layout" style:page-layout-name="pageLayout1" draw:style-name="a550">
      <draw:frame draw:id="id93" presentation:style-name="a554" draw:name="Text Placeholder 9" svg:x="4.56744in" svg:y="2.38542in" svg:width="5.43256in" svg:height="0.62999in" presentation:class="outline" presentation:placeholder="false">
        <draw:text-box>
          <text:list text:style-name="a553">
            <text:list-item>
              <text:p text:style-name="a552" text:class-names="" text:cond-style-name=""><text:span text:style-name="a551" text:class-names="">SECTION BREAK</text:span></text:p>
            </text:list-item>
          </text:list>
        </draw:text-box>
        <svg:title/>
        <svg:desc/>
      </draw:frame>
      <draw:frame draw:id="id94" presentation:style-name="a558" draw:name="Text Placeholder 9" svg:x="4.56744in" svg:y="2.99041in" svg:width="5.43256in" svg:height="0.315in" presentation:class="outline" presentation:placeholder="false">
        <draw:text-box>
          <text:list text:style-name="a557">
            <text:list-item>
              <text:p text:style-name="a556" text:class-names="" text:cond-style-name=""><text:span text:style-name="a555" text:class-names="">Insert the title of your subtitle Here</text:span></text:p>
            </text:list-item>
          </text:list>
        </draw:text-box>
        <svg:title/>
        <svg:desc/>
      </draw:frame>
      <draw:g draw:name="Group 3" draw:id="id95">
        <svg:title/>
        <svg:desc/>
        <draw:frame draw:id="id96" draw:style-name="a559" draw:name="Picture 3" svg:x="2.07979in" svg:y="1.83043in" svg:width="2.05397in" svg:height="2.04747in" style:rel-width="scale" style:rel-height="scale">
          <draw:image xlink:href="media/image38.png" xlink:type="simple" xlink:show="embed" xlink:actuate="onLoad"/>
          <svg:title/>
          <svg:desc>E:\002-KIMS BUSINESS\007-02-Fullslidesppt-Contents\20161228\01-abs\section-item01.png</svg:desc>
        </draw:frame>
        <draw:custom-shape svg:x="2.41979in" svg:y="2.08148in" svg:width="1.51476in" svg:height="1.51476in" draw:id="id97" draw:style-name="a562" draw:name="Oval 5">
          <svg:title/>
          <svg:desc/>
          <text:p text:style-name="a561" text:class-names="" text:cond-style-name=""><text:span text:style-name="a56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presentation:notes style:page-layout-name="pageLayout2" draw:style-name="a568">
        <draw:page-thumbnail svg:x="0.09722in" svg:y="0.81424in" svg:width="7.23958in" svg:height="4.07292in" presentation:class="page" draw:id="id2" presentation:style-name="a563" draw:name="Google Shape;3;n">
          <svg:title/>
          <svg:desc/>
        </draw:page-thumbnail>
        <draw:frame draw:id="id3" presentation:style-name="a567" draw:name="Google Shape;4;n" svg:x="0.7434in" svg:y="5.1582in" svg:width="5.94722in" svg:height="4.88672in" presentation:class="notes" presentation:placeholder="false">
          <draw:text-box>
            <text:list text:style-name="a566">
              <text:list-item>
                <text:p text:style-name="a565" text:class-names="" text:cond-style-name=""><text:span text:style-name="a564" text:class-names=""/></text:p>
              </text:list-item>
            </text:list>
          </draw:text-box>
          <svg:title/>
          <svg:desc/>
        </draw:frame>
      </presentation:notes>
    </style:master-page>
    <style:master-page style:name="Master3-Layout2-cust-Basic-Layout" style:page-layout-name="pageLayout1" draw:style-name="a570">
      <draw:frame draw:id="id98" presentation:style-name="a574" draw:name="Text Placeholder 9" svg:x="0in" svg:y="0.13504in" svg:width="10in" svg:height="0.62999in" presentation:class="outline" presentation:placeholder="false">
        <draw:text-box>
          <text:list text:style-name="a573">
            <text:list-item>
              <text:p text:style-name="a572" text:class-names="" text:cond-style-name=""><text:span text:style-name="a571" text:class-names="">BASIC LAYOUT</text:span></text:p>
            </text:list-item>
          </text:list>
        </draw:text-box>
        <svg:title/>
        <svg:desc/>
      </draw:frame>
      <draw:frame draw:id="id99" presentation:style-name="a578" draw:name="Text Placeholder 9" svg:x="0in" svg:y="0.76503in" svg:width="10in" svg:height="0.315in" presentation:class="outline" presentation:placeholder="false">
        <draw:text-box>
          <text:list text:style-name="a577">
            <text:list-item>
              <text:p text:style-name="a576" text:class-names="" text:cond-style-name=""><text:span text:style-name="a575" text:class-names="">Insert the title of your subtitle Here</text:span></text:p>
            </text:list-item>
          </text:list>
        </draw:text-box>
        <svg:title/>
        <svg:desc/>
      </draw:frame>
      <presentation:notes style:page-layout-name="pageLayout2" draw:style-name="a584">
        <draw:page-thumbnail svg:x="0.09722in" svg:y="0.81424in" svg:width="7.23958in" svg:height="4.07292in" presentation:class="page" draw:id="id2" presentation:style-name="a579" draw:name="Google Shape;3;n">
          <svg:title/>
          <svg:desc/>
        </draw:page-thumbnail>
        <draw:frame draw:id="id3" presentation:style-name="a583" draw:name="Google Shape;4;n" svg:x="0.7434in" svg:y="5.1582in" svg:width="5.94722in" svg:height="4.88672in" presentation:class="notes" presentation:placeholder="false">
          <draw:text-box>
            <text:list text:style-name="a582">
              <text:list-item>
                <text:p text:style-name="a581" text:class-names="" text:cond-style-name=""><text:span text:style-name="a580" text:class-names=""/></text:p>
              </text:list-item>
            </text:list>
          </draw:text-box>
          <svg:title/>
          <svg:desc/>
        </draw:frame>
      </presentation:notes>
    </style:master-page>
    <style:master-page style:name="Master3-Layout3-cust-10_Contents-slide-layout" style:page-layout-name="pageLayout1" draw:style-name="a586">
      <presentation:notes style:page-layout-name="pageLayout2" draw:style-name="a592">
        <draw:page-thumbnail svg:x="0.09722in" svg:y="0.81424in" svg:width="7.23958in" svg:height="4.07292in" presentation:class="page" draw:id="id2" presentation:style-name="a587" draw:name="Google Shape;3;n">
          <svg:title/>
          <svg:desc/>
        </draw:page-thumbnail>
        <draw:frame draw:id="id3" presentation:style-name="a591" draw:name="Google Shape;4;n" svg:x="0.7434in" svg:y="5.1582in" svg:width="5.94722in" svg:height="4.88672in" presentation:class="notes" presentation:placeholder="false">
          <draw:text-box>
            <text:list text:style-name="a590">
              <text:list-item>
                <text:p text:style-name="a589" text:class-names="" text:cond-style-name=""><text:span text:style-name="a588" text:class-names=""/></text:p>
              </text:list-item>
            </text:list>
          </draw:text-box>
          <svg:title/>
          <svg:desc/>
        </draw:frame>
      </presentation:notes>
    </style:master-page>
    <style:master-page style:name="Master3-Layout4-cust-1_Welcome-Slide-Layout" style:page-layout-name="pageLayout1" draw:style-name="a594">
      <draw:frame draw:id="id100" presentation:style-name="a598" draw:name="Text Placeholder 9" svg:x="3.18845in" svg:y="2.31126in" svg:width="3.62245in" svg:height="0.62999in" presentation:class="outline" presentation:placeholder="false">
        <draw:text-box>
          <text:list text:style-name="a597">
            <text:list-item>
              <text:p text:style-name="a596" text:class-names="" text:cond-style-name=""><text:span text:style-name="a595" text:class-names="">Thank you</text:span></text:p>
            </text:list-item>
          </text:list>
        </draw:text-box>
        <svg:title/>
        <svg:desc/>
      </draw:frame>
      <draw:frame draw:id="id101" presentation:style-name="a602" draw:name="Text Placeholder 9" svg:x="3.18845in" svg:y="2.94125in" svg:width="3.62277in" svg:height="0.315in" presentation:class="outline" presentation:placeholder="false">
        <draw:text-box>
          <text:list text:style-name="a601">
            <text:list-item>
              <text:p text:style-name="a600" text:class-names="" text:cond-style-name=""><text:span text:style-name="a599" text:class-names="">Insert the title of your subtitle Here</text:span></text:p>
            </text:list-item>
          </text:list>
        </draw:text-box>
        <svg:title/>
        <svg:desc/>
      </draw:frame>
      <presentation:notes style:page-layout-name="pageLayout2" draw:style-name="a608">
        <draw:page-thumbnail svg:x="0.09722in" svg:y="0.81424in" svg:width="7.23958in" svg:height="4.07292in" presentation:class="page" draw:id="id2" presentation:style-name="a603" draw:name="Google Shape;3;n">
          <svg:title/>
          <svg:desc/>
        </draw:page-thumbnail>
        <draw:frame draw:id="id3" presentation:style-name="a607" draw:name="Google Shape;4;n" svg:x="0.7434in" svg:y="5.1582in" svg:width="5.94722in" svg:height="4.88672in" presentation:class="notes" presentation:placeholder="false">
          <draw:text-box>
            <text:list text:style-name="a606">
              <text:list-item>
                <text:p text:style-name="a605" text:class-names="" text:cond-style-name=""><text:span text:style-name="a604" text:class-names=""/></text:p>
              </text:list-item>
            </text:list>
          </draw:text-box>
          <svg:title/>
          <svg:desc/>
        </draw:frame>
      </presentation:notes>
    </style:master-page>
    <style:master-page style:name="Master3-Layout5-blank-空白" style:page-layout-name="pageLayout1" draw:style-name="a609">
      <draw:frame draw:id="id102" presentation:style-name="a614" draw:name="Date Placeholder 1" svg:x="0in" svg:y="0in" svg:width="0in" svg:height="0in" presentation:class="date-time" presentation:placeholder="false">
        <draw:text-box>
          <text:p text:style-name="a613" text:class-names="" text:cond-style-name=""><text:span text:style-name="a610" text:class-names=""><text:date text:fixed="false" style:data-style-name="a611">2024/6/17</text:date></text:span><text:span text:style-name="a612" text:class-names=""/></text:p>
        </draw:text-box>
        <svg:title/>
        <svg:desc/>
      </draw:frame>
      <draw:frame draw:id="id103" presentation:style-name="a617" draw:name="Footer Placeholder 2" svg:x="0in" svg:y="0in" svg:width="0in" svg:height="0in" presentation:class="footer" presentation:placeholder="false">
        <draw:text-box>
          <text:p text:style-name="a616" text:class-names="" text:cond-style-name=""><text:span text:style-name="a615" text:class-names=""/></text:p>
        </draw:text-box>
        <svg:title/>
        <svg:desc/>
      </draw:frame>
      <draw:frame draw:id="id104" presentation:style-name="a621" draw:name="Slide Number Placeholder 3" svg:x="0in" svg:y="0in" svg:width="0in" svg:height="0in" presentation:class="page-number" presentation:placeholder="false">
        <draw:text-box>
          <text:p text:style-name="a620" text:class-names="" text:cond-style-name=""><text:span text:style-name="a618" text:class-names=""><text:page-number style:num-format="1" text:fixed="false">‹#›</text:page-number></text:span><text:span text:style-name="a619" text:class-names=""/></text:p>
        </draw:text-box>
        <svg:title/>
        <svg:desc/>
      </draw:frame>
      <presentation:notes style:page-layout-name="pageLayout2" draw:style-name="a627">
        <draw:page-thumbnail svg:x="0.09722in" svg:y="0.81424in" svg:width="7.23958in" svg:height="4.07292in" presentation:class="page" draw:id="id2" presentation:style-name="a622" draw:name="Google Shape;3;n">
          <svg:title/>
          <svg:desc/>
        </draw:page-thumbnail>
        <draw:frame draw:id="id3" presentation:style-name="a626" draw:name="Google Shape;4;n" svg:x="0.7434in" svg:y="5.1582in" svg:width="5.94722in" svg:height="4.88672in" presentation:class="notes" presentation:placeholder="false">
          <draw:text-box>
            <text:list text:style-name="a625">
              <text:list-item>
                <text:p text:style-name="a624" text:class-names="" text:cond-style-name=""><text:span text:style-name="a623" text:class-names=""/></text:p>
              </text:list-item>
            </text:list>
          </draw:text-box>
          <svg:title/>
          <svg:desc/>
        </draw:frame>
      </presentation:notes>
    </style:master-page>
    <style:master-page style:name="Master3-Layout6-cust-End-Slide-Layout" style:page-layout-name="pageLayout1" draw:style-name="a629">
      <draw:custom-shape svg:x="3.18878in" svg:y="1.00128in" svg:width="3.62245in" svg:height="3.62245in" draw:id="id105" draw:style-name="a632" draw:name="Oval 1">
        <svg:title/>
        <svg:desc/>
        <text:p text:style-name="a631" text:class-names="" text:cond-style-name=""><text:span text:style-name="a63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06" presentation:style-name="a636" draw:name="Text Placeholder 9" svg:x="3.18878in" svg:y="2.31126in" svg:width="3.62245in" svg:height="0.62999in" presentation:class="outline" presentation:placeholder="false">
        <draw:text-box>
          <text:list text:style-name="a635">
            <text:list-item>
              <text:p text:style-name="a634" text:class-names="" text:cond-style-name=""><text:span text:style-name="a633" text:class-names="">Thank you</text:span></text:p>
            </text:list-item>
          </text:list>
        </draw:text-box>
        <svg:title/>
        <svg:desc/>
      </draw:frame>
      <draw:frame draw:id="id107" presentation:style-name="a640" draw:name="Text Placeholder 9" svg:x="3.18861in" svg:y="2.94125in" svg:width="3.62245in" svg:height="0.315in" presentation:class="outline" presentation:placeholder="false">
        <draw:text-box>
          <text:list text:style-name="a639">
            <text:list-item>
              <text:p text:style-name="a638" text:class-names="" text:cond-style-name=""><text:span text:style-name="a637" text:class-names="">Insert the title of your subtitle Here</text:span></text:p>
            </text:list-item>
          </text:list>
        </draw:text-box>
        <svg:title/>
        <svg:desc/>
      </draw:frame>
      <presentation:notes style:page-layout-name="pageLayout2" draw:style-name="a646">
        <draw:page-thumbnail svg:x="0.09722in" svg:y="0.81424in" svg:width="7.23958in" svg:height="4.07292in" presentation:class="page" draw:id="id2" presentation:style-name="a641" draw:name="Google Shape;3;n">
          <svg:title/>
          <svg:desc/>
        </draw:page-thumbnail>
        <draw:frame draw:id="id3" presentation:style-name="a645" draw:name="Google Shape;4;n" svg:x="0.7434in" svg:y="5.1582in" svg:width="5.94722in" svg:height="4.88672in" presentation:class="notes" presentation:placeholder="false">
          <draw:text-box>
            <text:list text:style-name="a644">
              <text:list-item>
                <text:p text:style-name="a643" text:class-names="" text:cond-style-name=""><text:span text:style-name="a642" text:class-names=""/></text:p>
              </text:list-item>
            </text:list>
          </draw:text-box>
          <svg:title/>
          <svg:desc/>
        </draw:frame>
      </presentation:notes>
    </style:master-page>
    <style:handout-master style:page-layout-name="pageLayout3" draw:style-name="a647">
      <draw:frame draw:id="id108" presentation:style-name="a650" draw:name="頁首版面配置區 1" svg:x="0in" svg:y="0in" svg:width="3.22222in" svg:height="0.54514in" presentation:class="header" presentation:placeholder="false">
        <draw:text-box>
          <text:p text:style-name="a649" text:class-names="" text:cond-style-name=""><text:span text:style-name="a648" text:class-names=""/></text:p>
        </draw:text-box>
        <svg:title/>
        <svg:desc/>
      </draw:frame>
      <draw:frame draw:id="id109" presentation:style-name="a655" draw:name="日期版面配置區 2" svg:x="4.21007in" svg:y="0in" svg:width="3.22222in" svg:height="0.54514in" presentation:class="date-time" presentation:placeholder="false">
        <draw:text-box>
          <text:p text:style-name="a654" text:class-names="" text:cond-style-name=""><text:span text:style-name="a651" text:class-names=""><text:date text:fixed="false" style:data-style-name="a652">2024/6/17</text:date></text:span><text:span text:style-name="a653" text:class-names=""/></text:p>
        </draw:text-box>
        <svg:title/>
        <svg:desc/>
      </draw:frame>
      <draw:frame draw:id="id110" presentation:style-name="a658" draw:name="頁尾版面配置區 3" svg:x="0in" svg:y="10.31424in" svg:width="3.22222in" svg:height="0.54514in" presentation:class="footer" presentation:placeholder="false">
        <draw:text-box>
          <text:p text:style-name="a657" text:class-names="" text:cond-style-name=""><text:span text:style-name="a656" text:class-names=""/></text:p>
        </draw:text-box>
        <svg:title/>
        <svg:desc/>
      </draw:frame>
      <draw:frame draw:id="id111" presentation:style-name="a662" draw:name="投影片編號版面配置區 4" svg:x="4.21007in" svg:y="10.31424in" svg:width="3.22222in" svg:height="0.54514in" presentation:class="page-number" presentation:placeholder="false">
        <draw:text-box>
          <text:p text:style-name="a661" text:class-names="" text:cond-style-name=""><text:span text:style-name="a659" text:class-names=""><text:page-number style:num-format="1" text:fixed="false">‹#›</text:page-number></text:span><text:span text:style-name="a660" text:class-names=""/></text:p>
        </draw:text-box>
        <svg:title/>
        <svg:desc/>
      </draw:frame>
      <draw:page-thumbnail draw:page-number="1" svg:x="0.52083in" svg:y="1.42361in" svg:width="3.04688in" svg:height="1.71354in"/>
      <draw:page-thumbnail draw:page-number="2" svg:x="3.86458in" svg:y="1.42361in" svg:width="3.04688in" svg:height="1.71354in"/>
      <draw:page-thumbnail draw:page-number="3" svg:x="0.52083in" svg:y="4.57118in" svg:width="3.04688in" svg:height="1.71354in"/>
      <draw:page-thumbnail draw:page-number="4" svg:x="3.86458in" svg:y="4.57118in" svg:width="3.04688in" svg:height="1.71354in"/>
      <draw:page-thumbnail draw:page-number="5" svg:x="0.52083in" svg:y="7.71875in" svg:width="3.04688in" svg:height="1.71354in"/>
      <draw:page-thumbnail draw:page-number="6" svg:x="3.86458in" svg:y="7.71875in" svg:width="3.04688in" svg:height="1.71354in"/>
    </style:handout-master>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4.0 MicrosoftPowerPoint</meta:generator>
    <dc:title>論法官彈劾制度的司法問責實踐 -以美、日、台比較法為中心</dc:title>
    <meta:initial-creator>吳志鵬</meta:initial-creator>
    <dc:creator>沈彥志</dc:creator>
    <dc:date>2026-08-21T08:46:29Z</dc:date>
    <meta:print-date>2024-06-06T07:51:40Z</meta:print-date>
    <meta:editing-cycles>214</meta:editing-cycles>
    <meta:editing-duration>PT146711S</meta:editing-duration>
    <meta:document-statistic meta:paragraph-count="549" meta:word-count="3854"/>
  </office:meta>
</office:document-meta>
</file>